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4.jpeg" manifest:media-type="image/jpeg"/>
  <manifest:file-entry manifest:full-path="media/image3.jpeg" manifest:media-type="image/jpeg"/>
  <manifest:file-entry manifest:full-path="media/image2.jpeg" manifest:media-type="image/jpeg"/>
  <manifest:file-entry manifest:full-path="media/image5.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Trajan Pro" svg:font-family="Trajan Pro" style:font-family-generic="roman" style:font-pitch="variable" svg:panose-1="2 2 5 2 5 5 6 2 3 1"/>
    <style:font-face style:name="Calibri Light" svg:font-family="Calibri Light" style:font-family-generic="swiss" style:font-pitch="variable" svg:panose-1="2 15 3 2 2 2 4 3 2 4"/>
  </office:font-face-decls>
  <office:automatic-styles>
    <style:style style:name="P1" style:parent-style-name="Zápatí" style:master-page-name="MP0" style:family="paragraph">
      <style:paragraph-properties fo:break-before="page"/>
    </style:style>
    <style:style style:name="P7" style:parent-style-name="Bezmezer" style:master-page-name="MP1" style:family="paragraph">
      <style:paragraph-properties fo:break-before="page" fo:text-align="justify"/>
      <style:text-properties fo:font-size="14pt" style:font-size-asian="14pt" style:font-size-complex="14pt"/>
    </style:style>
    <style:style style:name="P13" style:parent-style-name="Bezmezer" style:family="paragraph">
      <style:paragraph-properties fo:text-align="justify"/>
      <style:text-properties fo:font-size="14pt" style:font-size-asian="14pt" style:font-size-complex="14pt"/>
    </style:style>
    <style:style style:name="P14" style:parent-style-name="Bezmezer" style:family="paragraph">
      <style:paragraph-properties fo:text-align="justify"/>
      <style:text-properties fo:font-size="14pt" style:font-size-asian="14pt" style:font-size-complex="14pt"/>
    </style:style>
    <style:style style:name="P15" style:parent-style-name="Bezmezer" style:family="paragraph">
      <style:paragraph-properties fo:text-align="justify"/>
      <style:text-properties fo:font-size="14pt" style:font-size-asian="14pt" style:font-size-complex="14pt"/>
    </style:style>
    <style:style style:name="P16" style:parent-style-name="Bezmezer" style:family="paragraph">
      <style:paragraph-properties fo:text-align="center"/>
      <style:text-properties fo:font-size="14pt" style:font-size-asian="14pt" style:font-size-complex="14pt"/>
    </style:style>
    <style:style style:name="P17" style:parent-style-name="Bezmezer" style:family="paragraph">
      <style:paragraph-properties fo:text-align="center"/>
      <style:text-properties fo:font-size="14pt" style:font-size-asian="14pt" style:font-size-complex="14pt"/>
    </style:style>
    <style:style style:name="P18" style:parent-style-name="Bezmezer" style:family="paragraph">
      <style:paragraph-properties fo:text-align="center"/>
      <style:text-properties fo:font-size="14pt" style:font-size-asian="14pt" style:font-size-complex="14pt"/>
    </style:style>
    <style:style style:name="P19" style:parent-style-name="Bezmezer" style:family="paragraph">
      <style:paragraph-properties fo:text-align="center"/>
      <style:text-properties fo:font-size="14pt" style:font-size-asian="14pt" style:font-size-complex="14pt"/>
    </style:style>
    <style:style style:name="P20" style:parent-style-name="Bezmezer" style:family="paragraph">
      <style:paragraph-properties fo:text-align="center"/>
      <style:text-properties fo:font-size="14pt" style:font-size-asian="14pt" style:font-size-complex="14pt"/>
    </style:style>
    <style:style style:name="P21" style:parent-style-name="Bezmezer" style:family="paragraph">
      <style:paragraph-properties fo:text-align="center"/>
      <style:text-properties fo:font-size="14pt" style:font-size-asian="14pt" style:font-size-complex="14pt"/>
    </style:style>
    <style:style style:name="P22" style:parent-style-name="Standard" style:family="paragraph">
      <style:paragraph-properties fo:text-align="center">
        <style:tab-stops>
          <style:tab-stop style:type="left" style:position="1.1812in"/>
        </style:tab-stops>
      </style:paragraph-properties>
      <style:text-properties style:font-name="Calibri" style:font-name-complex="Calibri" fo:font-weight="bold" style:font-weight-asian="bold" fo:text-transform="uppercase" fo:font-size="14pt" style:font-size-asian="14pt" style:font-size-complex="14pt"/>
    </style:style>
    <style:style style:name="P23" style:parent-style-name="Standard" style:family="paragraph">
      <style:paragraph-properties fo:text-align="center">
        <style:tab-stops>
          <style:tab-stop style:type="left" style:position="1.1812in"/>
        </style:tab-stops>
      </style:paragraph-properties>
    </style:style>
    <style:style style:name="T24" style:parent-style-name="Standardnípísmoodstavce" style:family="text">
      <style:text-properties style:font-name="Calibri" style:font-name-complex="Calibri" fo:font-weight="bold" style:font-weight-asian="bold" fo:font-size="14pt" style:font-size-asian="14pt" style:font-size-complex="14pt"/>
    </style:style>
    <style:style style:name="P25" style:parent-style-name="Standard" style:family="paragraph">
      <style:paragraph-properties fo:text-align="center">
        <style:tab-stops>
          <style:tab-stop style:type="left" style:position="1.1812in"/>
        </style:tab-stops>
      </style:paragraph-properties>
      <style:text-properties style:font-name="Calibri" style:font-name-complex="Calibri" fo:font-weight="bold" style:font-weight-asian="bold" fo:font-size="14pt" style:font-size-asian="14pt" style:font-size-complex="14pt"/>
    </style:style>
    <style:style style:name="P26" style:parent-style-name="Standard" style:family="paragraph">
      <style:paragraph-properties fo:text-align="center">
        <style:tab-stops>
          <style:tab-stop style:type="left" style:position="1.1812in"/>
        </style:tab-stops>
      </style:paragraph-properties>
      <style:text-properties style:font-name="Calibri" style:font-name-complex="Calibri" fo:font-weight="bold" style:font-weight-asian="bold" fo:font-size="14pt" style:font-size-asian="14pt" style:font-size-complex="14pt"/>
    </style:style>
    <style:style style:name="P27"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28"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29"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30"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31" style:parent-style-name="Standard" style:family="paragraph">
      <style:paragraph-properties fo:text-align="center">
        <style:tab-stops>
          <style:tab-stop style:type="left" style:position="1.1812in"/>
        </style:tab-stops>
      </style:paragraph-properties>
    </style:style>
    <style:style style:name="T32" style:parent-style-name="Standardnípísmoodstavce" style:family="text">
      <style:text-properties style:font-name="Calibri" style:font-name-complex="Calibri" fo:font-style="italic" style:font-style-asian="italic" fo:font-size="11pt" style:font-size-asian="11pt" style:font-size-complex="11pt"/>
    </style:style>
    <style:style style:name="P33" style:parent-style-name="Standard" style:family="paragraph">
      <style:paragraph-properties fo:text-align="center">
        <style:tab-stops>
          <style:tab-stop style:type="left" style:position="1.1812in"/>
        </style:tab-stops>
      </style:paragraph-properties>
    </style:style>
    <style:style style:name="T34" style:parent-style-name="Standardnípísmoodstavce" style:family="text">
      <style:text-properties style:font-name="Calibri" style:font-name-complex="Calibri" fo:font-style="italic" style:font-style-asian="italic" fo:font-size="11pt" style:font-size-asian="11pt" style:font-size-complex="11pt"/>
    </style:style>
    <style:style style:name="P35"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36"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37" style:parent-style-name="Standard" style:family="paragraph">
      <style:paragraph-properties fo:text-align="center">
        <style:tab-stops>
          <style:tab-stop style:type="left" style:position="1.1812in"/>
        </style:tab-stops>
      </style:paragraph-properties>
    </style:style>
    <style:style style:name="T38" style:parent-style-name="Standardnípísmoodstavce" style:family="text">
      <style:text-properties style:font-name="Calibri" style:font-name-complex="Calibri" fo:font-style="italic" style:font-style-asian="italic" fo:font-size="11pt" style:font-size-asian="11pt" style:font-size-complex="11pt"/>
    </style:style>
    <style:style style:name="P39"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40"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41"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42"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43"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44" style:parent-style-name="Standard" style:family="paragraph">
      <style:paragraph-properties fo:text-align="center">
        <style:tab-stops>
          <style:tab-stop style:type="left" style:position="1.1812in"/>
        </style:tab-stops>
      </style:paragraph-properties>
    </style:style>
    <style:style style:name="T45" style:parent-style-name="Standardnípísmoodstavce" style:family="text">
      <style:text-properties style:font-name="Calibri" style:font-name-complex="Calibri" fo:font-style="italic" style:font-style-asian="italic" fo:font-size="11pt" style:font-size-asian="11pt" style:font-size-complex="11pt"/>
    </style:style>
    <style:style style:name="P46" style:parent-style-name="Standard" style:family="paragraph">
      <style:paragraph-properties fo:text-align="center">
        <style:tab-stops>
          <style:tab-stop style:type="left" style:position="1.1812in"/>
        </style:tab-stops>
      </style:paragraph-properties>
    </style:style>
    <style:style style:name="T47" style:parent-style-name="Standardnípísmoodstavce" style:family="text">
      <style:text-properties style:font-name="Calibri" style:font-name-complex="Calibri" fo:font-style="italic" style:font-style-asian="italic" fo:font-size="11pt" style:font-size-asian="11pt" style:font-size-complex="11pt"/>
    </style:style>
    <style:style style:name="P48"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4pt" style:font-size-asian="14pt" style:font-size-complex="14pt"/>
    </style:style>
    <style:style style:name="P49" style:parent-style-name="Bezmezer" style:family="paragraph">
      <style:paragraph-properties fo:text-align="justify"/>
      <style:text-properties fo:font-size="14pt" style:font-size-asian="14pt" style:font-size-complex="14pt"/>
    </style:style>
    <style:style style:name="P50" style:parent-style-name="Bezmezer" style:family="paragraph">
      <style:paragraph-properties fo:text-align="justify"/>
      <style:text-properties fo:font-size="14pt" style:font-size-asian="14pt" style:font-size-complex="14pt"/>
    </style:style>
    <style:style style:name="P51" style:parent-style-name="Bezmezer" style:family="paragraph">
      <style:paragraph-properties fo:text-align="justify"/>
      <style:text-properties fo:font-size="14pt" style:font-size-asian="14pt" style:font-size-complex="14pt"/>
    </style:style>
    <style:style style:name="P52" style:parent-style-name="Bezmezer" style:family="paragraph">
      <style:paragraph-properties fo:text-align="justify"/>
      <style:text-properties fo:font-size="14pt" style:font-size-asian="14pt" style:font-size-complex="14pt"/>
    </style:style>
    <style:style style:name="P53" style:parent-style-name="Bezmezer" style:family="paragraph">
      <style:paragraph-properties fo:text-align="justify"/>
      <style:text-properties fo:font-size="14pt" style:font-size-asian="14pt" style:font-size-complex="14pt"/>
    </style:style>
    <style:style style:name="P54" style:parent-style-name="Bezmezer" style:family="paragraph">
      <style:paragraph-properties fo:text-align="justify"/>
      <style:text-properties fo:font-size="14pt" style:font-size-asian="14pt" style:font-size-complex="14pt"/>
    </style:style>
    <style:style style:name="P55" style:parent-style-name="Bezmezer" style:family="paragraph">
      <style:paragraph-properties fo:text-align="justify"/>
      <style:text-properties fo:font-size="14pt" style:font-size-asian="14pt" style:font-size-complex="14pt"/>
    </style:style>
    <style:style style:name="P56" style:parent-style-name="Bezmezer" style:family="paragraph">
      <style:paragraph-properties fo:text-align="justify"/>
      <style:text-properties fo:font-size="14pt" style:font-size-asian="14pt" style:font-size-complex="14pt"/>
    </style:style>
    <style:style style:name="P57" style:parent-style-name="Bezmezer" style:family="paragraph">
      <style:text-properties fo:font-size="14pt" style:font-size-asian="14pt" style:font-size-complex="14pt"/>
    </style:style>
    <style:style style:name="P58" style:parent-style-name="Bezmezer" style:family="paragraph">
      <style:paragraph-properties fo:text-align="center"/>
      <style:text-properties fo:font-size="14pt" style:font-size-asian="14pt" style:font-size-complex="14pt"/>
    </style:style>
    <style:style style:name="P59" style:parent-style-name="Bezmezer" style:family="paragraph">
      <style:paragraph-properties fo:text-align="justify"/>
      <style:text-properties fo:font-size="14pt" style:font-size-asian="14pt" style:font-size-complex="14pt"/>
    </style:style>
    <style:style style:name="P60" style:parent-style-name="Bezmezer" style:family="paragraph">
      <style:paragraph-properties fo:text-align="justify"/>
      <style:text-properties fo:font-size="14pt" style:font-size-asian="14pt" style:font-size-complex="14pt"/>
    </style:style>
    <style:style style:name="P61" style:parent-style-name="Bezmezer" style:family="paragraph">
      <style:paragraph-properties fo:text-align="justify"/>
      <style:text-properties fo:font-size="14pt" style:font-size-asian="14pt" style:font-size-complex="14pt"/>
    </style:style>
    <style:style style:name="P62" style:parent-style-name="Bezmezer" style:family="paragraph">
      <style:text-properties fo:font-size="14pt" style:font-size-asian="14pt" style:font-size-complex="14pt"/>
    </style:style>
    <style:style style:name="P63" style:parent-style-name="Bezmezer" style:family="paragraph">
      <style:text-properties fo:font-size="14pt" style:font-size-asian="14pt" style:font-size-complex="14pt"/>
    </style:style>
    <style:style style:name="P64" style:parent-style-name="Bezmezer" style:family="paragraph">
      <style:paragraph-properties fo:text-align="center"/>
    </style:style>
    <style:style style:name="T65" style:parent-style-name="Standardnípísmoodstavce" style:family="text">
      <style:text-properties fo:font-size="14pt" style:font-size-asian="14pt" style:font-size-complex="14pt"/>
    </style:style>
    <style:style style:name="P66" style:parent-style-name="Bezmezer" style:family="paragraph">
      <style:paragraph-properties fo:text-align="justify"/>
      <style:text-properties fo:font-size="14pt" style:font-size-asian="14pt" style:font-size-complex="14pt"/>
    </style:style>
    <style:style style:name="P67" style:parent-style-name="Bezmezer" style:family="paragraph">
      <style:paragraph-properties fo:text-align="center"/>
      <style:text-properties fo:font-size="14pt" style:font-size-asian="14pt" style:font-size-complex="14pt"/>
    </style:style>
    <style:style style:name="P68" style:parent-style-name="Bezmezer" style:family="paragraph">
      <style:paragraph-properties fo:text-align="justify"/>
      <style:text-properties fo:font-size="14pt" style:font-size-asian="14pt" style:font-size-complex="14pt"/>
    </style:style>
    <style:style style:name="P69" style:parent-style-name="Bezmezer" style:family="paragraph">
      <style:paragraph-properties fo:text-align="justify"/>
      <style:text-properties fo:font-size="14pt" style:font-size-asian="14pt" style:font-size-complex="14pt"/>
    </style:style>
    <style:style style:name="P70" style:parent-style-name="Bezmezer" style:family="paragraph">
      <style:paragraph-properties fo:text-align="justify"/>
      <style:text-properties fo:font-size="14pt" style:font-size-asian="14pt" style:font-size-complex="14pt"/>
    </style:style>
    <style:style style:name="P71" style:parent-style-name="Bezmezer" style:family="paragraph">
      <style:paragraph-properties fo:text-align="justify"/>
      <style:text-properties fo:font-size="14pt" style:font-size-asian="14pt" style:font-size-complex="14pt"/>
    </style:style>
    <style:style style:name="P72" style:parent-style-name="Standard" style:family="paragraph">
      <style:paragraph-properties fo:text-align="center">
        <style:tab-stops>
          <style:tab-stop style:type="left" style:position="1.1812in"/>
        </style:tab-stops>
      </style:paragraph-properties>
      <style:text-properties style:font-name="Calibri" style:font-name-complex="Calibri" fo:font-size="14pt" style:font-size-asian="14pt" style:font-size-complex="14pt"/>
    </style:style>
    <style:style style:name="P73"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74" style:parent-style-name="Standard" style:family="paragraph">
      <style:paragraph-properties fo:text-align="center">
        <style:tab-stops>
          <style:tab-stop style:type="left" style:position="1.1812in"/>
        </style:tab-stops>
      </style:paragraph-properties>
      <style:text-properties style:font-name="Calibri" style:font-name-complex="Calibri" fo:font-size="10pt" style:font-size-asian="10pt" style:font-size-complex="10pt"/>
    </style:style>
    <style:style style:name="P75"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1pt" style:font-size-asian="11pt" style:font-size-complex="11pt"/>
    </style:style>
    <style:style style:name="P76" style:parent-style-name="Bezmezer" style:family="paragraph">
      <style:text-properties fo:font-style="italic" style:font-style-asian="italic" fo:font-size="14pt" style:font-size-asian="14pt" style:font-size-complex="14pt"/>
    </style:style>
    <style:style style:name="P77" style:parent-style-name="Bezmezer" style:family="paragraph">
      <style:text-properties fo:font-size="14pt" style:font-size-asian="14pt" style:font-size-complex="14pt"/>
    </style:style>
    <style:style style:name="P78" style:parent-style-name="Bezmezer" style:family="paragraph">
      <style:text-properties fo:font-size="14pt" style:font-size-asian="14pt" style:font-size-complex="14pt"/>
    </style:style>
    <style:style style:name="P79" style:parent-style-name="Bezmezer" style:family="paragraph">
      <style:text-properties fo:font-size="14pt" style:font-size-asian="14pt" style:font-size-complex="14pt"/>
    </style:style>
    <style:style style:name="P80" style:parent-style-name="Bezmezer" style:family="paragraph">
      <style:text-properties fo:font-size="14pt" style:font-size-asian="14pt" style:font-size-complex="14pt"/>
    </style:style>
    <style:style style:name="P81" style:parent-style-name="Bezmezer" style:family="paragraph">
      <style:text-properties fo:font-size="14pt" style:font-size-asian="14pt" style:font-size-complex="14pt"/>
    </style:style>
    <style:style style:name="P82" style:parent-style-name="Bezmezer" style:family="paragraph">
      <style:text-properties fo:font-size="14pt" style:font-size-asian="14pt" style:font-size-complex="14pt"/>
    </style:style>
    <style:style style:name="P83" style:parent-style-name="Bezmezer" style:family="paragraph">
      <style:text-properties fo:font-size="14pt" style:font-size-asian="14pt" style:font-size-complex="14pt"/>
    </style:style>
    <style:style style:name="P84" style:parent-style-name="Bezmezer" style:family="paragraph">
      <style:text-properties fo:font-weight="bold" style:font-weight-asian="bold" fo:font-size="14pt" style:font-size-asian="14pt" style:font-size-complex="14pt"/>
    </style:style>
    <style:style style:name="P85" style:parent-style-name="Bezmezer" style:family="paragraph">
      <style:paragraph-properties fo:text-align="justify"/>
    </style:style>
    <style:style style:name="T86" style:parent-style-name="Standardnípísmoodstavce" style:family="text">
      <style:text-properties fo:font-weight="bold" style:font-weight-asian="bold" fo:font-style="italic" style:font-style-asian="italic" fo:font-size="12pt" style:font-size-asian="12pt" style:font-size-complex="12pt" style:language-asian="cs" style:country-asian="CZ"/>
    </style:style>
    <style:style style:name="P87" style:parent-style-name="Bezmezer" style:family="paragraph">
      <style:paragraph-properties fo:text-align="justify"/>
      <style:text-properties fo:font-style="italic" style:font-style-asian="italic" fo:font-size="12pt" style:font-size-asian="12pt" style:font-size-complex="12pt"/>
    </style:style>
    <style:style style:name="P88" style:parent-style-name="Bezmezer" style:family="paragraph">
      <style:paragraph-properties fo:text-align="justify"/>
    </style:style>
    <style:style style:name="T89" style:parent-style-name="Standardnípísmoodstavce" style:family="text">
      <style:text-properties fo:font-style="italic" style:font-style-asian="italic" fo:font-size="12pt" style:font-size-asian="12pt" style:font-size-complex="12pt"/>
    </style:style>
    <style:style style:name="P90" style:parent-style-name="float-left" style:family="paragraph">
      <style:paragraph-properties fo:text-align="justify"/>
      <style:text-properties style:font-name="Calibri" style:font-name-complex="Calibri" fo:font-style="italic" style:font-style-asian="italic"/>
    </style:style>
    <style:style style:name="P91" style:parent-style-name="Normálníweb" style:family="paragraph">
      <style:paragraph-properties fo:text-align="justify"/>
      <style:text-properties style:font-name="Calibri" style:font-name-complex="Calibri" fo:font-style="italic" style:font-style-asian="italic"/>
    </style:style>
    <style:style style:name="P92" style:parent-style-name="Normálníweb" style:family="paragraph">
      <style:paragraph-properties fo:text-align="justify"/>
      <style:text-properties style:font-name="Calibri" style:font-name-complex="Calibri" fo:font-style="italic" style:font-style-asian="italic"/>
    </style:style>
    <style:style style:name="P93" style:parent-style-name="Normálníweb" style:family="paragraph">
      <style:paragraph-properties fo:text-align="justify"/>
      <style:text-properties style:font-name="Calibri" style:font-name-complex="Calibri" fo:font-style="italic" style:font-style-asian="italic"/>
    </style:style>
    <style:style style:name="P94" style:parent-style-name="Normálníweb" style:family="paragraph">
      <style:paragraph-properties fo:text-align="justify"/>
      <style:text-properties style:font-name="Calibri" style:font-name-complex="Calibri" fo:font-style="italic" style:font-style-asian="italic"/>
    </style:style>
    <style:style style:name="P95" style:parent-style-name="Normálníweb" style:family="paragraph">
      <style:paragraph-properties fo:text-align="justify"/>
      <style:text-properties style:font-name="Calibri" style:font-name-complex="Calibri" fo:font-style="italic" style:font-style-asian="italic"/>
    </style:style>
    <style:style style:name="P96" style:parent-style-name="Normálníweb" style:family="paragraph">
      <style:paragraph-properties fo:text-align="justify"/>
    </style:style>
    <style:style style:name="T97" style:parent-style-name="Standardnípísmoodstavce" style:family="text">
      <style:text-properties style:font-name="Calibri" style:font-name-complex="Calibri" fo:font-style="italic" style:font-style-asian="italic"/>
    </style:style>
    <style:style style:name="P98" style:parent-style-name="Normálníweb" style:family="paragraph">
      <style:paragraph-properties fo:text-align="justify"/>
      <style:text-properties style:font-name="Calibri" style:font-name-complex="Calibri" fo:font-style="italic" style:font-style-asian="italic"/>
    </style:style>
    <style:style style:name="P99" style:parent-style-name="Normálníweb" style:family="paragraph">
      <style:paragraph-properties fo:text-align="justify"/>
    </style:style>
    <style:style style:name="T100" style:parent-style-name="Standardnípísmoodstavce" style:family="text">
      <style:text-properties style:font-name="Calibri" style:font-name-complex="Calibri" fo:font-style="italic" style:font-style-asian="italic"/>
    </style:style>
    <style:style style:name="P101" style:parent-style-name="Normálníweb" style:family="paragraph">
      <style:paragraph-properties fo:text-align="justify"/>
      <style:text-properties style:font-name="Calibri" style:font-name-complex="Calibri" fo:font-style="italic" style:font-style-asian="italic"/>
    </style:style>
    <style:style style:name="P102" style:parent-style-name="Bezmezer" style:family="paragraph">
      <style:paragraph-properties fo:text-align="center"/>
      <style:text-properties fo:font-weight="bold" style:font-weight-asian="bold" fo:font-style="italic" style:font-style-asian="italic" fo:font-size="12pt" style:font-size-asian="12pt" style:font-size-complex="12pt"/>
    </style:style>
    <style:style style:name="P103" style:parent-style-name="Standard" style:family="paragraph">
      <style:paragraph-properties>
        <style:tab-stops>
          <style:tab-stop style:type="left" style:position="1.1812in"/>
        </style:tab-stops>
      </style:paragraph-properties>
      <style:text-properties style:font-name="Calibri" style:font-name-complex="Calibri" fo:font-weight="bold" style:font-weight-asian="bold" fo:font-style="italic" style:font-style-asian="italic"/>
    </style:style>
    <style:style style:name="P104"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05"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06"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07"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08"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09"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0"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1"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2"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3"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4"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5"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6"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7"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18"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19"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0"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1"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2"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3"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4"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5"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6"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27"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28"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29"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30"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31"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32" style:parent-style-name="Standard" style:family="paragraph">
      <style:paragraph-properties fo:text-align="center"/>
    </style:style>
    <style:style style:name="T133" style:parent-style-name="Standardnípísmoodstavce" style:family="text">
      <style:text-properties style:font-name="Calibri" style:font-name-asian="Calibri" style:font-name-complex="Calibri" fo:font-style="italic" style:font-style-asian="italic" fo:font-size="14pt" style:font-size-asian="14pt" style:font-size-complex="14pt"/>
    </style:style>
    <style:style style:name="T134" style:parent-style-name="Standardnípísmoodstavce" style:family="text">
      <style:text-properties style:font-name="Calibri" style:font-name-complex="Calibri" fo:font-style="italic" style:font-style-asian="italic" fo:font-size="14pt" style:font-size-asian="14pt" style:font-size-complex="14pt"/>
    </style:style>
    <style:style style:name="P135"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36"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37"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38" style:parent-style-name="Standard" style:family="paragraph">
      <style:paragraph-properties fo:text-align="center"/>
    </style:style>
    <style:style style:name="T139" style:parent-style-name="Standardnípísmoodstavce" style:family="text">
      <style:text-properties style:font-name="Calibri" style:font-name-asian="Calibri" style:font-name-complex="Calibri" fo:font-style="italic" style:font-style-asian="italic" fo:font-size="14pt" style:font-size-asian="14pt" style:font-size-complex="14pt"/>
    </style:style>
    <style:style style:name="T140" style:parent-style-name="Standardnípísmoodstavce" style:family="text">
      <style:text-properties style:font-name="Calibri" style:font-name-complex="Calibri" fo:font-style="italic" style:font-style-asian="italic" fo:font-size="14pt" style:font-size-asian="14pt" style:font-size-complex="14pt"/>
    </style:style>
    <style:style style:name="P141"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42" style:parent-style-name="Standard" style:family="paragraph">
      <style:paragraph-properties fo:text-align="center"/>
      <style:text-properties style:font-name="Calibri" style:font-name-complex="Calibri" fo:font-style="italic" style:font-style-asian="italic" fo:font-size="14pt" style:font-size-asian="14pt" style:font-size-complex="14pt"/>
    </style:style>
    <style:style style:name="P143" style:parent-style-name="Standard" style:family="paragraph">
      <style:paragraph-properties fo:text-align="center">
        <style:tab-stops>
          <style:tab-stop style:type="left" style:position="1.1812in"/>
        </style:tab-stops>
      </style:paragraph-properties>
      <style:text-properties style:font-name="Calibri" style:font-name-complex="Calibri" fo:font-style="italic" style:font-style-asian="italic" fo:font-size="14pt" style:font-size-asian="14pt" style:font-size-complex="14pt"/>
    </style:style>
    <style:style style:name="P144"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45"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46"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47"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48"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49"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0"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1"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2"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3"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4"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5"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6"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7"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8"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59"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0"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1"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2"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3"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4"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5"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6"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7" style:parent-style-name="Standard" style:family="paragraph">
      <style:paragraph-properties fo:text-align="center">
        <style:tab-stops>
          <style:tab-stop style:type="left" style:position="1.1812in"/>
        </style:tab-stops>
      </style:paragraph-properties>
      <style:text-properties style:font-name="Calibri" style:font-name-complex="Calibri"/>
    </style:style>
    <style:style style:name="P168" style:parent-style-name="Standard" style:family="paragraph">
      <style:paragraph-properties>
        <style:tab-stops>
          <style:tab-stop style:type="left" style:position="1.1812in"/>
        </style:tab-stops>
      </style:paragraph-properties>
      <style:text-properties style:font-name="Calibri" style:font-name-complex="Calibri" fo:font-size="14pt" style:font-size-asian="14pt" style:font-size-complex="14pt"/>
    </style:style>
    <style:style style:name="P169" style:parent-style-name="Standard" style:family="paragraph">
      <style:paragraph-properties>
        <style:tab-stops>
          <style:tab-stop style:type="left" style:position="1.1812in"/>
        </style:tab-stops>
      </style:paragraph-properties>
      <style:text-properties style:font-name="Calibri" style:font-name-complex="Calibri" fo:font-weight="bold" style:font-weight-asian="bold" fo:font-size="20pt" style:font-size-asian="20pt" style:font-size-complex="20pt"/>
    </style:style>
    <style:style style:name="P170" style:parent-style-name="Standard" style:family="paragraph">
      <style:paragraph-properties>
        <style:tab-stops>
          <style:tab-stop style:type="left" style:position="1.1812in"/>
        </style:tab-stops>
      </style:paragraph-properties>
    </style:style>
    <style:style style:name="T171" style:parent-style-name="Standardnípísmoodstavce" style:family="text">
      <style:text-properties style:font-name="Calibri" style:font-name-complex="Calibri" fo:font-weight="bold" style:font-weight-asian="bold" fo:font-size="20pt" style:font-size-asian="20pt" style:font-size-complex="20pt" style:language-asian="cs" style:country-asian="CZ"/>
    </style:style>
    <style:style style:name="P172" style:parent-style-name="Standard" style:family="paragraph">
      <style:paragraph-properties>
        <style:tab-stops>
          <style:tab-stop style:type="left" style:position="1.1812in"/>
        </style:tab-stops>
      </style:paragraph-properties>
      <style:text-properties style:font-name="Calibri" style:font-name-complex="Calibri" fo:font-weight="bold" style:font-weight-asian="bold" fo:font-size="20pt" style:font-size-asian="20pt" style:font-size-complex="20pt"/>
    </style:style>
    <style:style style:name="P173"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74" style:parent-style-name="Standard" style:family="paragraph">
      <style:paragraph-properties fo:text-align="end">
        <style:tab-stops>
          <style:tab-stop style:type="left" style:position="1.1812in"/>
        </style:tab-stops>
      </style:paragraph-properties>
      <style:text-properties style:font-name="Calibri" style:font-name-complex="Calibri"/>
    </style:style>
    <style:style style:name="P17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76" style:parent-style-name="Standard" style:family="paragraph">
      <style:paragraph-properties fo:text-align="justify">
        <style:tab-stops>
          <style:tab-stop style:type="left" style:position="1.1812in"/>
        </style:tab-stops>
      </style:paragraph-properties>
    </style:style>
    <style:style style:name="T177" style:parent-style-name="Standardnípísmoodstavce" style:family="text">
      <style:text-properties style:font-name="Calibri" style:font-name-complex="Calibri"/>
    </style:style>
    <style:style style:name="P17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79"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8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81" style:parent-style-name="Standard" style:family="paragraph">
      <style:paragraph-properties fo:text-align="justify">
        <style:tab-stops>
          <style:tab-stop style:type="left" style:position="1.1812in"/>
        </style:tab-stops>
      </style:paragraph-properties>
    </style:style>
    <style:style style:name="T182" style:parent-style-name="Standardnípísmoodstavce" style:family="text">
      <style:text-properties style:font-name="Calibri" style:font-name-complex="Calibri"/>
    </style:style>
    <style:style style:name="P183"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84" style:parent-style-name="Standard" style:family="paragraph">
      <style:paragraph-properties fo:text-align="justify">
        <style:tab-stops>
          <style:tab-stop style:type="left" style:position="1.1812in"/>
        </style:tab-stops>
      </style:paragraph-properties>
    </style:style>
    <style:style style:name="T185" style:parent-style-name="Standardnípísmoodstavce" style:family="text">
      <style:text-properties style:font-name="Calibri" style:font-name-complex="Calibri"/>
    </style:style>
    <style:style style:name="P18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87" style:parent-style-name="Standard" style:family="paragraph">
      <style:paragraph-properties fo:text-align="justify">
        <style:tab-stops>
          <style:tab-stop style:type="left" style:position="1.1812in"/>
        </style:tab-stops>
      </style:paragraph-properties>
    </style:style>
    <style:style style:name="T188" style:parent-style-name="Standardnípísmoodstavce" style:family="text">
      <style:text-properties style:font-name="Calibri" style:font-name-complex="Calibri"/>
    </style:style>
    <style:style style:name="P189"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9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91" style:parent-style-name="Standard" style:family="paragraph">
      <style:paragraph-properties fo:text-align="justify">
        <style:tab-stops>
          <style:tab-stop style:type="left" style:position="1.1812in"/>
        </style:tab-stops>
      </style:paragraph-properties>
    </style:style>
    <style:style style:name="T192" style:parent-style-name="Standardnípísmoodstavce" style:family="text">
      <style:text-properties style:font-name="Calibri" style:font-name-complex="Calibri"/>
    </style:style>
    <style:style style:name="T193" style:parent-style-name="Standardnípísmoodstavce" style:family="text">
      <style:text-properties style:font-name="Calibri" style:font-name-complex="Calibri"/>
    </style:style>
    <style:style style:name="T194" style:parent-style-name="Standardnípísmoodstavce" style:family="text">
      <style:text-properties style:font-name="Calibri" style:font-name-complex="Calibri"/>
    </style:style>
    <style:style style:name="P19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9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97"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9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199" style:parent-style-name="Standard" style:family="paragraph">
      <style:paragraph-properties fo:text-align="justify">
        <style:tab-stops>
          <style:tab-stop style:type="left" style:position="1.1812in"/>
        </style:tab-stops>
      </style:paragraph-properties>
    </style:style>
    <style:style style:name="T200" style:parent-style-name="Standardnípísmoodstavce" style:family="text">
      <style:text-properties style:font-name="Calibri" style:font-name-complex="Calibri"/>
    </style:style>
    <style:style style:name="P20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02" style:parent-style-name="Standard" style:family="paragraph">
      <style:paragraph-properties fo:text-align="justify">
        <style:tab-stops>
          <style:tab-stop style:type="left" style:position="1.1812in"/>
        </style:tab-stops>
      </style:paragraph-properties>
    </style:style>
    <style:style style:name="T203" style:parent-style-name="Standardnípísmoodstavce" style:family="text">
      <style:text-properties style:font-name="Calibri" style:font-name-complex="Calibri"/>
    </style:style>
    <style:style style:name="T204" style:parent-style-name="Standardnípísmoodstavce" style:family="text">
      <style:text-properties style:font-name="Calibri" style:font-name-complex="Calibri"/>
    </style:style>
    <style:style style:name="T205" style:parent-style-name="Standardnípísmoodstavce" style:family="text">
      <style:text-properties style:font-name="Calibri" style:font-name-complex="Calibri"/>
    </style:style>
    <style:style style:name="T206" style:parent-style-name="Standardnípísmoodstavce" style:family="text">
      <style:text-properties style:font-name="Calibri" style:font-name-complex="Calibri"/>
    </style:style>
    <style:style style:name="T207" style:parent-style-name="Standardnípísmoodstavce" style:family="text">
      <style:text-properties style:font-name="Calibri" style:font-name-complex="Calibri"/>
    </style:style>
    <style:style style:name="P20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09"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1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11" style:parent-style-name="Standard" style:family="paragraph">
      <style:paragraph-properties fo:text-align="justify">
        <style:tab-stops>
          <style:tab-stop style:type="left" style:position="1.1812in"/>
        </style:tab-stops>
      </style:paragraph-properties>
    </style:style>
    <style:style style:name="T212" style:parent-style-name="Standardnípísmoodstavce" style:family="text">
      <style:text-properties style:font-name="Calibri" style:font-name-complex="Calibri"/>
    </style:style>
    <style:style style:name="P213"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14"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1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1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17" style:parent-style-name="Standard" style:family="paragraph">
      <style:paragraph-properties fo:text-align="justify">
        <style:tab-stops>
          <style:tab-stop style:type="left" style:position="1.1812in"/>
        </style:tab-stops>
      </style:paragraph-properties>
    </style:style>
    <style:style style:name="T218"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219"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22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2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22"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223"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224" style:parent-style-name="Standard" style:family="paragraph">
      <style:paragraph-properties fo:text-align="justify">
        <style:tab-stops>
          <style:tab-stop style:type="left" style:position="1.1812in"/>
        </style:tab-stops>
      </style:paragraph-properties>
    </style:style>
    <style:style style:name="T225" style:parent-style-name="Standardnípísmoodstavce" style:family="text">
      <style:text-properties style:font-name="Calibri" style:font-name-complex="Calibri"/>
    </style:style>
    <style:style style:name="P226" style:parent-style-name="Standard" style:family="paragraph">
      <style:paragraph-properties fo:text-align="justify">
        <style:tab-stops>
          <style:tab-stop style:type="left" style:position="1.1812in"/>
        </style:tab-stops>
      </style:paragraph-properties>
    </style:style>
    <style:style style:name="T227" style:parent-style-name="Standardnípísmoodstavce" style:family="text">
      <style:text-properties style:font-name="Calibri" style:font-name-complex="Calibri"/>
    </style:style>
    <style:style style:name="T228" style:parent-style-name="Standardnípísmoodstavce" style:family="text">
      <style:text-properties style:font-name="Calibri" style:font-name-complex="Calibri"/>
    </style:style>
    <style:style style:name="T229" style:parent-style-name="Standardnípísmoodstavce" style:family="text">
      <style:text-properties style:font-name="Calibri" style:font-name-complex="Calibri"/>
    </style:style>
    <style:style style:name="T230" style:parent-style-name="Standardnípísmoodstavce" style:family="text">
      <style:text-properties style:font-name="Calibri" style:font-name-complex="Calibri"/>
    </style:style>
    <style:style style:name="T231" style:parent-style-name="Standardnípísmoodstavce" style:family="text">
      <style:text-properties style:font-name="Calibri" style:font-name-complex="Calibri"/>
    </style:style>
    <style:style style:name="T232" style:parent-style-name="Standardnípísmoodstavce" style:family="text">
      <style:text-properties style:font-name="Calibri" style:font-name-complex="Calibri"/>
    </style:style>
    <style:style style:name="T233" style:parent-style-name="Standardnípísmoodstavce" style:family="text">
      <style:text-properties style:font-name="Calibri" style:font-name-complex="Calibri"/>
    </style:style>
    <style:style style:name="P234"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3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36" style:parent-style-name="Standard" style:family="paragraph">
      <style:paragraph-properties fo:text-align="justify">
        <style:tab-stops>
          <style:tab-stop style:type="left" style:position="1.1812in"/>
        </style:tab-stops>
      </style:paragraph-properties>
    </style:style>
    <style:style style:name="T237" style:parent-style-name="Standardnípísmoodstavce" style:family="text">
      <style:text-properties style:font-name="Calibri" style:font-name-complex="Calibri"/>
    </style:style>
    <style:style style:name="T238" style:parent-style-name="Standardnípísmoodstavce" style:family="text">
      <style:text-properties style:font-name="Calibri" style:font-name-complex="Calibri"/>
    </style:style>
    <style:style style:name="T239" style:parent-style-name="Standardnípísmoodstavce" style:family="text">
      <style:text-properties style:font-name="Calibri" style:font-name-complex="Calibri"/>
    </style:style>
    <style:style style:name="P24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41" style:parent-style-name="Standard" style:family="paragraph">
      <style:paragraph-properties fo:text-align="justify">
        <style:tab-stops>
          <style:tab-stop style:type="left" style:position="1.1812in"/>
        </style:tab-stops>
      </style:paragraph-properties>
    </style:style>
    <style:style style:name="T242" style:parent-style-name="Standardnípísmoodstavce" style:family="text">
      <style:text-properties style:font-name="Calibri" style:font-name-complex="Calibri"/>
    </style:style>
    <style:style style:name="P243"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44"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45" style:parent-style-name="Standard" style:family="paragraph">
      <style:paragraph-properties fo:text-align="justify">
        <style:tab-stops>
          <style:tab-stop style:type="left" style:position="1.1812in"/>
        </style:tab-stops>
      </style:paragraph-properties>
    </style:style>
    <style:style style:name="T246" style:parent-style-name="Standardnípísmoodstavce" style:family="text">
      <style:text-properties style:font-name="Calibri" style:font-name-complex="Calibri"/>
    </style:style>
    <style:style style:name="T247" style:parent-style-name="Standardnípísmoodstavce" style:family="text">
      <style:text-properties style:font-name="Calibri" style:font-name-complex="Calibri"/>
    </style:style>
    <style:style style:name="T248" style:parent-style-name="Standardnípísmoodstavce" style:family="text">
      <style:text-properties style:font-name="Calibri" style:font-name-complex="Calibri"/>
    </style:style>
    <style:style style:name="T249" style:parent-style-name="Standardnípísmoodstavce" style:family="text">
      <style:text-properties style:font-name="Calibri" style:font-name-complex="Calibri"/>
    </style:style>
    <style:style style:name="T250" style:parent-style-name="Standardnípísmoodstavce" style:family="text">
      <style:text-properties style:font-name="Calibri" style:font-name-complex="Calibri"/>
    </style:style>
    <style:style style:name="T251" style:parent-style-name="Standardnípísmoodstavce" style:family="text">
      <style:text-properties style:font-name="Calibri" style:font-name-complex="Calibri"/>
    </style:style>
    <style:style style:name="T252" style:parent-style-name="Standardnípísmoodstavce" style:family="text">
      <style:text-properties style:font-name="Calibri" style:font-name-complex="Calibri"/>
    </style:style>
    <style:style style:name="T253" style:parent-style-name="Standardnípísmoodstavce" style:family="text">
      <style:text-properties style:font-name="Calibri" style:font-name-complex="Calibri"/>
    </style:style>
    <style:style style:name="T254" style:parent-style-name="Standardnípísmoodstavce" style:family="text">
      <style:text-properties style:font-name="Calibri" style:font-name-complex="Calibri"/>
    </style:style>
    <style:style style:name="T255" style:parent-style-name="Standardnípísmoodstavce" style:family="text">
      <style:text-properties style:font-name="Calibri" style:font-name-complex="Calibri"/>
    </style:style>
    <style:style style:name="T256" style:parent-style-name="Standardnípísmoodstavce" style:family="text">
      <style:text-properties style:font-name="Calibri" style:font-name-complex="Calibri"/>
    </style:style>
    <style:style style:name="T257" style:parent-style-name="Standardnípísmoodstavce" style:family="text">
      <style:text-properties style:font-name="Calibri" style:font-name-complex="Calibri"/>
    </style:style>
    <style:style style:name="T258" style:parent-style-name="Standardnípísmoodstavce" style:family="text">
      <style:text-properties style:font-name="Calibri" style:font-name-complex="Calibri"/>
    </style:style>
    <style:style style:name="T259" style:parent-style-name="Standardnípísmoodstavce" style:family="text">
      <style:text-properties style:font-name="Calibri" style:font-name-complex="Calibri"/>
    </style:style>
    <style:style style:name="T260" style:parent-style-name="Standardnípísmoodstavce" style:family="text">
      <style:text-properties style:font-name="Calibri" style:font-name-complex="Calibri"/>
    </style:style>
    <style:style style:name="P26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62" style:parent-style-name="Standard" style:family="paragraph">
      <style:paragraph-properties fo:text-align="justify">
        <style:tab-stops>
          <style:tab-stop style:type="left" style:position="1.1812in"/>
        </style:tab-stops>
      </style:paragraph-properties>
    </style:style>
    <style:style style:name="T263" style:parent-style-name="Standardnípísmoodstavce" style:family="text">
      <style:text-properties style:font-name="Calibri" style:font-name-complex="Calibri"/>
    </style:style>
    <style:style style:name="T264" style:parent-style-name="Standardnípísmoodstavce" style:family="text">
      <style:text-properties style:font-name="Calibri" style:font-name-complex="Calibri"/>
    </style:style>
    <style:style style:name="T265" style:parent-style-name="Standardnípísmoodstavce" style:family="text">
      <style:text-properties style:font-name="Calibri" style:font-name-complex="Calibri"/>
    </style:style>
    <style:style style:name="P26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67" style:parent-style-name="Standard" style:family="paragraph">
      <style:paragraph-properties fo:text-align="justify">
        <style:tab-stops>
          <style:tab-stop style:type="left" style:position="1.1812in"/>
        </style:tab-stops>
      </style:paragraph-properties>
    </style:style>
    <style:style style:name="T268" style:parent-style-name="Standardnípísmoodstavce" style:family="text">
      <style:text-properties style:font-name="Calibri" style:font-name-complex="Calibri"/>
    </style:style>
    <style:style style:name="T269" style:parent-style-name="Standardnípísmoodstavce" style:family="text">
      <style:text-properties style:font-name="Calibri" style:font-name-complex="Calibri"/>
    </style:style>
    <style:style style:name="T270" style:parent-style-name="Standardnípísmoodstavce" style:family="text">
      <style:text-properties style:font-name="Calibri" style:font-name-complex="Calibri"/>
    </style:style>
    <style:style style:name="T271" style:parent-style-name="Standardnípísmoodstavce" style:family="text">
      <style:text-properties style:font-name="Calibri" style:font-name-complex="Calibri"/>
    </style:style>
    <style:style style:name="T272" style:parent-style-name="Standardnípísmoodstavce" style:family="text">
      <style:text-properties style:font-name="Calibri" style:font-name-complex="Calibri"/>
    </style:style>
    <style:style style:name="T273" style:parent-style-name="Standardnípísmoodstavce" style:family="text">
      <style:text-properties style:font-name="Calibri" style:font-name-complex="Calibri"/>
    </style:style>
    <style:style style:name="T274" style:parent-style-name="Standardnípísmoodstavce" style:family="text">
      <style:text-properties style:font-name="Calibri" style:font-name-complex="Calibri"/>
    </style:style>
    <style:style style:name="P27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7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77"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7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79"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80" style:parent-style-name="Standard" style:family="paragraph">
      <style:paragraph-properties fo:text-align="justify">
        <style:tab-stops>
          <style:tab-stop style:type="left" style:position="1.1812in"/>
        </style:tab-stops>
      </style:paragraph-properties>
    </style:style>
    <style:style style:name="T281" style:parent-style-name="Standardnípísmoodstavce" style:family="text">
      <style:text-properties style:font-name="Calibri" style:font-name-complex="Calibri"/>
    </style:style>
    <style:style style:name="T282" style:parent-style-name="Standardnípísmoodstavce" style:family="text">
      <style:text-properties style:font-name="Calibri" style:font-name-complex="Calibri"/>
    </style:style>
    <style:style style:name="T283" style:parent-style-name="Standardnípísmoodstavce" style:family="text">
      <style:text-properties style:font-name="Calibri" style:font-name-complex="Calibri"/>
    </style:style>
    <style:style style:name="T284" style:parent-style-name="Standardnípísmoodstavce" style:family="text">
      <style:text-properties style:font-name="Calibri" style:font-name-complex="Calibri"/>
    </style:style>
    <style:style style:name="T285" style:parent-style-name="Standardnípísmoodstavce" style:family="text">
      <style:text-properties style:font-name="Calibri" style:font-name-complex="Calibri"/>
    </style:style>
    <style:style style:name="P286" style:parent-style-name="Standard" style:family="paragraph">
      <style:paragraph-properties fo:text-align="justify">
        <style:tab-stops>
          <style:tab-stop style:type="left" style:position="1.1812in"/>
        </style:tab-stops>
      </style:paragraph-properties>
    </style:style>
    <style:style style:name="T287" style:parent-style-name="Standardnípísmoodstavce" style:family="text">
      <style:text-properties style:font-name="Calibri" style:font-name-complex="Calibri"/>
    </style:style>
    <style:style style:name="P28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89" style:parent-style-name="Standard" style:family="paragraph">
      <style:paragraph-properties fo:text-align="justify">
        <style:tab-stops>
          <style:tab-stop style:type="left" style:position="1.1812in"/>
        </style:tab-stops>
      </style:paragraph-properties>
    </style:style>
    <style:style style:name="T290" style:parent-style-name="Standardnípísmoodstavce" style:family="text">
      <style:text-properties style:font-name="Calibri" style:font-name-complex="Calibri"/>
    </style:style>
    <style:style style:name="T291" style:parent-style-name="Standardnípísmoodstavce" style:family="text">
      <style:text-properties style:font-name="Calibri" style:font-name-complex="Calibri"/>
    </style:style>
    <style:style style:name="T292" style:parent-style-name="Standardnípísmoodstavce" style:family="text">
      <style:text-properties style:font-name="Calibri" style:font-name-complex="Calibri"/>
    </style:style>
    <style:style style:name="P293" style:parent-style-name="Standard" style:family="paragraph">
      <style:paragraph-properties fo:text-align="justify">
        <style:tab-stops>
          <style:tab-stop style:type="left" style:position="1.1812in"/>
        </style:tab-stops>
      </style:paragraph-properties>
    </style:style>
    <style:style style:name="T294" style:parent-style-name="Standardnípísmoodstavce" style:family="text">
      <style:text-properties style:font-name="Calibri" style:font-name-complex="Calibri"/>
    </style:style>
    <style:style style:name="P29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296" style:parent-style-name="Standard" style:family="paragraph">
      <style:paragraph-properties fo:text-align="justify">
        <style:tab-stops>
          <style:tab-stop style:type="left" style:position="1.1812in"/>
        </style:tab-stops>
      </style:paragraph-properties>
    </style:style>
    <style:style style:name="T297"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298"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299" style:parent-style-name="Standard" style:family="paragraph">
      <style:paragraph-properties fo:text-align="justify">
        <style:tab-stops>
          <style:tab-stop style:type="left" style:position="1.1812in"/>
        </style:tab-stops>
      </style:paragraph-properties>
    </style:style>
    <style:style style:name="T300" style:parent-style-name="Standardnípísmoodstavce" style:family="text">
      <style:text-properties style:font-name="Calibri" style:font-name-complex="Calibri"/>
    </style:style>
    <style:style style:name="T301" style:parent-style-name="Standardnípísmoodstavce" style:family="text">
      <style:text-properties style:font-name="Calibri" style:font-name-complex="Calibri"/>
    </style:style>
    <style:style style:name="T302" style:parent-style-name="Standardnípísmoodstavce" style:family="text">
      <style:text-properties style:font-name="Calibri" style:font-name-complex="Calibri"/>
    </style:style>
    <style:style style:name="T303" style:parent-style-name="Standardnípísmoodstavce" style:family="text">
      <style:text-properties style:font-name="Calibri" style:font-name-complex="Calibri"/>
    </style:style>
    <style:style style:name="T304" style:parent-style-name="Standardnípísmoodstavce" style:family="text">
      <style:text-properties style:font-name="Calibri" style:font-name-complex="Calibri"/>
    </style:style>
    <style:style style:name="P305" style:parent-style-name="Standard" style:family="paragraph">
      <style:paragraph-properties fo:text-align="justify">
        <style:tab-stops>
          <style:tab-stop style:type="left" style:position="1.1812in"/>
        </style:tab-stops>
      </style:paragraph-properties>
    </style:style>
    <style:style style:name="T306" style:parent-style-name="Standardnípísmoodstavce" style:family="text">
      <style:text-properties style:font-name="Calibri" style:font-name-complex="Calibri"/>
    </style:style>
    <style:style style:name="T307" style:parent-style-name="Standardnípísmoodstavce" style:family="text">
      <style:text-properties style:font-name="Calibri" style:font-name-complex="Calibri"/>
    </style:style>
    <style:style style:name="T308" style:parent-style-name="Standardnípísmoodstavce" style:family="text">
      <style:text-properties style:font-name="Calibri" style:font-name-complex="Calibri"/>
    </style:style>
    <style:style style:name="T309" style:parent-style-name="Standardnípísmoodstavce" style:family="text">
      <style:text-properties style:font-name="Calibri" style:font-name-complex="Calibri"/>
    </style:style>
    <style:style style:name="T310" style:parent-style-name="Standardnípísmoodstavce" style:family="text">
      <style:text-properties style:font-name="Calibri" style:font-name-complex="Calibri"/>
    </style:style>
    <style:style style:name="T311" style:parent-style-name="Standardnípísmoodstavce" style:family="text">
      <style:text-properties style:font-name="Calibri" style:font-name-complex="Calibri"/>
    </style:style>
    <style:style style:name="T312" style:parent-style-name="Standardnípísmoodstavce" style:family="text">
      <style:text-properties style:font-name="Calibri" style:font-name-complex="Calibri"/>
    </style:style>
    <style:style style:name="T313" style:parent-style-name="Standardnípísmoodstavce" style:family="text">
      <style:text-properties style:font-name="Calibri" style:font-name-complex="Calibri"/>
    </style:style>
    <style:style style:name="T314" style:parent-style-name="Standardnípísmoodstavce" style:family="text">
      <style:text-properties style:font-name="Calibri" style:font-name-complex="Calibri"/>
    </style:style>
    <style:style style:name="P31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1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17" style:parent-style-name="Standard" style:family="paragraph">
      <style:paragraph-properties fo:text-align="justify">
        <style:tab-stops>
          <style:tab-stop style:type="left" style:position="1.1812in"/>
        </style:tab-stops>
      </style:paragraph-properties>
    </style:style>
    <style:style style:name="T318" style:parent-style-name="Standardnípísmoodstavce" style:family="text">
      <style:text-properties style:font-name="Calibri" style:font-name-complex="Calibri"/>
    </style:style>
    <style:style style:name="T319" style:parent-style-name="Standardnípísmoodstavce" style:family="text">
      <style:text-properties style:font-name="Calibri" style:font-name-complex="Calibri"/>
    </style:style>
    <style:style style:name="T320" style:parent-style-name="Standardnípísmoodstavce" style:family="text">
      <style:text-properties style:font-name="Calibri" style:font-name-complex="Calibri"/>
    </style:style>
    <style:style style:name="P321" style:parent-style-name="Standard" style:family="paragraph">
      <style:paragraph-properties fo:text-align="justify">
        <style:tab-stops>
          <style:tab-stop style:type="left" style:position="1.1812in"/>
        </style:tab-stops>
      </style:paragraph-properties>
    </style:style>
    <style:style style:name="T322" style:parent-style-name="Standardnípísmoodstavce" style:family="text">
      <style:text-properties style:font-name="Calibri" style:font-name-complex="Calibri"/>
    </style:style>
    <style:style style:name="T323" style:parent-style-name="Standardnípísmoodstavce" style:family="text">
      <style:text-properties style:font-name="Calibri" style:font-name-complex="Calibri"/>
    </style:style>
    <style:style style:name="T324" style:parent-style-name="Standardnípísmoodstavce" style:family="text">
      <style:text-properties style:font-name="Calibri" style:font-name-complex="Calibri"/>
    </style:style>
    <style:style style:name="P325" style:parent-style-name="Standard" style:family="paragraph">
      <style:paragraph-properties fo:text-align="justify">
        <style:tab-stops>
          <style:tab-stop style:type="left" style:position="1.1812in"/>
        </style:tab-stops>
      </style:paragraph-properties>
    </style:style>
    <style:style style:name="T326" style:parent-style-name="Standardnípísmoodstavce" style:family="text">
      <style:text-properties style:font-name="Calibri" style:font-name-complex="Calibri"/>
    </style:style>
    <style:style style:name="P327"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28" style:parent-style-name="Standard" style:family="paragraph">
      <style:paragraph-properties fo:text-align="justify">
        <style:tab-stops>
          <style:tab-stop style:type="left" style:position="1.1812in"/>
        </style:tab-stops>
      </style:paragraph-properties>
    </style:style>
    <style:style style:name="T329" style:parent-style-name="Standardnípísmoodstavce" style:family="text">
      <style:text-properties style:font-name="Calibri" style:font-name-asian="Calibri" style:font-name-complex="Calibri"/>
    </style:style>
    <style:style style:name="T330" style:parent-style-name="Standardnípísmoodstavce" style:family="text">
      <style:text-properties style:font-name="Calibri" style:font-name-complex="Calibri"/>
    </style:style>
    <style:style style:name="T331" style:parent-style-name="Standardnípísmoodstavce" style:family="text">
      <style:text-properties style:font-name="Calibri" style:font-name-complex="Calibri"/>
    </style:style>
    <style:style style:name="T332" style:parent-style-name="Standardnípísmoodstavce" style:family="text">
      <style:text-properties style:font-name="Calibri" style:font-name-complex="Calibri"/>
    </style:style>
    <style:style style:name="T333" style:parent-style-name="Standardnípísmoodstavce" style:family="text">
      <style:text-properties style:font-name="Calibri" style:font-name-complex="Calibri"/>
    </style:style>
    <style:style style:name="T334" style:parent-style-name="Standardnípísmoodstavce" style:family="text">
      <style:text-properties style:font-name="Calibri" style:font-name-complex="Calibri"/>
    </style:style>
    <style:style style:name="T335" style:parent-style-name="Standardnípísmoodstavce" style:family="text">
      <style:text-properties style:font-name="Calibri" style:font-name-complex="Calibri"/>
    </style:style>
    <style:style style:name="T336" style:parent-style-name="Standardnípísmoodstavce" style:family="text">
      <style:text-properties style:font-name="Calibri" style:font-name-complex="Calibri"/>
    </style:style>
    <style:style style:name="T337" style:parent-style-name="Standardnípísmoodstavce" style:family="text">
      <style:text-properties style:font-name="Calibri" style:font-name-complex="Calibri"/>
    </style:style>
    <style:style style:name="T338" style:parent-style-name="Standardnípísmoodstavce" style:family="text">
      <style:text-properties style:font-name="Calibri" style:font-name-complex="Calibri"/>
    </style:style>
    <style:style style:name="T339" style:parent-style-name="Standardnípísmoodstavce" style:family="text">
      <style:text-properties style:font-name="Calibri" style:font-name-complex="Calibri"/>
    </style:style>
    <style:style style:name="T340" style:parent-style-name="Standardnípísmoodstavce" style:family="text">
      <style:text-properties style:font-name="Calibri" style:font-name-complex="Calibri"/>
    </style:style>
    <style:style style:name="P34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42" style:parent-style-name="Standard" style:family="paragraph">
      <style:paragraph-properties fo:text-align="justify">
        <style:tab-stops>
          <style:tab-stop style:type="left" style:position="1.1812in"/>
        </style:tab-stops>
      </style:paragraph-properties>
    </style:style>
    <style:style style:name="T343" style:parent-style-name="Standardnípísmoodstavce" style:family="text">
      <style:text-properties style:font-name="Calibri" style:font-name-complex="Calibri"/>
    </style:style>
    <style:style style:name="P344" style:parent-style-name="Standard" style:family="paragraph">
      <style:paragraph-properties fo:text-align="justify">
        <style:tab-stops>
          <style:tab-stop style:type="left" style:position="1.1812in"/>
        </style:tab-stops>
      </style:paragraph-properties>
    </style:style>
    <style:style style:name="T345" style:parent-style-name="Standardnípísmoodstavce" style:family="text">
      <style:text-properties style:font-name="Calibri" style:font-name-complex="Calibri"/>
    </style:style>
    <style:style style:name="P346" style:parent-style-name="Standard" style:family="paragraph">
      <style:paragraph-properties fo:text-align="justify">
        <style:tab-stops>
          <style:tab-stop style:type="left" style:position="1.1812in"/>
        </style:tab-stops>
      </style:paragraph-properties>
    </style:style>
    <style:style style:name="T347" style:parent-style-name="Standardnípísmoodstavce" style:family="text">
      <style:text-properties style:font-name="Calibri" style:font-name-complex="Calibri"/>
    </style:style>
    <style:style style:name="T348"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349" style:parent-style-name="Standardnípísmoodstavce" style:family="text">
      <style:text-properties style:font-name="Calibri" style:font-name-complex="Calibri"/>
    </style:style>
    <style:style style:name="P35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2" style:parent-style-name="Standard" style:family="paragraph">
      <style:paragraph-properties fo:text-align="justify">
        <style:tab-stops>
          <style:tab-stop style:type="left" style:position="1.1812in"/>
        </style:tab-stops>
      </style:paragraph-properties>
    </style:style>
    <style:style style:name="T353" style:parent-style-name="Standardnípísmoodstavce" style:family="text">
      <style:text-properties style:font-name="Calibri" style:font-name-complex="Calibri"/>
    </style:style>
    <style:style style:name="P354"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6"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7"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59" style:parent-style-name="Standard" style:family="paragraph">
      <style:paragraph-properties fo:text-align="justify">
        <style:tab-stops>
          <style:tab-stop style:type="left" style:position="1.1812in"/>
        </style:tab-stops>
      </style:paragraph-properties>
    </style:style>
    <style:style style:name="T360" style:parent-style-name="Standardnípísmoodstavce" style:family="text">
      <style:text-properties style:font-name="Calibri" style:font-name-complex="Calibri"/>
    </style:style>
    <style:style style:name="P361" style:parent-style-name="Standard" style:family="paragraph">
      <style:paragraph-properties fo:text-align="justify">
        <style:tab-stops>
          <style:tab-stop style:type="left" style:position="1.1812in"/>
        </style:tab-stops>
      </style:paragraph-properties>
    </style:style>
    <style:style style:name="T362" style:parent-style-name="Standardnípísmoodstavce" style:family="text">
      <style:text-properties style:font-name="Calibri" style:font-name-complex="Calibri"/>
    </style:style>
    <style:style style:name="P363" style:parent-style-name="Standard" style:family="paragraph">
      <style:paragraph-properties fo:text-align="justify">
        <style:tab-stops>
          <style:tab-stop style:type="left" style:position="1.1812in"/>
        </style:tab-stops>
      </style:paragraph-properties>
    </style:style>
    <style:style style:name="T364" style:parent-style-name="Standardnípísmoodstavce" style:family="text">
      <style:text-properties style:font-name="Calibri" style:font-name-complex="Calibri"/>
    </style:style>
    <style:style style:name="P365" style:parent-style-name="Standard" style:family="paragraph">
      <style:paragraph-properties fo:text-align="justify">
        <style:tab-stops>
          <style:tab-stop style:type="left" style:position="1.1812in"/>
        </style:tab-stops>
      </style:paragraph-properties>
    </style:style>
    <style:style style:name="T366" style:parent-style-name="Standardnípísmoodstavce" style:family="text">
      <style:text-properties style:font-name="Calibri" style:font-name-complex="Calibri"/>
    </style:style>
    <style:style style:name="P367"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68" style:parent-style-name="Standard" style:family="paragraph">
      <style:paragraph-properties fo:text-align="justify">
        <style:tab-stops>
          <style:tab-stop style:type="left" style:position="1.1812in"/>
        </style:tab-stops>
      </style:paragraph-properties>
    </style:style>
    <style:style style:name="T369" style:parent-style-name="Standardnípísmoodstavce" style:family="text">
      <style:text-properties style:font-name="Calibri" style:font-name-complex="Calibri"/>
    </style:style>
    <style:style style:name="P37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7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72"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73" style:parent-style-name="Standard" style:family="paragraph">
      <style:paragraph-properties fo:text-align="justify">
        <style:tab-stops>
          <style:tab-stop style:type="left" style:position="1.1812in"/>
        </style:tab-stops>
      </style:paragraph-properties>
    </style:style>
    <style:style style:name="T374" style:parent-style-name="Standardnípísmoodstavce" style:family="text">
      <style:text-properties style:font-name="Calibri" style:font-name-complex="Calibri"/>
    </style:style>
    <style:style style:name="P375" style:parent-style-name="Standard" style:family="paragraph">
      <style:paragraph-properties fo:text-align="justify">
        <style:tab-stops>
          <style:tab-stop style:type="left" style:position="1.1812in"/>
        </style:tab-stops>
      </style:paragraph-properties>
    </style:style>
    <style:style style:name="T376" style:parent-style-name="Standardnípísmoodstavce" style:family="text">
      <style:text-properties style:font-name="Calibri" style:font-name-complex="Calibri"/>
    </style:style>
    <style:style style:name="P377" style:parent-style-name="Standard" style:family="paragraph">
      <style:paragraph-properties fo:text-align="justify">
        <style:tab-stops>
          <style:tab-stop style:type="left" style:position="1.1812in"/>
        </style:tab-stops>
      </style:paragraph-properties>
    </style:style>
    <style:style style:name="T378" style:parent-style-name="Standardnípísmoodstavce" style:family="text">
      <style:text-properties style:font-name="Calibri" style:font-name-complex="Calibri"/>
    </style:style>
    <style:style style:name="P379"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80" style:parent-style-name="Standard" style:family="paragraph">
      <style:paragraph-properties fo:text-align="justify">
        <style:tab-stops>
          <style:tab-stop style:type="left" style:position="1.1812in"/>
        </style:tab-stops>
      </style:paragraph-properties>
    </style:style>
    <style:style style:name="T38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382"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383" style:parent-style-name="Standard" style:family="paragraph">
      <style:paragraph-properties fo:text-align="justify">
        <style:tab-stops>
          <style:tab-stop style:type="left" style:position="1.1812in"/>
        </style:tab-stops>
      </style:paragraph-properties>
    </style:style>
    <style:style style:name="T384" style:parent-style-name="Standardnípísmoodstavce" style:family="text">
      <style:text-properties style:font-name="Calibri" style:font-name-complex="Calibri"/>
    </style:style>
    <style:style style:name="P385"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86" style:parent-style-name="Standard" style:family="paragraph">
      <style:paragraph-properties fo:text-align="justify">
        <style:tab-stops>
          <style:tab-stop style:type="left" style:position="1.1812in"/>
        </style:tab-stops>
      </style:paragraph-properties>
    </style:style>
    <style:style style:name="T387" style:parent-style-name="Standardnípísmoodstavce" style:family="text">
      <style:text-properties style:font-name="Calibri" style:font-name-complex="Calibri"/>
    </style:style>
    <style:style style:name="P388"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89"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9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91" style:parent-style-name="Standard" style:family="paragraph">
      <style:paragraph-properties fo:text-align="justify">
        <style:tab-stops>
          <style:tab-stop style:type="left" style:position="1.1812in"/>
        </style:tab-stops>
      </style:paragraph-properties>
    </style:style>
    <style:style style:name="T392" style:parent-style-name="Standardnípísmoodstavce" style:family="text">
      <style:text-properties style:font-name="Calibri" style:font-name-complex="Calibri"/>
    </style:style>
    <style:style style:name="P393"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394"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395"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396" style:parent-style-name="Standard" style:family="paragraph">
      <style:paragraph-properties fo:text-align="justify">
        <style:tab-stops>
          <style:tab-stop style:type="left" style:position="1.1812in"/>
        </style:tab-stops>
      </style:paragraph-properties>
    </style:style>
    <style:style style:name="T397" style:parent-style-name="Standardnípísmoodstavce" style:family="text">
      <style:text-properties style:font-name="Calibri" style:font-name-complex="Calibri"/>
    </style:style>
    <style:style style:name="P398" style:parent-style-name="Standard" style:family="paragraph">
      <style:paragraph-properties fo:text-align="justify">
        <style:tab-stops>
          <style:tab-stop style:type="left" style:position="1.1812in"/>
        </style:tab-stops>
      </style:paragraph-properties>
    </style:style>
    <style:style style:name="T399" style:parent-style-name="Standardnípísmoodstavce" style:family="text">
      <style:text-properties style:font-name="Calibri" style:font-name-complex="Calibri"/>
    </style:style>
    <style:style style:name="P400"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401" style:parent-style-name="Standard" style:family="paragraph">
      <style:paragraph-properties fo:text-align="justify">
        <style:tab-stops>
          <style:tab-stop style:type="left" style:position="1.1812in"/>
        </style:tab-stops>
      </style:paragraph-properties>
      <style:text-properties style:font-name="Calibri" style:font-name-complex="Calibri"/>
    </style:style>
    <style:style style:name="P402"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403" style:parent-style-name="Standard" style:family="paragraph">
      <style:paragraph-properties fo:text-align="justify">
        <style:tab-stops>
          <style:tab-stop style:type="left" style:position="1.1812in"/>
        </style:tab-stops>
      </style:paragraph-properties>
      <style:text-properties style:font-name="Calibri" style:font-name-complex="Calibri" style:text-underline-type="single" style:text-underline-style="solid" style:text-underline-width="auto" style:text-underline-mode="continuous"/>
    </style:style>
    <style:style style:name="P404" style:parent-style-name="Standard" style:family="paragraph">
      <style:paragraph-properties fo:text-align="justify">
        <style:tab-stops>
          <style:tab-stop style:type="left" style:position="1.1812in"/>
        </style:tab-stops>
      </style:paragraph-properties>
    </style:style>
    <style:style style:name="T405" style:parent-style-name="Standardnípísmoodstavce" style:family="text">
      <style:text-properties style:font-name="Calibri" style:font-name-complex="Calibri"/>
    </style:style>
    <style:style style:name="P406" style:parent-style-name="Standard" style:family="paragraph">
      <style:paragraph-properties fo:text-align="justify"/>
    </style:style>
    <style:style style:name="T407" style:parent-style-name="Standardnípísmoodstavce" style:family="text">
      <style:text-properties style:font-name="Calibri" style:font-name-complex="Calibri"/>
    </style:style>
    <style:style style:name="P408" style:parent-style-name="Standard" style:family="paragraph">
      <style:paragraph-properties fo:text-align="justify"/>
    </style:style>
    <style:style style:name="T409" style:parent-style-name="Standardnípísmoodstavce" style:family="text">
      <style:text-properties style:font-name="Calibri" style:font-name-complex="Calibri"/>
    </style:style>
    <style:style style:name="P410" style:parent-style-name="Standard" style:family="paragraph">
      <style:paragraph-properties fo:text-align="justify"/>
      <style:text-properties style:font-name="Calibri" style:font-name-complex="Calibri"/>
    </style:style>
    <style:style style:name="P411" style:parent-style-name="Standard" style:family="paragraph">
      <style:paragraph-properties fo:text-align="justify"/>
    </style:style>
    <style:style style:name="T412" style:parent-style-name="Standardnípísmoodstavce" style:family="text">
      <style:text-properties style:font-name="Calibri" style:font-name-complex="Calibri"/>
    </style:style>
    <style:style style:name="P413" style:parent-style-name="Standard" style:family="paragraph">
      <style:paragraph-properties fo:text-align="justify"/>
      <style:text-properties style:font-name="Calibri" style:font-name-complex="Calibri"/>
    </style:style>
    <style:style style:name="P414" style:parent-style-name="Standard" style:family="paragraph">
      <style:paragraph-properties fo:text-align="justify"/>
      <style:text-properties style:font-name="Calibri" style:font-name-complex="Calibri"/>
    </style:style>
    <style:style style:name="P415" style:parent-style-name="Standard" style:family="paragraph">
      <style:paragraph-properties fo:text-align="justify"/>
      <style:text-properties style:font-name="Calibri" style:font-name-complex="Calibri"/>
    </style:style>
    <style:style style:name="P416" style:parent-style-name="Standard" style:family="paragraph">
      <style:paragraph-properties fo:text-align="justify"/>
    </style:style>
    <style:style style:name="T417" style:parent-style-name="Standardnípísmoodstavce" style:family="text">
      <style:text-properties style:font-name="Calibri" style:font-name-complex="Calibri"/>
    </style:style>
    <style:style style:name="P418" style:parent-style-name="Standard" style:family="paragraph">
      <style:paragraph-properties fo:text-align="justify"/>
      <style:text-properties style:font-name="Calibri" style:font-name-complex="Calibri"/>
    </style:style>
    <style:style style:name="P419" style:parent-style-name="Standard" style:family="paragraph">
      <style:paragraph-properties fo:text-align="justify"/>
      <style:text-properties style:font-name="Calibri" style:font-name-complex="Calibri"/>
    </style:style>
    <style:style style:name="P420" style:parent-style-name="Standard" style:family="paragraph">
      <style:paragraph-properties fo:text-align="justify"/>
      <style:text-properties style:font-name="Calibri" style:font-name-complex="Calibri"/>
    </style:style>
    <style:style style:name="P421" style:parent-style-name="Standard" style:family="paragraph">
      <style:paragraph-properties fo:text-align="justify"/>
    </style:style>
    <style:style style:name="T422" style:parent-style-name="Standardnípísmoodstavce" style:family="text">
      <style:text-properties style:font-name="Calibri" style:font-name-complex="Calibri"/>
    </style:style>
    <style:style style:name="P423" style:parent-style-name="Standard" style:family="paragraph">
      <style:paragraph-properties fo:text-align="justify"/>
      <style:text-properties style:font-name="Calibri" style:font-name-complex="Calibri"/>
    </style:style>
    <style:style style:name="P424" style:parent-style-name="Standard" style:family="paragraph">
      <style:paragraph-properties fo:text-align="justify"/>
    </style:style>
    <style:style style:name="T425" style:parent-style-name="Standardnípísmoodstavce" style:family="text">
      <style:text-properties style:font-name="Calibri" style:font-name-complex="Calibri"/>
    </style:style>
    <style:style style:name="P426" style:parent-style-name="Standard" style:family="paragraph">
      <style:paragraph-properties fo:text-align="justify"/>
      <style:text-properties style:font-name="Calibri" style:font-name-complex="Calibri"/>
    </style:style>
    <style:style style:name="P427" style:parent-style-name="Standard" style:family="paragraph">
      <style:paragraph-properties fo:text-align="justify"/>
    </style:style>
    <style:style style:name="T428" style:parent-style-name="Standardnípísmoodstavce" style:family="text">
      <style:text-properties style:font-name="Calibri" style:font-name-asian="Calibri" style:font-name-complex="Calibri"/>
    </style:style>
    <style:style style:name="T429" style:parent-style-name="Standardnípísmoodstavce" style:family="text">
      <style:text-properties style:font-name="Calibri" style:font-name-complex="Calibri"/>
    </style:style>
    <style:style style:name="P430" style:parent-style-name="Standard" style:family="paragraph">
      <style:paragraph-properties fo:text-align="justify"/>
      <style:text-properties style:font-name="Calibri" style:font-name-complex="Calibri"/>
    </style:style>
    <style:style style:name="P431" style:parent-style-name="Standard" style:family="paragraph">
      <style:paragraph-properties fo:text-align="justify"/>
    </style:style>
    <style:style style:name="T432" style:parent-style-name="Standardnípísmoodstavce" style:family="text">
      <style:text-properties style:font-name="Calibri" style:font-name-complex="Calibri"/>
    </style:style>
    <style:style style:name="P433" style:parent-style-name="Standard" style:family="paragraph">
      <style:paragraph-properties fo:text-align="justify"/>
      <style:text-properties style:font-name="Calibri" style:font-name-complex="Calibri"/>
    </style:style>
    <style:style style:name="P434" style:parent-style-name="Standard" style:family="paragraph">
      <style:paragraph-properties fo:text-align="justify"/>
      <style:text-properties style:font-name="Calibri" style:font-name-complex="Calibri"/>
    </style:style>
    <style:style style:name="P435" style:parent-style-name="Standard" style:family="paragraph">
      <style:paragraph-properties fo:text-align="justify"/>
    </style:style>
    <style:style style:name="T436" style:parent-style-name="Standardnípísmoodstavce" style:family="text">
      <style:text-properties style:font-name="Calibri" style:font-name-complex="Calibri"/>
    </style:style>
    <style:style style:name="P437" style:parent-style-name="Standard" style:family="paragraph">
      <style:paragraph-properties fo:text-align="justify"/>
      <style:text-properties style:font-name="Calibri" style:font-name-complex="Calibri"/>
    </style:style>
    <style:style style:name="P438" style:parent-style-name="Standard" style:family="paragraph">
      <style:paragraph-properties fo:text-align="justify"/>
    </style:style>
    <style:style style:name="T439" style:parent-style-name="Standardnípísmoodstavce" style:family="text">
      <style:text-properties style:font-name="Calibri" style:font-name-complex="Calibri"/>
    </style:style>
    <style:style style:name="P440" style:parent-style-name="Standard" style:family="paragraph">
      <style:paragraph-properties fo:text-align="justify"/>
      <style:text-properties style:font-name="Calibri" style:font-name-complex="Calibri"/>
    </style:style>
    <style:style style:name="P441" style:parent-style-name="Standard" style:family="paragraph">
      <style:paragraph-properties fo:text-align="justify"/>
    </style:style>
    <style:style style:name="T442" style:parent-style-name="Standardnípísmoodstavce" style:family="text">
      <style:text-properties style:font-name="Calibri" style:font-name-complex="Calibri"/>
    </style:style>
    <style:style style:name="P443" style:parent-style-name="Standard" style:family="paragraph">
      <style:paragraph-properties fo:text-align="justify"/>
      <style:text-properties style:font-name="Calibri" style:font-name-complex="Calibri"/>
    </style:style>
    <style:style style:name="P444" style:parent-style-name="Standard" style:family="paragraph">
      <style:paragraph-properties fo:text-align="justify"/>
    </style:style>
    <style:style style:name="T445" style:parent-style-name="Standardnípísmoodstavce" style:family="text">
      <style:text-properties style:font-name="Calibri" style:font-name-complex="Calibri"/>
    </style:style>
    <style:style style:name="P446" style:parent-style-name="Standard" style:family="paragraph">
      <style:paragraph-properties fo:text-align="justify"/>
      <style:text-properties style:font-name="Calibri" style:font-name-complex="Calibri"/>
    </style:style>
    <style:style style:name="P447" style:parent-style-name="Standard" style:family="paragraph">
      <style:paragraph-properties fo:text-align="justify"/>
    </style:style>
    <style:style style:name="T448" style:parent-style-name="Standardnípísmoodstavce" style:family="text">
      <style:text-properties style:font-name="Calibri" style:font-name-complex="Calibri"/>
    </style:style>
    <style:style style:name="P449" style:parent-style-name="Standard" style:family="paragraph">
      <style:paragraph-properties fo:text-align="justify"/>
    </style:style>
    <style:style style:name="T450" style:parent-style-name="Standardnípísmoodstavce" style:family="text">
      <style:text-properties style:font-name="Calibri" style:font-name-complex="Calibri"/>
    </style:style>
    <style:style style:name="P451" style:parent-style-name="Standard" style:family="paragraph">
      <style:paragraph-properties fo:text-align="justify"/>
      <style:text-properties style:font-name="Calibri" style:font-name-complex="Calibri"/>
    </style:style>
    <style:style style:name="P452" style:parent-style-name="Standard" style:family="paragraph">
      <style:paragraph-properties fo:text-align="justify"/>
    </style:style>
    <style:style style:name="T453" style:parent-style-name="Standardnípísmoodstavce" style:family="text">
      <style:text-properties style:font-name="Calibri" style:font-name-complex="Calibri"/>
    </style:style>
    <style:style style:name="P454" style:parent-style-name="Standard" style:family="paragraph">
      <style:paragraph-properties fo:text-align="justify"/>
      <style:text-properties style:font-name="Calibri" style:font-name-complex="Calibri"/>
    </style:style>
    <style:style style:name="P455" style:parent-style-name="Standard" style:family="paragraph">
      <style:paragraph-properties fo:text-align="justify"/>
    </style:style>
    <style:style style:name="T456" style:parent-style-name="Standardnípísmoodstavce" style:family="text">
      <style:text-properties style:font-name="Calibri" style:font-name-complex="Calibri"/>
    </style:style>
    <style:style style:name="P457" style:parent-style-name="Standard" style:family="paragraph">
      <style:paragraph-properties fo:text-align="justify"/>
      <style:text-properties style:font-name="Calibri" style:font-name-complex="Calibri"/>
    </style:style>
    <style:style style:name="P458" style:parent-style-name="Standard" style:family="paragraph">
      <style:paragraph-properties fo:text-align="justify"/>
      <style:text-properties style:font-name="Calibri" style:font-name-complex="Calibri"/>
    </style:style>
    <style:style style:name="P459" style:parent-style-name="Standard" style:family="paragraph">
      <style:paragraph-properties fo:text-align="justify"/>
    </style:style>
    <style:style style:name="T460" style:parent-style-name="Standardnípísmoodstavce" style:family="text">
      <style:text-properties style:font-name="Calibri" style:font-name-complex="Calibri"/>
    </style:style>
    <style:style style:name="P461" style:parent-style-name="Standard" style:family="paragraph">
      <style:paragraph-properties fo:text-align="justify"/>
      <style:text-properties style:font-name="Calibri" style:font-name-complex="Calibri"/>
    </style:style>
    <style:style style:name="P462" style:parent-style-name="Standard" style:family="paragraph">
      <style:paragraph-properties fo:text-align="justify"/>
    </style:style>
    <style:style style:name="T463" style:parent-style-name="Standardnípísmoodstavce" style:family="text">
      <style:text-properties style:font-name="Calibri" style:font-name-complex="Calibri"/>
    </style:style>
    <style:style style:name="P464" style:parent-style-name="Standard" style:family="paragraph">
      <style:paragraph-properties fo:text-align="justify"/>
      <style:text-properties style:font-name="Calibri" style:font-name-complex="Calibri"/>
    </style:style>
    <style:style style:name="P465" style:parent-style-name="Standard" style:family="paragraph">
      <style:paragraph-properties fo:text-align="justify"/>
    </style:style>
    <style:style style:name="T466" style:parent-style-name="Standardnípísmoodstavce" style:family="text">
      <style:text-properties style:font-name="Calibri" style:font-name-complex="Calibri"/>
    </style:style>
    <style:style style:name="P467" style:parent-style-name="Standard" style:family="paragraph">
      <style:paragraph-properties fo:text-align="justify"/>
    </style:style>
    <style:style style:name="T468" style:parent-style-name="Standardnípísmoodstavce" style:family="text">
      <style:text-properties style:font-name="Calibri" style:font-name-complex="Calibri"/>
    </style:style>
    <style:style style:name="P469" style:parent-style-name="Standard" style:family="paragraph">
      <style:paragraph-properties fo:text-align="justify"/>
      <style:text-properties style:font-name="Calibri" style:font-name-complex="Calibri"/>
    </style:style>
    <style:style style:name="P470" style:parent-style-name="Standard" style:family="paragraph">
      <style:paragraph-properties fo:text-align="justify"/>
      <style:text-properties style:font-name="Calibri" style:font-name-complex="Calibri"/>
    </style:style>
    <style:style style:name="P471" style:parent-style-name="Standard" style:family="paragraph">
      <style:paragraph-properties fo:text-align="justify"/>
      <style:text-properties style:font-name="Calibri" style:font-name-complex="Calibri"/>
    </style:style>
    <style:style style:name="P472" style:parent-style-name="Standard" style:family="paragraph">
      <style:paragraph-properties fo:text-align="justify"/>
      <style:text-properties style:font-name="Calibri" style:font-name-complex="Calibri"/>
    </style:style>
    <style:style style:name="P473" style:parent-style-name="Standard" style:family="paragraph">
      <style:paragraph-properties fo:text-align="justify"/>
    </style:style>
    <style:style style:name="T474" style:parent-style-name="Standardnípísmoodstavce" style:family="text">
      <style:text-properties style:font-name="Calibri" style:font-name-complex="Calibri"/>
    </style:style>
    <style:style style:name="P475" style:parent-style-name="Standard" style:family="paragraph">
      <style:paragraph-properties fo:text-align="justify"/>
      <style:text-properties style:font-name="Calibri" style:font-name-complex="Calibri"/>
    </style:style>
    <style:style style:name="P47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7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78" style:parent-style-name="Standard" style:family="paragraph">
      <style:paragraph-properties fo:text-align="justify"/>
      <style:text-properties style:font-name="Calibri" style:font-name-complex="Calibri"/>
    </style:style>
    <style:style style:name="P479" style:parent-style-name="Standard" style:family="paragraph">
      <style:paragraph-properties fo:text-align="justify"/>
      <style:text-properties style:font-name="Calibri" style:font-name-complex="Calibri"/>
    </style:style>
    <style:style style:name="P480" style:parent-style-name="Standard" style:family="paragraph">
      <style:paragraph-properties fo:text-align="justify"/>
    </style:style>
    <style:style style:name="T481" style:parent-style-name="Standardnípísmoodstavce" style:family="text">
      <style:text-properties style:font-name="Calibri" style:font-name-complex="Calibri"/>
    </style:style>
    <style:style style:name="P482" style:parent-style-name="Standard" style:family="paragraph">
      <style:paragraph-properties fo:text-align="justify"/>
      <style:text-properties style:font-name="Calibri" style:font-name-complex="Calibri"/>
    </style:style>
    <style:style style:name="P48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8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85" style:parent-style-name="Standard" style:family="paragraph">
      <style:paragraph-properties fo:text-align="justify"/>
    </style:style>
    <style:style style:name="T486" style:parent-style-name="Standardnípísmoodstavce" style:family="text">
      <style:text-properties style:font-name="Calibri" style:font-name-complex="Calibri"/>
    </style:style>
    <style:style style:name="P487" style:parent-style-name="Standard" style:family="paragraph">
      <style:paragraph-properties fo:text-align="justify"/>
      <style:text-properties style:font-name="Calibri" style:font-name-complex="Calibri"/>
    </style:style>
    <style:style style:name="P488" style:parent-style-name="Standard" style:family="paragraph">
      <style:paragraph-properties fo:text-align="justify"/>
      <style:text-properties style:font-name="Calibri" style:font-name-complex="Calibri"/>
    </style:style>
    <style:style style:name="P489" style:parent-style-name="Standard" style:family="paragraph">
      <style:paragraph-properties fo:text-align="justify"/>
      <style:text-properties style:font-name="Calibri" style:font-name-complex="Calibri"/>
    </style:style>
    <style:style style:name="P49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9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92" style:parent-style-name="Standard" style:family="paragraph">
      <style:paragraph-properties fo:text-align="justify"/>
    </style:style>
    <style:style style:name="T493" style:parent-style-name="Standardnípísmoodstavce" style:family="text">
      <style:text-properties style:font-name="Calibri" style:font-name-complex="Calibri"/>
    </style:style>
    <style:style style:name="P494" style:parent-style-name="Standard" style:family="paragraph">
      <style:paragraph-properties fo:text-align="justify"/>
      <style:text-properties style:font-name="Calibri" style:font-name-complex="Calibri"/>
    </style:style>
    <style:style style:name="P49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9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497" style:parent-style-name="Standard" style:family="paragraph">
      <style:paragraph-properties fo:text-align="justify"/>
    </style:style>
    <style:style style:name="T498" style:parent-style-name="Standardnípísmoodstavce" style:family="text">
      <style:text-properties style:font-name="Calibri" style:font-name-complex="Calibri"/>
    </style:style>
    <style:style style:name="P499" style:parent-style-name="Standard" style:family="paragraph">
      <style:paragraph-properties fo:text-align="justify"/>
      <style:text-properties style:font-name="Calibri" style:font-name-complex="Calibri"/>
    </style:style>
    <style:style style:name="P500" style:parent-style-name="Standard" style:family="paragraph">
      <style:paragraph-properties fo:text-align="justify"/>
    </style:style>
    <style:style style:name="T501" style:parent-style-name="Standardnípísmoodstavce" style:family="text">
      <style:text-properties style:font-name="Calibri" style:font-name-complex="Calibri"/>
    </style:style>
    <style:style style:name="P502" style:parent-style-name="Standard" style:family="paragraph">
      <style:paragraph-properties fo:text-align="justify"/>
      <style:text-properties style:font-name="Calibri" style:font-name-complex="Calibri"/>
    </style:style>
    <style:style style:name="P503" style:parent-style-name="Standard" style:family="paragraph">
      <style:paragraph-properties fo:text-align="justify"/>
      <style:text-properties style:font-name="Calibri" style:font-name-complex="Calibri"/>
    </style:style>
    <style:style style:name="P50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0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06" style:parent-style-name="Standard" style:family="paragraph">
      <style:paragraph-properties fo:text-align="justify"/>
    </style:style>
    <style:style style:name="T507" style:parent-style-name="Standardnípísmoodstavce" style:family="text">
      <style:text-properties style:font-name="Calibri" style:font-name-complex="Calibri"/>
    </style:style>
    <style:style style:name="P508" style:parent-style-name="Standard" style:family="paragraph">
      <style:paragraph-properties fo:text-align="justify"/>
      <style:text-properties style:font-name="Calibri" style:font-name-complex="Calibri"/>
    </style:style>
    <style:style style:name="P50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1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11" style:parent-style-name="Standard" style:family="paragraph">
      <style:paragraph-properties fo:text-align="justify"/>
      <style:text-properties style:font-name="Calibri" style:font-name-complex="Calibri"/>
    </style:style>
    <style:style style:name="P512" style:parent-style-name="Standard" style:family="paragraph">
      <style:paragraph-properties fo:text-align="justify"/>
    </style:style>
    <style:style style:name="T513" style:parent-style-name="Standardnípísmoodstavce" style:family="text">
      <style:text-properties style:font-name="Calibri" style:font-name-complex="Calibri"/>
    </style:style>
    <style:style style:name="P514" style:parent-style-name="Standard" style:family="paragraph">
      <style:paragraph-properties fo:text-align="justify"/>
    </style:style>
    <style:style style:name="T515" style:parent-style-name="Standardnípísmoodstavce" style:family="text">
      <style:text-properties style:font-name="Calibri" style:font-name-complex="Calibri"/>
    </style:style>
    <style:style style:name="P516" style:parent-style-name="Standard" style:family="paragraph">
      <style:paragraph-properties fo:text-align="justify"/>
      <style:text-properties style:font-name="Calibri" style:font-name-complex="Calibri"/>
    </style:style>
    <style:style style:name="P51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1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19" style:parent-style-name="Standard" style:family="paragraph">
      <style:paragraph-properties fo:text-align="justify"/>
    </style:style>
    <style:style style:name="T520" style:parent-style-name="Standardnípísmoodstavce" style:family="text">
      <style:text-properties style:font-name="Calibri" style:font-name-complex="Calibri"/>
    </style:style>
    <style:style style:name="P521" style:parent-style-name="Standard" style:family="paragraph">
      <style:paragraph-properties fo:text-align="justify"/>
      <style:text-properties style:font-name="Calibri" style:font-name-complex="Calibri"/>
    </style:style>
    <style:style style:name="P522" style:parent-style-name="Standard" style:family="paragraph">
      <style:paragraph-properties fo:text-align="justify"/>
    </style:style>
    <style:style style:name="T523"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52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25" style:parent-style-name="Standard" style:family="paragraph">
      <style:paragraph-properties fo:text-align="justify"/>
    </style:style>
    <style:style style:name="T526" style:parent-style-name="Standardnípísmoodstavce" style:family="text">
      <style:text-properties style:font-name="Calibri" style:font-name-complex="Calibri"/>
    </style:style>
    <style:style style:name="P527" style:parent-style-name="Standard" style:family="paragraph">
      <style:paragraph-properties fo:text-align="justify"/>
      <style:text-properties style:font-name="Calibri" style:font-name-complex="Calibri"/>
    </style:style>
    <style:style style:name="P528" style:parent-style-name="Standard" style:family="paragraph">
      <style:paragraph-properties fo:text-align="justify"/>
      <style:text-properties style:font-name="Calibri" style:font-name-complex="Calibri"/>
    </style:style>
    <style:style style:name="P529" style:parent-style-name="Standard" style:family="paragraph">
      <style:paragraph-properties fo:text-align="justify"/>
      <style:text-properties style:font-name="Calibri" style:font-name-complex="Calibri"/>
    </style:style>
    <style:style style:name="P53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3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32" style:parent-style-name="Standard" style:family="paragraph">
      <style:paragraph-properties fo:text-align="justify"/>
    </style:style>
    <style:style style:name="T533" style:parent-style-name="Standardnípísmoodstavce" style:family="text">
      <style:text-properties style:font-name="Calibri" style:font-name-complex="Calibri"/>
    </style:style>
    <style:style style:name="P534" style:parent-style-name="Standard" style:family="paragraph">
      <style:paragraph-properties fo:text-align="justify"/>
      <style:text-properties style:font-name="Calibri" style:font-name-complex="Calibri"/>
    </style:style>
    <style:style style:name="P53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3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37" style:parent-style-name="Standard" style:family="paragraph">
      <style:paragraph-properties fo:text-align="justify"/>
    </style:style>
    <style:style style:name="T538" style:parent-style-name="Standardnípísmoodstavce" style:family="text">
      <style:text-properties style:font-name="Calibri" style:font-name-complex="Calibri"/>
    </style:style>
    <style:style style:name="P539" style:parent-style-name="Standard" style:family="paragraph">
      <style:paragraph-properties fo:text-align="justify"/>
      <style:text-properties style:font-name="Calibri" style:font-name-asian="Calibri" style:font-name-complex="Calibri"/>
    </style:style>
    <style:style style:name="P54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4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42" style:parent-style-name="Standard" style:family="paragraph">
      <style:paragraph-properties fo:text-align="justify"/>
    </style:style>
    <style:style style:name="T543" style:parent-style-name="Standardnípísmoodstavce" style:family="text">
      <style:text-properties style:font-name="Calibri" style:font-name-complex="Calibri"/>
    </style:style>
    <style:style style:name="P544" style:parent-style-name="Standard" style:family="paragraph">
      <style:paragraph-properties fo:text-align="justify"/>
      <style:text-properties style:font-name="Calibri" style:font-name-complex="Calibri"/>
    </style:style>
    <style:style style:name="P545" style:parent-style-name="Standard" style:family="paragraph">
      <style:paragraph-properties fo:text-align="justify"/>
      <style:text-properties style:font-name="Calibri" style:font-name-complex="Calibri"/>
    </style:style>
    <style:style style:name="P546" style:parent-style-name="Standard" style:family="paragraph">
      <style:paragraph-properties fo:text-align="justify"/>
      <style:text-properties style:font-name="Calibri" style:font-name-complex="Calibri"/>
    </style:style>
    <style:style style:name="P547" style:parent-style-name="Standard" style:family="paragraph">
      <style:paragraph-properties fo:text-align="justify"/>
    </style:style>
    <style:style style:name="T548" style:parent-style-name="Standardnípísmoodstavce" style:family="text">
      <style:text-properties style:font-name="Calibri" style:font-name-complex="Calibri"/>
    </style:style>
    <style:style style:name="P549" style:parent-style-name="Standard" style:family="paragraph">
      <style:paragraph-properties fo:text-align="justify"/>
      <style:text-properties style:font-name="Calibri" style:font-name-complex="Calibri"/>
    </style:style>
    <style:style style:name="P550" style:parent-style-name="Standard" style:family="paragraph">
      <style:paragraph-properties fo:text-align="justify"/>
    </style:style>
    <style:style style:name="T551" style:parent-style-name="Standardnípísmoodstavce" style:family="text">
      <style:text-properties style:font-name="Calibri" style:font-name-complex="Calibri"/>
    </style:style>
    <style:style style:name="P552" style:parent-style-name="Standard" style:family="paragraph">
      <style:paragraph-properties fo:text-align="justify"/>
      <style:text-properties style:font-name="Calibri" style:font-name-complex="Calibri"/>
    </style:style>
    <style:style style:name="P553" style:parent-style-name="Standard" style:family="paragraph">
      <style:paragraph-properties fo:text-align="justify"/>
      <style:text-properties style:font-name="Calibri" style:font-name-complex="Calibri"/>
    </style:style>
    <style:style style:name="P554" style:parent-style-name="Standard" style:family="paragraph">
      <style:paragraph-properties fo:text-align="justify"/>
      <style:text-properties style:font-name="Calibri" style:font-name-complex="Calibri"/>
    </style:style>
    <style:style style:name="P555" style:parent-style-name="Standard" style:family="paragraph">
      <style:paragraph-properties fo:text-align="justify"/>
      <style:text-properties style:font-name="Calibri" style:font-name-complex="Calibri"/>
    </style:style>
    <style:style style:name="P556" style:parent-style-name="Standard" style:family="paragraph">
      <style:paragraph-properties fo:text-align="justify"/>
    </style:style>
    <style:style style:name="T557" style:parent-style-name="Standardnípísmoodstavce" style:family="text">
      <style:text-properties style:font-name="Calibri" style:font-name-complex="Calibri"/>
    </style:style>
    <style:style style:name="T558" style:parent-style-name="Standardnípísmoodstavce" style:family="text">
      <style:text-properties style:font-name="Calibri" style:font-name-complex="Calibri"/>
    </style:style>
    <style:style style:name="T559" style:parent-style-name="Standardnípísmoodstavce" style:family="text">
      <style:text-properties style:font-name="Calibri" style:font-name-complex="Calibri"/>
    </style:style>
    <style:style style:name="T560" style:parent-style-name="Standardnípísmoodstavce" style:family="text">
      <style:text-properties style:font-name="Calibri" style:font-name-complex="Calibri"/>
    </style:style>
    <style:style style:name="P561" style:parent-style-name="Standard" style:family="paragraph">
      <style:paragraph-properties fo:text-align="justify"/>
      <style:text-properties style:font-name="Calibri" style:font-name-complex="Calibri"/>
    </style:style>
    <style:style style:name="P562" style:parent-style-name="Standard" style:family="paragraph">
      <style:paragraph-properties fo:text-align="justify"/>
    </style:style>
    <style:style style:name="T563" style:parent-style-name="Standardnípísmoodstavce" style:family="text">
      <style:text-properties style:font-name="Calibri" style:font-name-complex="Calibri"/>
    </style:style>
    <style:style style:name="P564" style:parent-style-name="Standard" style:family="paragraph">
      <style:paragraph-properties fo:text-align="justify"/>
      <style:text-properties style:font-name="Calibri" style:font-name-complex="Calibri"/>
    </style:style>
    <style:style style:name="P56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6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567" style:parent-style-name="Standard" style:family="paragraph">
      <style:paragraph-properties fo:text-align="justify"/>
      <style:text-properties style:font-name="Calibri" style:font-name-complex="Calibri"/>
    </style:style>
    <style:style style:name="P568" style:parent-style-name="Standard" style:family="paragraph">
      <style:paragraph-properties fo:text-align="justify"/>
      <style:text-properties style:font-name="Calibri" style:font-name-complex="Calibri"/>
    </style:style>
    <style:style style:name="P569" style:parent-style-name="Standard" style:family="paragraph">
      <style:paragraph-properties fo:text-align="justify"/>
      <style:text-properties style:font-name="Calibri" style:font-name-complex="Calibri"/>
    </style:style>
    <style:style style:name="P570" style:parent-style-name="Standard" style:family="paragraph">
      <style:paragraph-properties fo:text-align="justify"/>
      <style:text-properties style:font-name="Calibri" style:font-name-complex="Calibri"/>
    </style:style>
    <style:style style:name="P571" style:parent-style-name="Standard" style:family="paragraph">
      <style:paragraph-properties fo:text-align="justify"/>
    </style:style>
    <style:style style:name="T572" style:parent-style-name="Standardnípísmoodstavce" style:family="text">
      <style:text-properties style:font-name="Calibri" style:font-name-complex="Calibri"/>
    </style:style>
    <style:style style:name="P573" style:parent-style-name="Standard" style:family="paragraph">
      <style:paragraph-properties fo:text-align="justify"/>
      <style:text-properties style:font-name="Calibri" style:font-name-complex="Calibri"/>
    </style:style>
    <style:style style:name="P574" style:parent-style-name="Standard" style:family="paragraph">
      <style:paragraph-properties fo:text-align="justify"/>
      <style:text-properties style:font-name="Calibri" style:font-name-complex="Calibri"/>
    </style:style>
    <style:style style:name="P575" style:parent-style-name="Standard" style:family="paragraph">
      <style:paragraph-properties fo:text-align="justify"/>
    </style:style>
    <style:style style:name="T576" style:parent-style-name="Standardnípísmoodstavce" style:family="text">
      <style:text-properties style:font-name="Calibri" style:font-name-complex="Calibri"/>
    </style:style>
    <style:style style:name="P577" style:parent-style-name="Standard" style:family="paragraph">
      <style:paragraph-properties fo:text-align="justify"/>
      <style:text-properties style:font-name="Calibri" style:font-name-complex="Calibri"/>
    </style:style>
    <style:style style:name="P578" style:parent-style-name="Standard" style:family="paragraph">
      <style:paragraph-properties fo:text-align="justify"/>
    </style:style>
    <style:style style:name="T579" style:parent-style-name="Standardnípísmoodstavce" style:family="text">
      <style:text-properties style:font-name="Calibri" style:font-name-complex="Calibri"/>
    </style:style>
    <style:style style:name="P580" style:parent-style-name="Standard" style:family="paragraph">
      <style:paragraph-properties fo:text-align="justify"/>
    </style:style>
    <style:style style:name="T581" style:parent-style-name="Standardnípísmoodstavce" style:family="text">
      <style:text-properties style:font-name="Calibri" style:font-name-complex="Calibri"/>
    </style:style>
    <style:style style:name="P582" style:parent-style-name="Standard" style:family="paragraph">
      <style:paragraph-properties fo:text-align="justify"/>
      <style:text-properties style:font-name="Calibri" style:font-name-complex="Calibri"/>
    </style:style>
    <style:style style:name="P583" style:parent-style-name="Standard" style:family="paragraph">
      <style:paragraph-properties fo:text-align="justify"/>
      <style:text-properties style:font-name="Calibri" style:font-name-complex="Calibri"/>
    </style:style>
    <style:style style:name="P584" style:parent-style-name="Standard" style:family="paragraph">
      <style:paragraph-properties fo:text-align="justify"/>
      <style:text-properties style:font-name="Calibri" style:font-name-complex="Calibri"/>
    </style:style>
    <style:style style:name="P585" style:parent-style-name="Standard" style:family="paragraph">
      <style:paragraph-properties fo:text-align="justify"/>
    </style:style>
    <style:style style:name="T586" style:parent-style-name="Standardnípísmoodstavce" style:family="text">
      <style:text-properties style:font-name="Calibri" style:font-name-complex="Calibri"/>
    </style:style>
    <style:style style:name="P587" style:parent-style-name="Standard" style:family="paragraph">
      <style:paragraph-properties fo:text-align="justify"/>
      <style:text-properties style:font-name="Calibri" style:font-name-complex="Calibri"/>
    </style:style>
    <style:style style:name="P588" style:parent-style-name="Standard" style:family="paragraph">
      <style:paragraph-properties fo:text-align="justify"/>
    </style:style>
    <style:style style:name="T589" style:parent-style-name="Standardnípísmoodstavce" style:family="text">
      <style:text-properties style:font-name="Calibri" style:font-name-complex="Calibri"/>
    </style:style>
    <style:style style:name="P590" style:parent-style-name="Standard" style:family="paragraph">
      <style:paragraph-properties fo:text-align="justify"/>
      <style:text-properties style:font-name="Calibri" style:font-name-complex="Calibri"/>
    </style:style>
    <style:style style:name="P591" style:parent-style-name="Standard" style:family="paragraph">
      <style:paragraph-properties fo:text-align="justify"/>
    </style:style>
    <style:style style:name="T592" style:parent-style-name="Standardnípísmoodstavce" style:family="text">
      <style:text-properties style:font-name="Calibri" style:font-name-complex="Calibri"/>
    </style:style>
    <style:style style:name="P593" style:parent-style-name="Standard" style:family="paragraph">
      <style:paragraph-properties fo:text-align="justify"/>
      <style:text-properties style:font-name="Calibri" style:font-name-complex="Calibri"/>
    </style:style>
    <style:style style:name="P594" style:parent-style-name="Standard" style:family="paragraph">
      <style:paragraph-properties fo:text-align="justify"/>
    </style:style>
    <style:style style:name="T595" style:parent-style-name="Standardnípísmoodstavce" style:family="text">
      <style:text-properties style:font-name="Calibri" style:font-name-complex="Calibri"/>
    </style:style>
    <style:style style:name="P596" style:parent-style-name="Standard" style:family="paragraph">
      <style:paragraph-properties fo:text-align="justify"/>
      <style:text-properties style:font-name="Calibri" style:font-name-complex="Calibri"/>
    </style:style>
    <style:style style:name="P597" style:parent-style-name="Standard" style:family="paragraph">
      <style:paragraph-properties fo:text-align="justify"/>
    </style:style>
    <style:style style:name="T598" style:parent-style-name="Standardnípísmoodstavce" style:family="text">
      <style:text-properties style:font-name="Calibri" style:font-name-complex="Calibri"/>
    </style:style>
    <style:style style:name="P599" style:parent-style-name="Standard" style:family="paragraph">
      <style:paragraph-properties fo:text-align="justify"/>
      <style:text-properties style:font-name="Calibri" style:font-name-complex="Calibri"/>
    </style:style>
    <style:style style:name="P600" style:parent-style-name="Standard" style:family="paragraph">
      <style:paragraph-properties fo:text-align="justify"/>
    </style:style>
    <style:style style:name="T601" style:parent-style-name="Standardnípísmoodstavce" style:family="text">
      <style:text-properties style:font-name="Calibri" style:font-name-complex="Calibri"/>
    </style:style>
    <style:style style:name="P602" style:parent-style-name="Standard" style:family="paragraph">
      <style:paragraph-properties fo:text-align="justify"/>
      <style:text-properties style:font-name="Calibri" style:font-name-complex="Calibri"/>
    </style:style>
    <style:style style:name="P60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0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05" style:parent-style-name="Standard" style:family="paragraph">
      <style:paragraph-properties fo:text-align="justify"/>
    </style:style>
    <style:style style:name="T606" style:parent-style-name="Standardnípísmoodstavce" style:family="text">
      <style:text-properties style:font-name="Calibri" style:font-name-complex="Calibri"/>
    </style:style>
    <style:style style:name="P607" style:parent-style-name="Standard" style:family="paragraph">
      <style:paragraph-properties fo:text-align="justify"/>
      <style:text-properties style:font-name="Calibri" style:font-name-complex="Calibri"/>
    </style:style>
    <style:style style:name="P608" style:parent-style-name="Standard" style:family="paragraph">
      <style:paragraph-properties fo:text-align="justify"/>
    </style:style>
    <style:style style:name="T609" style:parent-style-name="Standardnípísmoodstavce" style:family="text">
      <style:text-properties style:font-name="Calibri" style:font-name-complex="Calibri"/>
    </style:style>
    <style:style style:name="P610" style:parent-style-name="Standard" style:family="paragraph">
      <style:paragraph-properties fo:text-align="justify"/>
      <style:text-properties style:font-name="Calibri" style:font-name-complex="Calibri"/>
    </style:style>
    <style:style style:name="P611" style:parent-style-name="Standard" style:family="paragraph">
      <style:paragraph-properties fo:text-align="justify"/>
    </style:style>
    <style:style style:name="T612" style:parent-style-name="Standardnípísmoodstavce" style:family="text">
      <style:text-properties style:font-name="Calibri" style:font-name-complex="Calibri"/>
    </style:style>
    <style:style style:name="P613" style:parent-style-name="Standard" style:family="paragraph">
      <style:paragraph-properties fo:text-align="justify"/>
      <style:text-properties style:font-name="Calibri" style:font-name-complex="Calibri"/>
    </style:style>
    <style:style style:name="P614" style:parent-style-name="Standard" style:family="paragraph">
      <style:paragraph-properties fo:text-align="justify"/>
    </style:style>
    <style:style style:name="T615" style:parent-style-name="Standardnípísmoodstavce" style:family="text">
      <style:text-properties style:font-name="Calibri" style:font-name-complex="Calibri"/>
    </style:style>
    <style:style style:name="P616" style:parent-style-name="Standard" style:family="paragraph">
      <style:paragraph-properties fo:text-align="justify"/>
      <style:text-properties style:font-name="Calibri" style:font-name-complex="Calibri"/>
    </style:style>
    <style:style style:name="P617" style:parent-style-name="Standard" style:family="paragraph">
      <style:paragraph-properties fo:text-align="justify"/>
    </style:style>
    <style:style style:name="T618" style:parent-style-name="Standardnípísmoodstavce" style:family="text">
      <style:text-properties style:font-name="Calibri" style:font-name-complex="Calibri"/>
    </style:style>
    <style:style style:name="P619" style:parent-style-name="Standard" style:family="paragraph">
      <style:paragraph-properties fo:text-align="justify"/>
      <style:text-properties style:font-name="Calibri" style:font-name-complex="Calibri"/>
    </style:style>
    <style:style style:name="P620" style:parent-style-name="Standard" style:family="paragraph">
      <style:paragraph-properties fo:text-align="justify"/>
      <style:text-properties style:font-name="Calibri" style:font-name-complex="Calibri"/>
    </style:style>
    <style:style style:name="P621" style:parent-style-name="Standard" style:family="paragraph">
      <style:paragraph-properties fo:text-align="justify"/>
      <style:text-properties style:font-name="Calibri" style:font-name-complex="Calibri"/>
    </style:style>
    <style:style style:name="P622" style:parent-style-name="Standard" style:family="paragraph">
      <style:paragraph-properties fo:text-align="justify"/>
    </style:style>
    <style:style style:name="T623" style:parent-style-name="Standardnípísmoodstavce" style:family="text">
      <style:text-properties style:font-name="Calibri" style:font-name-complex="Calibri"/>
    </style:style>
    <style:style style:name="P624" style:parent-style-name="Standard" style:family="paragraph">
      <style:paragraph-properties fo:text-align="justify"/>
      <style:text-properties style:font-name="Calibri" style:font-name-complex="Calibri"/>
    </style:style>
    <style:style style:name="P625" style:parent-style-name="Standard" style:family="paragraph">
      <style:paragraph-properties fo:text-align="justify"/>
    </style:style>
    <style:style style:name="T626" style:parent-style-name="Standardnípísmoodstavce" style:family="text">
      <style:text-properties style:font-name="Calibri" style:font-name-complex="Calibri"/>
    </style:style>
    <style:style style:name="P627" style:parent-style-name="Standard" style:family="paragraph">
      <style:paragraph-properties fo:text-align="justify"/>
      <style:text-properties style:font-name="Calibri" style:font-name-complex="Calibri"/>
    </style:style>
    <style:style style:name="P628" style:parent-style-name="Standard" style:family="paragraph">
      <style:paragraph-properties fo:text-align="justify"/>
    </style:style>
    <style:style style:name="T629" style:parent-style-name="Standardnípísmoodstavce" style:family="text">
      <style:text-properties style:font-name="Calibri" style:font-name-complex="Calibri"/>
    </style:style>
    <style:style style:name="T630"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631" style:parent-style-name="Standardnípísmoodstavce" style:family="text">
      <style:text-properties style:font-name="Calibri" style:font-name-complex="Calibri"/>
    </style:style>
    <style:style style:name="P632" style:parent-style-name="Standard" style:family="paragraph">
      <style:paragraph-properties fo:text-align="justify"/>
      <style:text-properties style:font-name="Calibri" style:font-name-complex="Calibri"/>
    </style:style>
    <style:style style:name="P633" style:parent-style-name="Standard" style:family="paragraph">
      <style:paragraph-properties fo:text-align="justify"/>
    </style:style>
    <style:style style:name="T634" style:parent-style-name="Standardnípísmoodstavce" style:family="text">
      <style:text-properties style:font-name="Calibri" style:font-name-complex="Calibri"/>
    </style:style>
    <style:style style:name="P635" style:parent-style-name="Standard" style:family="paragraph">
      <style:paragraph-properties fo:text-align="justify"/>
      <style:text-properties style:font-name="Calibri" style:font-name-complex="Calibri"/>
    </style:style>
    <style:style style:name="P636" style:parent-style-name="Standard" style:family="paragraph">
      <style:paragraph-properties fo:text-align="justify"/>
    </style:style>
    <style:style style:name="T637" style:parent-style-name="Standardnípísmoodstavce" style:family="text">
      <style:text-properties style:font-name="Calibri" style:font-name-complex="Calibri"/>
    </style:style>
    <style:style style:name="P638" style:parent-style-name="Standard" style:family="paragraph">
      <style:paragraph-properties fo:text-align="justify"/>
      <style:text-properties style:font-name="Calibri" style:font-name-complex="Calibri"/>
    </style:style>
    <style:style style:name="P639" style:parent-style-name="Standard" style:family="paragraph">
      <style:paragraph-properties fo:text-align="justify"/>
    </style:style>
    <style:style style:name="T640" style:parent-style-name="Standardnípísmoodstavce" style:family="text">
      <style:text-properties style:font-name="Calibri" style:font-name-complex="Calibri"/>
    </style:style>
    <style:style style:name="P641" style:parent-style-name="Standard" style:family="paragraph">
      <style:paragraph-properties fo:text-align="justify"/>
      <style:text-properties style:font-name="Calibri" style:font-name-complex="Calibri"/>
    </style:style>
    <style:style style:name="P642" style:parent-style-name="Standard" style:family="paragraph">
      <style:paragraph-properties fo:text-align="justify"/>
    </style:style>
    <style:style style:name="T643" style:parent-style-name="Standardnípísmoodstavce" style:family="text">
      <style:text-properties style:font-name="Calibri" style:font-name-complex="Calibri"/>
    </style:style>
    <style:style style:name="T644"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645" style:parent-style-name="Standardnípísmoodstavce" style:family="text">
      <style:text-properties style:font-name="Calibri" style:font-name-complex="Calibri"/>
    </style:style>
    <style:style style:name="P646" style:parent-style-name="Standard" style:family="paragraph">
      <style:paragraph-properties fo:text-align="justify"/>
      <style:text-properties style:font-name="Calibri" style:font-name-complex="Calibri"/>
    </style:style>
    <style:style style:name="P647" style:parent-style-name="Standard" style:family="paragraph">
      <style:paragraph-properties fo:text-align="justify"/>
      <style:text-properties style:font-name="Calibri" style:font-name-complex="Calibri"/>
    </style:style>
    <style:style style:name="P648" style:parent-style-name="Standard" style:family="paragraph">
      <style:paragraph-properties fo:text-align="justify"/>
      <style:text-properties style:font-name="Calibri" style:font-name-complex="Calibri"/>
    </style:style>
    <style:style style:name="P649" style:parent-style-name="Standard" style:family="paragraph">
      <style:paragraph-properties fo:text-align="justify"/>
      <style:text-properties style:font-name="Calibri" style:font-name-complex="Calibri"/>
    </style:style>
    <style:style style:name="P650" style:parent-style-name="Standard" style:family="paragraph">
      <style:paragraph-properties fo:text-align="justify"/>
      <style:text-properties style:font-name="Calibri" style:font-name-complex="Calibri"/>
    </style:style>
    <style:style style:name="P651" style:parent-style-name="Standard" style:family="paragraph">
      <style:paragraph-properties fo:text-align="justify"/>
    </style:style>
    <style:style style:name="T652" style:parent-style-name="Standardnípísmoodstavce" style:family="text">
      <style:text-properties style:font-name="Calibri" style:font-name-complex="Calibri"/>
    </style:style>
    <style:style style:name="P653" style:parent-style-name="Standard" style:family="paragraph">
      <style:paragraph-properties fo:text-align="justify"/>
      <style:text-properties style:font-name="Calibri" style:font-name-asian="Calibri" style:font-name-complex="Calibri"/>
    </style:style>
    <style:style style:name="P654" style:parent-style-name="Standard" style:family="paragraph">
      <style:paragraph-properties fo:text-align="justify"/>
      <style:text-properties style:font-name="Calibri" style:font-name-complex="Calibri"/>
    </style:style>
    <style:style style:name="P655" style:parent-style-name="Standard" style:family="paragraph">
      <style:paragraph-properties fo:text-align="justify"/>
    </style:style>
    <style:style style:name="T656" style:parent-style-name="Standardnípísmoodstavce" style:family="text">
      <style:text-properties style:font-name="Calibri" style:font-name-complex="Calibri"/>
    </style:style>
    <style:style style:name="P657" style:parent-style-name="Standard" style:family="paragraph">
      <style:paragraph-properties fo:text-align="justify"/>
      <style:text-properties style:font-name="Calibri" style:font-name-complex="Calibri"/>
    </style:style>
    <style:style style:name="P658" style:parent-style-name="Standard" style:family="paragraph">
      <style:paragraph-properties fo:text-align="justify"/>
    </style:style>
    <style:style style:name="T659" style:parent-style-name="Standardnípísmoodstavce" style:family="text">
      <style:text-properties style:font-name="Calibri" style:font-name-complex="Calibri"/>
    </style:style>
    <style:style style:name="P660" style:parent-style-name="Standard" style:family="paragraph">
      <style:paragraph-properties fo:text-align="justify"/>
      <style:text-properties style:font-name="Calibri" style:font-name-complex="Calibri"/>
    </style:style>
    <style:style style:name="P661" style:parent-style-name="Standard" style:family="paragraph">
      <style:paragraph-properties fo:text-align="justify"/>
    </style:style>
    <style:style style:name="T662" style:parent-style-name="Standardnípísmoodstavce" style:family="text">
      <style:text-properties style:font-name="Calibri" style:font-name-complex="Calibri"/>
    </style:style>
    <style:style style:name="P663" style:parent-style-name="Standard" style:family="paragraph">
      <style:paragraph-properties fo:text-align="justify"/>
      <style:text-properties style:font-name="Calibri" style:font-name-complex="Calibri"/>
    </style:style>
    <style:style style:name="P66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6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66" style:parent-style-name="Standard" style:family="paragraph">
      <style:paragraph-properties fo:text-align="justify"/>
    </style:style>
    <style:style style:name="T667" style:parent-style-name="Standardnípísmoodstavce" style:family="text">
      <style:text-properties style:font-name="Calibri" style:font-name-complex="Calibri"/>
    </style:style>
    <style:style style:name="P668" style:parent-style-name="Standard" style:family="paragraph">
      <style:paragraph-properties fo:text-align="justify"/>
      <style:text-properties style:font-name="Calibri" style:font-name-complex="Calibri"/>
    </style:style>
    <style:style style:name="P669" style:parent-style-name="Standard" style:family="paragraph">
      <style:paragraph-properties fo:text-align="justify"/>
    </style:style>
    <style:style style:name="T670" style:parent-style-name="Standardnípísmoodstavce" style:family="text">
      <style:text-properties style:font-name="Calibri" style:font-name-complex="Calibri"/>
    </style:style>
    <style:style style:name="P671" style:parent-style-name="Standard" style:family="paragraph">
      <style:paragraph-properties fo:text-align="justify"/>
      <style:text-properties style:font-name="Calibri" style:font-name-complex="Calibri"/>
    </style:style>
    <style:style style:name="P672" style:parent-style-name="Standard" style:family="paragraph">
      <style:paragraph-properties fo:text-align="justify"/>
    </style:style>
    <style:style style:name="T673" style:parent-style-name="Standardnípísmoodstavce" style:family="text">
      <style:text-properties style:font-name="Calibri" style:font-name-complex="Calibri"/>
    </style:style>
    <style:style style:name="P674" style:parent-style-name="Standard" style:family="paragraph">
      <style:paragraph-properties fo:text-align="justify"/>
      <style:text-properties style:font-name="Calibri" style:font-name-complex="Calibri"/>
    </style:style>
    <style:style style:name="P675" style:parent-style-name="Standard" style:family="paragraph">
      <style:paragraph-properties fo:text-align="justify"/>
      <style:text-properties style:font-name="Calibri" style:font-name-complex="Calibri"/>
    </style:style>
    <style:style style:name="P676" style:parent-style-name="Standard" style:family="paragraph">
      <style:paragraph-properties fo:text-align="justify"/>
      <style:text-properties style:font-name="Calibri" style:font-name-complex="Calibri"/>
    </style:style>
    <style:style style:name="P67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7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79" style:parent-style-name="Standard" style:family="paragraph">
      <style:paragraph-properties fo:text-align="justify"/>
    </style:style>
    <style:style style:name="T680" style:parent-style-name="Standardnípísmoodstavce" style:family="text">
      <style:text-properties style:font-name="Calibri" style:font-name-complex="Calibri"/>
    </style:style>
    <style:style style:name="P681" style:parent-style-name="Standard" style:family="paragraph">
      <style:paragraph-properties fo:text-align="justify"/>
    </style:style>
    <style:style style:name="T682" style:parent-style-name="Standardnípísmoodstavce" style:family="text">
      <style:text-properties style:font-name="Calibri" style:font-name-complex="Calibri"/>
    </style:style>
    <style:style style:name="P683" style:parent-style-name="Standard" style:family="paragraph">
      <style:paragraph-properties fo:text-align="justify"/>
      <style:text-properties style:font-name="Calibri" style:font-name-complex="Calibri"/>
    </style:style>
    <style:style style:name="P684" style:parent-style-name="Standard" style:family="paragraph">
      <style:paragraph-properties fo:text-align="justify"/>
    </style:style>
    <style:style style:name="T685" style:parent-style-name="Standardnípísmoodstavce" style:family="text">
      <style:text-properties style:font-name="Calibri" style:font-name-complex="Calibri"/>
    </style:style>
    <style:style style:name="P686" style:parent-style-name="Standard" style:family="paragraph">
      <style:paragraph-properties fo:text-align="justify"/>
      <style:text-properties style:font-name="Calibri" style:font-name-complex="Calibri"/>
    </style:style>
    <style:style style:name="P687" style:parent-style-name="Standard" style:family="paragraph">
      <style:paragraph-properties fo:text-align="justify"/>
      <style:text-properties style:font-name="Calibri" style:font-name-complex="Calibri"/>
    </style:style>
    <style:style style:name="P688" style:parent-style-name="Standard" style:family="paragraph">
      <style:paragraph-properties fo:text-align="justify"/>
      <style:text-properties style:font-name="Calibri" style:font-name-complex="Calibri"/>
    </style:style>
    <style:style style:name="P689" style:parent-style-name="Standard" style:family="paragraph">
      <style:paragraph-properties fo:text-align="justify"/>
      <style:text-properties style:font-name="Calibri" style:font-name-complex="Calibri"/>
    </style:style>
    <style:style style:name="P69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9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692" style:parent-style-name="Standard" style:family="paragraph">
      <style:paragraph-properties fo:text-align="justify"/>
    </style:style>
    <style:style style:name="T693" style:parent-style-name="Standardnípísmoodstavce" style:family="text">
      <style:text-properties style:font-name="Calibri" style:font-name-complex="Calibri"/>
    </style:style>
    <style:style style:name="P694" style:parent-style-name="Standard" style:family="paragraph">
      <style:paragraph-properties fo:text-align="justify"/>
    </style:style>
    <style:style style:name="T695" style:parent-style-name="Standardnípísmoodstavce" style:family="text">
      <style:text-properties style:font-name="Calibri" style:font-name-complex="Calibri"/>
    </style:style>
    <style:style style:name="P696" style:parent-style-name="Standard" style:family="paragraph">
      <style:paragraph-properties fo:text-align="justify"/>
    </style:style>
    <style:style style:name="T697" style:parent-style-name="Standardnípísmoodstavce" style:family="text">
      <style:text-properties style:font-name="Calibri" style:font-name-complex="Calibri"/>
    </style:style>
    <style:style style:name="P698" style:parent-style-name="Standard" style:family="paragraph">
      <style:paragraph-properties fo:text-align="justify"/>
      <style:text-properties style:font-name="Calibri" style:font-name-complex="Calibri"/>
    </style:style>
    <style:style style:name="P699" style:parent-style-name="Standard" style:family="paragraph">
      <style:paragraph-properties fo:text-align="justify"/>
      <style:text-properties style:font-name="Calibri" style:font-name-complex="Calibri"/>
    </style:style>
    <style:style style:name="P700" style:parent-style-name="Standard" style:family="paragraph">
      <style:paragraph-properties fo:text-align="justify"/>
    </style:style>
    <style:style style:name="T70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70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03" style:parent-style-name="Standard" style:family="paragraph">
      <style:paragraph-properties fo:text-align="justify"/>
    </style:style>
    <style:style style:name="T704" style:parent-style-name="Standardnípísmoodstavce" style:family="text">
      <style:text-properties style:font-name="Calibri" style:font-name-complex="Calibri"/>
    </style:style>
    <style:style style:name="P705" style:parent-style-name="Standard" style:family="paragraph">
      <style:paragraph-properties fo:text-align="justify"/>
      <style:text-properties style:font-name="Calibri" style:font-name-complex="Calibri"/>
    </style:style>
    <style:style style:name="P706" style:parent-style-name="Standard" style:family="paragraph">
      <style:paragraph-properties fo:text-align="justify"/>
    </style:style>
    <style:style style:name="T707" style:parent-style-name="Standardnípísmoodstavce" style:family="text">
      <style:text-properties style:font-name="Calibri" style:font-name-complex="Calibri"/>
    </style:style>
    <style:style style:name="P708" style:parent-style-name="Standard" style:family="paragraph">
      <style:paragraph-properties fo:text-align="justify"/>
      <style:text-properties style:font-name="Calibri" style:font-name-complex="Calibri"/>
    </style:style>
    <style:style style:name="P709" style:parent-style-name="Standard" style:family="paragraph">
      <style:paragraph-properties fo:text-align="justify"/>
      <style:text-properties style:font-name="Calibri" style:font-name-complex="Calibri"/>
    </style:style>
    <style:style style:name="P710" style:parent-style-name="Standard" style:family="paragraph">
      <style:paragraph-properties fo:text-align="justify"/>
      <style:text-properties style:font-name="Calibri" style:font-name-complex="Calibri"/>
    </style:style>
    <style:style style:name="P71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1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13" style:parent-style-name="Standard" style:family="paragraph">
      <style:paragraph-properties fo:text-align="justify"/>
    </style:style>
    <style:style style:name="T714" style:parent-style-name="Standardnípísmoodstavce" style:family="text">
      <style:text-properties style:font-name="Calibri" style:font-name-complex="Calibri"/>
    </style:style>
    <style:style style:name="P715" style:parent-style-name="Standard" style:family="paragraph">
      <style:paragraph-properties fo:text-align="justify"/>
      <style:text-properties style:font-name="Calibri" style:font-name-complex="Calibri"/>
    </style:style>
    <style:style style:name="P716" style:parent-style-name="Standard" style:family="paragraph">
      <style:paragraph-properties fo:text-align="justify"/>
    </style:style>
    <style:style style:name="T717" style:parent-style-name="Standardnípísmoodstavce" style:family="text">
      <style:text-properties style:font-name="Calibri" style:font-name-complex="Calibri"/>
    </style:style>
    <style:style style:name="P718" style:parent-style-name="Standard" style:family="paragraph">
      <style:paragraph-properties fo:text-align="justify"/>
      <style:text-properties style:font-name="Calibri" style:font-name-complex="Calibri"/>
    </style:style>
    <style:style style:name="P719" style:parent-style-name="Standard" style:family="paragraph">
      <style:paragraph-properties fo:text-align="justify"/>
      <style:text-properties style:font-name="Calibri" style:font-name-complex="Calibri"/>
    </style:style>
    <style:style style:name="P720" style:parent-style-name="Standard" style:family="paragraph">
      <style:paragraph-properties fo:text-align="justify"/>
      <style:text-properties style:font-name="Calibri" style:font-name-complex="Calibri"/>
    </style:style>
    <style:style style:name="P721" style:parent-style-name="Standard" style:family="paragraph">
      <style:paragraph-properties fo:text-align="justify"/>
    </style:style>
    <style:style style:name="T722" style:parent-style-name="Standardnípísmoodstavce" style:family="text">
      <style:text-properties style:font-name="Calibri" style:font-name-complex="Calibri"/>
    </style:style>
    <style:style style:name="P723" style:parent-style-name="Standard" style:family="paragraph">
      <style:paragraph-properties fo:text-align="justify"/>
      <style:text-properties style:font-name="Calibri" style:font-name-complex="Calibri"/>
    </style:style>
    <style:style style:name="P724" style:parent-style-name="Standard" style:family="paragraph">
      <style:paragraph-properties fo:text-align="justify"/>
    </style:style>
    <style:style style:name="T725" style:parent-style-name="Standardnípísmoodstavce" style:family="text">
      <style:text-properties style:font-name="Calibri" style:font-name-complex="Calibri"/>
    </style:style>
    <style:style style:name="P726" style:parent-style-name="Standard" style:family="paragraph">
      <style:paragraph-properties fo:text-align="justify"/>
    </style:style>
    <style:style style:name="T727" style:parent-style-name="Standardnípísmoodstavce" style:family="text">
      <style:text-properties style:font-name="Calibri" style:font-name-complex="Calibri"/>
    </style:style>
    <style:style style:name="P728" style:parent-style-name="Standard" style:family="paragraph">
      <style:paragraph-properties fo:text-align="justify"/>
      <style:text-properties style:font-name="Calibri" style:font-name-complex="Calibri"/>
    </style:style>
    <style:style style:name="P729" style:parent-style-name="Standard" style:family="paragraph">
      <style:paragraph-properties fo:text-align="justify"/>
      <style:text-properties style:font-name="Calibri" style:font-name-complex="Calibri"/>
    </style:style>
    <style:style style:name="P730" style:parent-style-name="Standard" style:family="paragraph">
      <style:paragraph-properties fo:text-align="justify"/>
      <style:text-properties style:font-name="Calibri" style:font-name-complex="Calibri"/>
    </style:style>
    <style:style style:name="P731" style:parent-style-name="Standard" style:family="paragraph">
      <style:paragraph-properties fo:text-align="justify"/>
    </style:style>
    <style:style style:name="T732" style:parent-style-name="Standardnípísmoodstavce" style:family="text">
      <style:text-properties style:font-name="Calibri" style:font-name-complex="Calibri"/>
    </style:style>
    <style:style style:name="P733" style:parent-style-name="Standard" style:family="paragraph">
      <style:paragraph-properties fo:text-align="justify"/>
      <style:text-properties style:font-name="Calibri" style:font-name-complex="Calibri"/>
    </style:style>
    <style:style style:name="P734" style:parent-style-name="Standard" style:family="paragraph">
      <style:paragraph-properties fo:text-align="justify"/>
    </style:style>
    <style:style style:name="T735" style:parent-style-name="Standardnípísmoodstavce" style:family="text">
      <style:text-properties style:font-name="Calibri" style:font-name-complex="Calibri"/>
    </style:style>
    <style:style style:name="P736" style:parent-style-name="Standard" style:family="paragraph">
      <style:paragraph-properties fo:text-align="justify"/>
      <style:text-properties style:font-name="Calibri" style:font-name-complex="Calibri"/>
    </style:style>
    <style:style style:name="P73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3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39" style:parent-style-name="Standard" style:family="paragraph">
      <style:paragraph-properties fo:text-align="justify"/>
      <style:text-properties style:font-name="Calibri" style:font-name-complex="Calibri"/>
    </style:style>
    <style:style style:name="P740" style:parent-style-name="Standard" style:family="paragraph">
      <style:paragraph-properties fo:text-align="justify"/>
      <style:text-properties style:font-name="Calibri" style:font-name-complex="Calibri"/>
    </style:style>
    <style:style style:name="P74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4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43" style:parent-style-name="Standard" style:family="paragraph">
      <style:paragraph-properties fo:text-align="justify"/>
      <style:text-properties style:font-name="Calibri" style:font-name-complex="Calibri"/>
    </style:style>
    <style:style style:name="P744" style:parent-style-name="Standard" style:family="paragraph">
      <style:paragraph-properties fo:text-align="justify"/>
      <style:text-properties style:font-name="Calibri" style:font-name-complex="Calibri"/>
    </style:style>
    <style:style style:name="P74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4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47" style:parent-style-name="Standard" style:family="paragraph">
      <style:paragraph-properties fo:text-align="justify"/>
    </style:style>
    <style:style style:name="T748" style:parent-style-name="Standardnípísmoodstavce" style:family="text">
      <style:text-properties style:font-name="Calibri" style:font-name-complex="Calibri"/>
    </style:style>
    <style:style style:name="P749" style:parent-style-name="Standard" style:family="paragraph">
      <style:paragraph-properties fo:text-align="justify"/>
      <style:text-properties style:font-name="Calibri" style:font-name-complex="Calibri"/>
    </style:style>
    <style:style style:name="P75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5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52" style:parent-style-name="Standard" style:family="paragraph">
      <style:paragraph-properties fo:text-align="justify"/>
      <style:text-properties style:font-name="Calibri" style:font-name-complex="Calibri"/>
    </style:style>
    <style:style style:name="P753" style:parent-style-name="Standard" style:family="paragraph">
      <style:paragraph-properties fo:text-align="justify"/>
      <style:text-properties style:font-name="Calibri" style:font-name-complex="Calibri"/>
    </style:style>
    <style:style style:name="P754" style:parent-style-name="Standard" style:family="paragraph">
      <style:paragraph-properties fo:text-align="justify"/>
      <style:text-properties style:font-name="Calibri" style:font-name-complex="Calibri"/>
    </style:style>
    <style:style style:name="P755" style:parent-style-name="Standard" style:family="paragraph">
      <style:paragraph-properties fo:text-align="justify"/>
    </style:style>
    <style:style style:name="T756" style:parent-style-name="Standardnípísmoodstavce" style:family="text">
      <style:text-properties style:font-name="Calibri" style:font-name-complex="Calibri"/>
    </style:style>
    <style:style style:name="P757" style:parent-style-name="Standard" style:family="paragraph">
      <style:paragraph-properties fo:text-align="justify"/>
      <style:text-properties style:font-name="Calibri" style:font-name-complex="Calibri"/>
    </style:style>
    <style:style style:name="P758" style:parent-style-name="Standard" style:family="paragraph">
      <style:paragraph-properties fo:text-align="justify"/>
      <style:text-properties style:font-name="Calibri" style:font-name-complex="Calibri"/>
    </style:style>
    <style:style style:name="P759" style:parent-style-name="Standard" style:family="paragraph">
      <style:paragraph-properties fo:text-align="justify"/>
    </style:style>
    <style:style style:name="T760" style:parent-style-name="Standardnípísmoodstavce" style:family="text">
      <style:text-properties style:font-name="Calibri" style:font-name-complex="Calibri"/>
    </style:style>
    <style:style style:name="P761" style:parent-style-name="Standard" style:family="paragraph">
      <style:paragraph-properties fo:text-align="justify"/>
      <style:text-properties style:font-name="Calibri" style:font-name-complex="Calibri"/>
    </style:style>
    <style:style style:name="P762" style:parent-style-name="Standard" style:family="paragraph">
      <style:paragraph-properties fo:text-align="justify"/>
    </style:style>
    <style:style style:name="T763" style:parent-style-name="Standardnípísmoodstavce" style:family="text">
      <style:text-properties style:font-name="Calibri" style:font-name-complex="Calibri"/>
    </style:style>
    <style:style style:name="P764" style:parent-style-name="Standard" style:family="paragraph">
      <style:paragraph-properties fo:text-align="justify"/>
    </style:style>
    <style:style style:name="T765" style:parent-style-name="Standardnípísmoodstavce" style:family="text">
      <style:text-properties style:font-name="Calibri" style:font-name-complex="Calibri"/>
    </style:style>
    <style:style style:name="P766" style:parent-style-name="Standard" style:family="paragraph">
      <style:paragraph-properties fo:text-align="justify"/>
    </style:style>
    <style:style style:name="T767" style:parent-style-name="Standardnípísmoodstavce" style:family="text">
      <style:text-properties style:font-name="Calibri" style:font-name-complex="Calibri"/>
    </style:style>
    <style:style style:name="P768" style:parent-style-name="Standard" style:family="paragraph">
      <style:paragraph-properties fo:text-align="justify"/>
    </style:style>
    <style:style style:name="T769" style:parent-style-name="Standardnípísmoodstavce" style:family="text">
      <style:text-properties style:font-name="Calibri" style:font-name-complex="Calibri"/>
    </style:style>
    <style:style style:name="P770" style:parent-style-name="Standard" style:family="paragraph">
      <style:paragraph-properties fo:text-align="justify"/>
    </style:style>
    <style:style style:name="T771" style:parent-style-name="Standardnípísmoodstavce" style:family="text">
      <style:text-properties style:font-name="Calibri" style:font-name-asian="Calibri" style:font-name-complex="Calibri"/>
    </style:style>
    <style:style style:name="T772" style:parent-style-name="Standardnípísmoodstavce" style:family="text">
      <style:text-properties style:font-name="Calibri" style:font-name-complex="Calibri"/>
    </style:style>
    <style:style style:name="P773" style:parent-style-name="Standard" style:family="paragraph">
      <style:paragraph-properties fo:text-align="justify"/>
      <style:text-properties style:font-name="Calibri" style:font-name-complex="Calibri"/>
    </style:style>
    <style:style style:name="P774" style:parent-style-name="Standard" style:family="paragraph">
      <style:paragraph-properties fo:text-align="justify"/>
    </style:style>
    <style:style style:name="T775" style:parent-style-name="Standardnípísmoodstavce" style:family="text">
      <style:text-properties style:font-name="Calibri" style:font-name-complex="Calibri"/>
    </style:style>
    <style:style style:name="P776" style:parent-style-name="Standard" style:family="paragraph">
      <style:paragraph-properties fo:text-align="justify"/>
      <style:text-properties style:font-name="Calibri" style:font-name-complex="Calibri"/>
    </style:style>
    <style:style style:name="P777" style:parent-style-name="Standard" style:family="paragraph">
      <style:paragraph-properties fo:text-align="justify"/>
    </style:style>
    <style:style style:name="T778" style:parent-style-name="Standardnípísmoodstavce" style:family="text">
      <style:text-properties style:font-name="Calibri" style:font-name-complex="Calibri"/>
    </style:style>
    <style:style style:name="P779" style:parent-style-name="Standard" style:family="paragraph">
      <style:paragraph-properties fo:text-align="justify"/>
      <style:text-properties style:font-name="Calibri" style:font-name-complex="Calibri"/>
    </style:style>
    <style:style style:name="P780" style:parent-style-name="Standard" style:family="paragraph">
      <style:paragraph-properties fo:text-align="justify"/>
      <style:text-properties style:font-name="Calibri" style:font-name-complex="Calibri"/>
    </style:style>
    <style:style style:name="P781" style:parent-style-name="Standard" style:family="paragraph">
      <style:paragraph-properties fo:text-align="justify"/>
      <style:text-properties style:font-name="Calibri" style:font-name-complex="Calibri"/>
    </style:style>
    <style:style style:name="P78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8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84" style:parent-style-name="Standard" style:family="paragraph">
      <style:paragraph-properties fo:text-align="justify"/>
      <style:text-properties style:font-name="Calibri" style:font-name-complex="Calibri"/>
    </style:style>
    <style:style style:name="P785" style:parent-style-name="Standard" style:family="paragraph">
      <style:paragraph-properties fo:text-align="justify"/>
      <style:text-properties style:font-name="Calibri" style:font-name-complex="Calibri"/>
    </style:style>
    <style:style style:name="P786" style:parent-style-name="Standard" style:family="paragraph">
      <style:paragraph-properties fo:text-align="justify"/>
      <style:text-properties style:font-name="Calibri" style:font-name-complex="Calibri"/>
    </style:style>
    <style:style style:name="P787" style:parent-style-name="Standard" style:family="paragraph">
      <style:paragraph-properties fo:text-align="justify"/>
      <style:text-properties style:font-name="Calibri" style:font-name-complex="Calibri"/>
    </style:style>
    <style:style style:name="P78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8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790" style:parent-style-name="Standard" style:family="paragraph">
      <style:paragraph-properties fo:text-align="justify"/>
    </style:style>
    <style:style style:name="T791" style:parent-style-name="Standardnípísmoodstavce" style:family="text">
      <style:text-properties style:font-name="Calibri" style:font-name-complex="Calibri"/>
    </style:style>
    <style:style style:name="P792" style:parent-style-name="Standard" style:family="paragraph">
      <style:paragraph-properties fo:text-align="justify"/>
    </style:style>
    <style:style style:name="T793" style:parent-style-name="Standardnípísmoodstavce" style:family="text">
      <style:text-properties style:font-name="Calibri" style:font-name-complex="Calibri"/>
    </style:style>
    <style:style style:name="P794" style:parent-style-name="Standard" style:family="paragraph">
      <style:paragraph-properties fo:text-align="justify"/>
      <style:text-properties style:font-name="Calibri" style:font-name-complex="Calibri"/>
    </style:style>
    <style:style style:name="P795" style:parent-style-name="Standard" style:family="paragraph">
      <style:paragraph-properties fo:text-align="justify"/>
      <style:text-properties style:font-name="Calibri" style:font-name-complex="Calibri"/>
    </style:style>
    <style:style style:name="P796" style:parent-style-name="Standard" style:family="paragraph">
      <style:paragraph-properties fo:text-align="justify"/>
      <style:text-properties style:font-name="Calibri" style:font-name-complex="Calibri"/>
    </style:style>
    <style:style style:name="P797" style:parent-style-name="Standard" style:family="paragraph">
      <style:paragraph-properties fo:text-align="justify"/>
      <style:text-properties style:font-name="Calibri" style:font-name-complex="Calibri"/>
    </style:style>
    <style:style style:name="P798" style:parent-style-name="Standard" style:family="paragraph">
      <style:paragraph-properties fo:text-align="justify"/>
      <style:text-properties style:font-name="Calibri" style:font-name-complex="Calibri"/>
    </style:style>
    <style:style style:name="P799" style:parent-style-name="Standard" style:family="paragraph">
      <style:paragraph-properties fo:text-align="justify"/>
    </style:style>
    <style:style style:name="T800" style:parent-style-name="Standardnípísmoodstavce" style:family="text">
      <style:text-properties style:font-name="Calibri" style:font-name-complex="Calibri"/>
    </style:style>
    <style:style style:name="T80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802" style:parent-style-name="Standardnípísmoodstavce" style:family="text">
      <style:text-properties style:font-name="Calibri" style:font-name-complex="Calibri"/>
    </style:style>
    <style:style style:name="P803" style:parent-style-name="Standard" style:family="paragraph">
      <style:paragraph-properties fo:text-align="justify"/>
      <style:text-properties style:font-name="Calibri" style:font-name-complex="Calibri"/>
    </style:style>
    <style:style style:name="P804" style:parent-style-name="Standard" style:family="paragraph">
      <style:paragraph-properties fo:text-align="justify"/>
    </style:style>
    <style:style style:name="T805"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80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07" style:parent-style-name="Standard" style:family="paragraph">
      <style:paragraph-properties fo:text-align="justify"/>
    </style:style>
    <style:style style:name="T808" style:parent-style-name="Standardnípísmoodstavce" style:family="text">
      <style:text-properties style:font-name="Calibri" style:font-name-complex="Calibri"/>
    </style:style>
    <style:style style:name="P809" style:parent-style-name="Standard" style:family="paragraph">
      <style:paragraph-properties fo:text-align="justify"/>
      <style:text-properties style:font-name="Calibri" style:font-name-complex="Calibri"/>
    </style:style>
    <style:style style:name="P81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1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12" style:parent-style-name="Standard" style:family="paragraph">
      <style:paragraph-properties fo:text-align="justify"/>
      <style:text-properties style:font-name="Calibri" style:font-name-complex="Calibri"/>
    </style:style>
    <style:style style:name="P813" style:parent-style-name="Standard" style:family="paragraph">
      <style:paragraph-properties fo:text-align="justify"/>
    </style:style>
    <style:style style:name="T814" style:parent-style-name="Standardnípísmoodstavce" style:family="text">
      <style:text-properties style:font-name="Calibri" style:font-name-complex="Calibri"/>
    </style:style>
    <style:style style:name="P815" style:parent-style-name="Standard" style:family="paragraph">
      <style:paragraph-properties fo:text-align="justify"/>
    </style:style>
    <style:style style:name="T816" style:parent-style-name="Standardnípísmoodstavce" style:family="text">
      <style:text-properties style:font-name="Calibri" style:font-name-complex="Calibri"/>
    </style:style>
    <style:style style:name="P817" style:parent-style-name="Standard" style:family="paragraph">
      <style:paragraph-properties fo:text-align="justify"/>
      <style:text-properties style:font-name="Calibri" style:font-name-complex="Calibri"/>
    </style:style>
    <style:style style:name="P818" style:parent-style-name="Standard" style:family="paragraph">
      <style:paragraph-properties fo:text-align="justify"/>
    </style:style>
    <style:style style:name="T819" style:parent-style-name="Standardnípísmoodstavce" style:family="text">
      <style:text-properties style:font-name="Calibri" style:font-name-complex="Calibri"/>
    </style:style>
    <style:style style:name="P820" style:parent-style-name="Standard" style:family="paragraph">
      <style:paragraph-properties fo:text-align="justify"/>
    </style:style>
    <style:style style:name="T821" style:parent-style-name="Standardnípísmoodstavce" style:family="text">
      <style:text-properties style:font-name="Calibri" style:font-name-complex="Calibri"/>
    </style:style>
    <style:style style:name="P822" style:parent-style-name="Standard" style:family="paragraph">
      <style:paragraph-properties fo:text-align="justify"/>
      <style:text-properties style:font-name="Calibri" style:font-name-complex="Calibri"/>
    </style:style>
    <style:style style:name="P823" style:parent-style-name="Standard" style:family="paragraph">
      <style:paragraph-properties fo:text-align="justify"/>
      <style:text-properties style:font-name="Calibri" style:font-name-complex="Calibri"/>
    </style:style>
    <style:style style:name="P82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2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26" style:parent-style-name="Standard" style:family="paragraph">
      <style:paragraph-properties fo:text-align="justify"/>
    </style:style>
    <style:style style:name="T827"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828" style:parent-style-name="Standardnípísmoodstavce" style:family="text">
      <style:text-properties style:font-name="Calibri" style:font-name-complex="Calibri"/>
    </style:style>
    <style:style style:name="T829"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830" style:parent-style-name="Standardnípísmoodstavce" style:family="text">
      <style:text-properties style:font-name="Calibri" style:font-name-complex="Calibri"/>
    </style:style>
    <style:style style:name="T83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832" style:parent-style-name="Standardnípísmoodstavce" style:family="text">
      <style:text-properties style:font-name="Calibri" style:font-name-complex="Calibri"/>
    </style:style>
    <style:style style:name="P833" style:parent-style-name="Standard" style:family="paragraph">
      <style:paragraph-properties fo:text-align="justify"/>
      <style:text-properties style:font-name="Calibri" style:font-name-complex="Calibri"/>
    </style:style>
    <style:style style:name="P834" style:parent-style-name="Standard" style:family="paragraph">
      <style:paragraph-properties fo:text-align="justify"/>
    </style:style>
    <style:style style:name="T835" style:parent-style-name="Standardnípísmoodstavce" style:family="text">
      <style:text-properties style:font-name="Calibri" style:font-name-complex="Calibri"/>
    </style:style>
    <style:style style:name="P836" style:parent-style-name="Standard" style:family="paragraph">
      <style:paragraph-properties fo:text-align="justify"/>
      <style:text-properties style:font-name="Calibri" style:font-name-complex="Calibri"/>
    </style:style>
    <style:style style:name="P837" style:parent-style-name="Standard" style:family="paragraph">
      <style:paragraph-properties fo:text-align="justify"/>
      <style:text-properties style:font-name="Calibri" style:font-name-complex="Calibri"/>
    </style:style>
    <style:style style:name="P83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39" style:parent-style-name="Standard" style:family="paragraph">
      <style:paragraph-properties fo:text-align="justify"/>
      <style:text-properties style:font-name="Calibri" style:font-name-complex="Calibri"/>
    </style:style>
    <style:style style:name="P840" style:parent-style-name="Standard" style:family="paragraph">
      <style:paragraph-properties fo:text-align="justify"/>
    </style:style>
    <style:style style:name="T841" style:parent-style-name="Standardnípísmoodstavce" style:family="text">
      <style:text-properties style:font-name="Calibri" style:font-name-complex="Calibri"/>
    </style:style>
    <style:style style:name="P842" style:parent-style-name="Standard" style:family="paragraph">
      <style:paragraph-properties fo:text-align="justify"/>
      <style:text-properties style:font-name="Calibri" style:font-name-complex="Calibri"/>
    </style:style>
    <style:style style:name="P84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4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45" style:parent-style-name="Standard" style:family="paragraph">
      <style:paragraph-properties fo:text-align="justify"/>
      <style:text-properties style:font-name="Calibri" style:font-name-complex="Calibri"/>
    </style:style>
    <style:style style:name="P846" style:parent-style-name="Standard" style:family="paragraph">
      <style:paragraph-properties fo:text-align="justify"/>
      <style:text-properties style:font-name="Calibri" style:font-name-complex="Calibri"/>
    </style:style>
    <style:style style:name="P847" style:parent-style-name="Standard" style:family="paragraph">
      <style:paragraph-properties fo:text-align="justify"/>
    </style:style>
    <style:style style:name="T848" style:parent-style-name="Standardnípísmoodstavce" style:family="text">
      <style:text-properties style:font-name="Calibri" style:font-name-complex="Calibri"/>
    </style:style>
    <style:style style:name="P849" style:parent-style-name="Standard" style:family="paragraph">
      <style:paragraph-properties fo:text-align="justify"/>
    </style:style>
    <style:style style:name="T850" style:parent-style-name="Standardnípísmoodstavce" style:family="text">
      <style:text-properties style:font-name="Calibri" style:font-name-complex="Calibri"/>
    </style:style>
    <style:style style:name="P851" style:parent-style-name="Standard" style:family="paragraph">
      <style:paragraph-properties fo:text-align="justify"/>
      <style:text-properties style:font-name="Calibri" style:font-name-complex="Calibri"/>
    </style:style>
    <style:style style:name="P852" style:parent-style-name="Standard" style:family="paragraph">
      <style:paragraph-properties fo:text-align="justify"/>
      <style:text-properties style:font-name="Calibri" style:font-name-complex="Calibri"/>
    </style:style>
    <style:style style:name="P853" style:parent-style-name="Standard" style:family="paragraph">
      <style:paragraph-properties fo:text-align="justify"/>
      <style:text-properties style:font-name="Calibri" style:font-name-complex="Calibri"/>
    </style:style>
    <style:style style:name="P854" style:parent-style-name="Standard" style:family="paragraph">
      <style:paragraph-properties fo:text-align="justify"/>
      <style:text-properties style:font-name="Calibri" style:font-name-complex="Calibri"/>
    </style:style>
    <style:style style:name="P855" style:parent-style-name="Standard" style:family="paragraph">
      <style:paragraph-properties fo:text-align="justify"/>
    </style:style>
    <style:style style:name="T856" style:parent-style-name="Standardnípísmoodstavce" style:family="text">
      <style:text-properties style:font-name="Calibri" style:font-name-complex="Calibri"/>
    </style:style>
    <style:style style:name="P857" style:parent-style-name="Standard" style:family="paragraph">
      <style:paragraph-properties fo:text-align="justify"/>
      <style:text-properties style:font-name="Calibri" style:font-name-complex="Calibri"/>
    </style:style>
    <style:style style:name="P858" style:parent-style-name="Standard" style:family="paragraph">
      <style:paragraph-properties fo:text-align="justify"/>
    </style:style>
    <style:style style:name="T859" style:parent-style-name="Standardnípísmoodstavce" style:family="text">
      <style:text-properties style:font-name="Calibri" style:font-name-complex="Calibri"/>
    </style:style>
    <style:style style:name="P860" style:parent-style-name="Standard" style:family="paragraph">
      <style:paragraph-properties fo:text-align="justify"/>
      <style:text-properties style:font-name="Calibri" style:font-name-complex="Calibri"/>
    </style:style>
    <style:style style:name="P86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6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63" style:parent-style-name="Standard" style:family="paragraph">
      <style:paragraph-properties fo:text-align="justify"/>
    </style:style>
    <style:style style:name="T864" style:parent-style-name="Standardnípísmoodstavce" style:family="text">
      <style:text-properties style:font-name="Calibri" style:font-name-asian="Calibri" style:font-name-complex="Calibri"/>
    </style:style>
    <style:style style:name="T865" style:parent-style-name="Standardnípísmoodstavce" style:family="text">
      <style:text-properties style:font-name="Calibri" style:font-name-complex="Calibri"/>
    </style:style>
    <style:style style:name="P866" style:parent-style-name="Standard" style:family="paragraph">
      <style:paragraph-properties fo:text-align="justify"/>
      <style:text-properties style:font-name="Calibri" style:font-name-complex="Calibri"/>
    </style:style>
    <style:style style:name="P86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6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69" style:parent-style-name="Standard" style:family="paragraph">
      <style:paragraph-properties fo:text-align="justify"/>
    </style:style>
    <style:style style:name="T870" style:parent-style-name="Standardnípísmoodstavce" style:family="text">
      <style:text-properties style:font-name="Calibri" style:font-name-complex="Calibri"/>
    </style:style>
    <style:style style:name="P871" style:parent-style-name="Standard" style:family="paragraph">
      <style:paragraph-properties fo:text-align="justify"/>
      <style:text-properties style:font-name="Calibri" style:font-name-complex="Calibri"/>
    </style:style>
    <style:style style:name="P872" style:parent-style-name="Standard" style:family="paragraph">
      <style:paragraph-properties fo:text-align="justify"/>
    </style:style>
    <style:style style:name="T873"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87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75" style:parent-style-name="Standard" style:family="paragraph">
      <style:paragraph-properties fo:text-align="justify"/>
    </style:style>
    <style:style style:name="T876" style:parent-style-name="Standardnípísmoodstavce" style:family="text">
      <style:text-properties style:font-name="Calibri" style:font-name-complex="Calibri"/>
    </style:style>
    <style:style style:name="P877" style:parent-style-name="Standard" style:family="paragraph">
      <style:paragraph-properties fo:text-align="justify"/>
      <style:text-properties style:font-name="Calibri" style:font-name-complex="Calibri"/>
    </style:style>
    <style:style style:name="P878" style:parent-style-name="Standard" style:family="paragraph">
      <style:paragraph-properties fo:text-align="justify"/>
    </style:style>
    <style:style style:name="T879" style:parent-style-name="Standardnípísmoodstavce" style:family="text">
      <style:text-properties style:font-name="Calibri" style:font-name-complex="Calibri"/>
    </style:style>
    <style:style style:name="P880" style:parent-style-name="Standard" style:family="paragraph">
      <style:paragraph-properties fo:text-align="justify"/>
      <style:text-properties style:font-name="Calibri" style:font-name-complex="Calibri"/>
    </style:style>
    <style:style style:name="P881" style:parent-style-name="Standard" style:family="paragraph">
      <style:paragraph-properties fo:text-align="justify"/>
    </style:style>
    <style:style style:name="T882" style:parent-style-name="Standardnípísmoodstavce" style:family="text">
      <style:text-properties style:font-name="Calibri" style:font-name-complex="Calibri"/>
    </style:style>
    <style:style style:name="P883" style:parent-style-name="Standard" style:family="paragraph">
      <style:paragraph-properties fo:text-align="justify"/>
      <style:text-properties style:font-name="Calibri" style:font-name-complex="Calibri"/>
    </style:style>
    <style:style style:name="P884" style:parent-style-name="Standard" style:family="paragraph">
      <style:paragraph-properties fo:text-align="justify"/>
      <style:text-properties style:font-name="Calibri" style:font-name-complex="Calibri"/>
    </style:style>
    <style:style style:name="P885" style:parent-style-name="Standard" style:family="paragraph">
      <style:paragraph-properties fo:text-align="justify"/>
    </style:style>
    <style:style style:name="T886" style:parent-style-name="Standardnípísmoodstavce" style:family="text">
      <style:text-properties style:font-name="Calibri" style:font-name-complex="Calibri"/>
    </style:style>
    <style:style style:name="P887" style:parent-style-name="Standard" style:family="paragraph">
      <style:paragraph-properties fo:text-align="justify"/>
      <style:text-properties style:font-name="Calibri" style:font-name-complex="Calibri"/>
    </style:style>
    <style:style style:name="P88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8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890" style:parent-style-name="Standard" style:family="paragraph">
      <style:paragraph-properties fo:text-align="justify"/>
    </style:style>
    <style:style style:name="T891" style:parent-style-name="Standardnípísmoodstavce" style:family="text">
      <style:text-properties style:font-name="Calibri" style:font-name-complex="Calibri"/>
    </style:style>
    <style:style style:name="P892" style:parent-style-name="Standard" style:family="paragraph">
      <style:paragraph-properties fo:text-align="justify"/>
      <style:text-properties style:font-name="Calibri" style:font-name-complex="Calibri"/>
    </style:style>
    <style:style style:name="P893" style:parent-style-name="Standard" style:family="paragraph">
      <style:paragraph-properties fo:text-align="justify"/>
    </style:style>
    <style:style style:name="T894" style:parent-style-name="Standardnípísmoodstavce" style:family="text">
      <style:text-properties style:font-name="Calibri" style:font-name-complex="Calibri"/>
    </style:style>
    <style:style style:name="P895" style:parent-style-name="Standard" style:family="paragraph">
      <style:paragraph-properties fo:text-align="justify"/>
    </style:style>
    <style:style style:name="T896" style:parent-style-name="Standardnípísmoodstavce" style:family="text">
      <style:text-properties style:font-name="Calibri" style:font-name-complex="Calibri"/>
    </style:style>
    <style:style style:name="P897" style:parent-style-name="Standard" style:family="paragraph">
      <style:paragraph-properties fo:text-align="justify"/>
      <style:text-properties style:font-name="Calibri" style:font-name-complex="Calibri"/>
    </style:style>
    <style:style style:name="P898" style:parent-style-name="Standard" style:family="paragraph">
      <style:paragraph-properties fo:text-align="justify"/>
    </style:style>
    <style:style style:name="T899" style:parent-style-name="Standardnípísmoodstavce" style:family="text">
      <style:text-properties style:font-name="Calibri" style:font-name-complex="Calibri"/>
    </style:style>
    <style:style style:name="P900" style:parent-style-name="Standard" style:family="paragraph">
      <style:paragraph-properties fo:text-align="justify"/>
    </style:style>
    <style:style style:name="T901" style:parent-style-name="Standardnípísmoodstavce" style:family="text">
      <style:text-properties style:font-name="Calibri" style:font-name-complex="Calibri"/>
    </style:style>
    <style:style style:name="P902" style:parent-style-name="Standard" style:family="paragraph">
      <style:paragraph-properties fo:text-align="justify"/>
      <style:text-properties style:font-name="Calibri" style:font-name-complex="Calibri"/>
    </style:style>
    <style:style style:name="P903" style:parent-style-name="Standard" style:family="paragraph">
      <style:paragraph-properties fo:text-align="justify"/>
    </style:style>
    <style:style style:name="T904" style:parent-style-name="Standardnípísmoodstavce" style:family="text">
      <style:text-properties style:font-name="Calibri" style:font-name-complex="Calibri"/>
    </style:style>
    <style:style style:name="P905" style:parent-style-name="Standard" style:family="paragraph">
      <style:paragraph-properties fo:text-align="justify"/>
      <style:text-properties style:font-name="Calibri" style:font-name-complex="Calibri"/>
    </style:style>
    <style:style style:name="P90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0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08" style:parent-style-name="Standard" style:family="paragraph">
      <style:paragraph-properties fo:text-align="justify"/>
    </style:style>
    <style:style style:name="T909" style:parent-style-name="Standardnípísmoodstavce" style:family="text">
      <style:text-properties style:font-name="Calibri" style:font-name-complex="Calibri"/>
    </style:style>
    <style:style style:name="P910" style:parent-style-name="Standard" style:family="paragraph">
      <style:paragraph-properties fo:text-align="justify"/>
      <style:text-properties style:font-name="Calibri" style:font-name-complex="Calibri"/>
    </style:style>
    <style:style style:name="P911" style:parent-style-name="Standard" style:family="paragraph">
      <style:paragraph-properties fo:text-align="justify"/>
    </style:style>
    <style:style style:name="T912" style:parent-style-name="Standardnípísmoodstavce" style:family="text">
      <style:text-properties style:font-name="Calibri" style:font-name-complex="Calibri"/>
    </style:style>
    <style:style style:name="P913" style:parent-style-name="Standard" style:family="paragraph">
      <style:paragraph-properties fo:text-align="justify"/>
      <style:text-properties style:font-name="Calibri" style:font-name-complex="Calibri"/>
    </style:style>
    <style:style style:name="P914" style:parent-style-name="Standard" style:family="paragraph">
      <style:paragraph-properties fo:text-align="justify"/>
      <style:text-properties style:font-name="Calibri" style:font-name-complex="Calibri"/>
    </style:style>
    <style:style style:name="P915" style:parent-style-name="Standard" style:family="paragraph">
      <style:paragraph-properties fo:text-align="justify"/>
      <style:text-properties style:font-name="Calibri" style:font-name-complex="Calibri"/>
    </style:style>
    <style:style style:name="P91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1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18" style:parent-style-name="Standard" style:family="paragraph">
      <style:paragraph-properties fo:text-align="justify"/>
      <style:text-properties style:font-name="Calibri" style:font-name-complex="Calibri"/>
    </style:style>
    <style:style style:name="P919" style:parent-style-name="Standard" style:family="paragraph">
      <style:paragraph-properties fo:text-align="justify"/>
      <style:text-properties style:font-name="Calibri" style:font-name-complex="Calibri"/>
    </style:style>
    <style:style style:name="P920" style:parent-style-name="Standard" style:family="paragraph">
      <style:paragraph-properties fo:text-align="justify"/>
    </style:style>
    <style:style style:name="T921" style:parent-style-name="Standardnípísmoodstavce" style:family="text">
      <style:text-properties style:font-name="Calibri" style:font-name-complex="Calibri"/>
    </style:style>
    <style:style style:name="P922" style:parent-style-name="Standard" style:family="paragraph">
      <style:paragraph-properties fo:text-align="justify"/>
      <style:text-properties style:font-name="Calibri" style:font-name-complex="Calibri"/>
    </style:style>
    <style:style style:name="P923" style:parent-style-name="Standard" style:family="paragraph">
      <style:paragraph-properties fo:text-align="justify"/>
    </style:style>
    <style:style style:name="T924" style:parent-style-name="Standardnípísmoodstavce" style:family="text">
      <style:text-properties style:font-name="Calibri" style:font-name-complex="Calibri"/>
    </style:style>
    <style:style style:name="P925" style:parent-style-name="Standard" style:family="paragraph">
      <style:paragraph-properties fo:text-align="justify"/>
    </style:style>
    <style:style style:name="T926" style:parent-style-name="Standardnípísmoodstavce" style:family="text">
      <style:text-properties style:font-name="Calibri" style:font-name-complex="Calibri"/>
    </style:style>
    <style:style style:name="P927" style:parent-style-name="Standard" style:family="paragraph">
      <style:paragraph-properties fo:text-align="justify"/>
    </style:style>
    <style:style style:name="T928" style:parent-style-name="Standardnípísmoodstavce" style:family="text">
      <style:text-properties style:font-name="Calibri" style:font-name-complex="Calibri"/>
    </style:style>
    <style:style style:name="P929" style:parent-style-name="Standard" style:family="paragraph">
      <style:paragraph-properties fo:text-align="justify"/>
      <style:text-properties style:font-name="Calibri" style:font-name-complex="Calibri"/>
    </style:style>
    <style:style style:name="P930" style:parent-style-name="Standard" style:family="paragraph">
      <style:paragraph-properties fo:text-align="justify"/>
      <style:text-properties style:font-name="Calibri" style:font-name-complex="Calibri"/>
    </style:style>
    <style:style style:name="P931" style:parent-style-name="Standard" style:family="paragraph">
      <style:paragraph-properties fo:text-align="justify"/>
      <style:text-properties style:font-name="Calibri" style:font-name-complex="Calibri"/>
    </style:style>
    <style:style style:name="P932" style:parent-style-name="Standard" style:family="paragraph">
      <style:paragraph-properties fo:text-align="justify"/>
    </style:style>
    <style:style style:name="T933" style:parent-style-name="Standardnípísmoodstavce" style:family="text">
      <style:text-properties style:font-name="Calibri" style:font-name-complex="Calibri"/>
    </style:style>
    <style:style style:name="P934" style:parent-style-name="Standard" style:family="paragraph">
      <style:paragraph-properties fo:text-align="justify"/>
      <style:text-properties style:font-name="Calibri" style:font-name-complex="Calibri"/>
    </style:style>
    <style:style style:name="P935" style:parent-style-name="Standard" style:family="paragraph">
      <style:paragraph-properties fo:text-align="justify"/>
    </style:style>
    <style:style style:name="T936" style:parent-style-name="Standardnípísmoodstavce" style:family="text">
      <style:text-properties style:font-name="Calibri" style:font-name-complex="Calibri"/>
    </style:style>
    <style:style style:name="P937" style:parent-style-name="Standard" style:family="paragraph">
      <style:paragraph-properties fo:text-align="justify"/>
    </style:style>
    <style:style style:name="T938" style:parent-style-name="Standardnípísmoodstavce" style:family="text">
      <style:text-properties style:font-name="Calibri" style:font-name-complex="Calibri"/>
    </style:style>
    <style:style style:name="P939" style:parent-style-name="Standard" style:family="paragraph">
      <style:paragraph-properties fo:text-align="justify"/>
      <style:text-properties style:font-name="Calibri" style:font-name-complex="Calibri"/>
    </style:style>
    <style:style style:name="P940" style:parent-style-name="Standard" style:family="paragraph">
      <style:paragraph-properties fo:text-align="justify"/>
      <style:text-properties style:font-name="Calibri" style:font-name-complex="Calibri"/>
    </style:style>
    <style:style style:name="P941" style:parent-style-name="Standard" style:family="paragraph">
      <style:paragraph-properties fo:text-align="justify"/>
      <style:text-properties style:font-name="Calibri" style:font-name-complex="Calibri"/>
    </style:style>
    <style:style style:name="P942" style:parent-style-name="Standard" style:family="paragraph">
      <style:paragraph-properties fo:text-align="justify"/>
    </style:style>
    <style:style style:name="T943" style:parent-style-name="Standardnípísmoodstavce" style:family="text">
      <style:text-properties style:font-name="Calibri" style:font-name-complex="Calibri"/>
    </style:style>
    <style:style style:name="P944" style:parent-style-name="Standard" style:family="paragraph">
      <style:paragraph-properties fo:text-align="justify"/>
      <style:text-properties style:font-name="Calibri" style:font-name-complex="Calibri"/>
    </style:style>
    <style:style style:name="P945" style:parent-style-name="Standard" style:family="paragraph">
      <style:paragraph-properties fo:text-align="justify"/>
      <style:text-properties style:font-name="Calibri" style:font-name-complex="Calibri"/>
    </style:style>
    <style:style style:name="P946" style:parent-style-name="Standard" style:family="paragraph">
      <style:paragraph-properties fo:text-align="justify"/>
      <style:text-properties style:font-name="Calibri" style:font-name-complex="Calibri"/>
    </style:style>
    <style:style style:name="P947" style:parent-style-name="Standard" style:family="paragraph">
      <style:paragraph-properties fo:text-align="justify"/>
    </style:style>
    <style:style style:name="T948" style:parent-style-name="Standardnípísmoodstavce" style:family="text">
      <style:text-properties style:font-name="Calibri" style:font-name-complex="Calibri"/>
    </style:style>
    <style:style style:name="P949" style:parent-style-name="Standard" style:family="paragraph">
      <style:paragraph-properties fo:text-align="justify"/>
      <style:text-properties style:font-name="Calibri" style:font-name-complex="Calibri"/>
    </style:style>
    <style:style style:name="P950" style:parent-style-name="Standard" style:family="paragraph">
      <style:paragraph-properties fo:text-align="justify"/>
    </style:style>
    <style:style style:name="T951" style:parent-style-name="Standardnípísmoodstavce" style:family="text">
      <style:text-properties style:font-name="Calibri" style:font-name-complex="Calibri"/>
    </style:style>
    <style:style style:name="P952" style:parent-style-name="Standard" style:family="paragraph">
      <style:paragraph-properties fo:text-align="justify"/>
      <style:text-properties style:font-name="Calibri" style:font-name-complex="Calibri"/>
    </style:style>
    <style:style style:name="P953" style:parent-style-name="Standard" style:family="paragraph">
      <style:paragraph-properties fo:text-align="justify"/>
      <style:text-properties style:font-name="Calibri" style:font-name-complex="Calibri"/>
    </style:style>
    <style:style style:name="P954" style:parent-style-name="Standard" style:family="paragraph">
      <style:paragraph-properties fo:text-align="justify"/>
    </style:style>
    <style:style style:name="T955" style:parent-style-name="Standardnípísmoodstavce" style:family="text">
      <style:text-properties style:font-name="Calibri" style:font-name-complex="Calibri"/>
    </style:style>
    <style:style style:name="T956"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957" style:parent-style-name="Standardnípísmoodstavce" style:family="text">
      <style:text-properties style:font-name="Calibri" style:font-name-complex="Calibri"/>
    </style:style>
    <style:style style:name="P958" style:parent-style-name="Standard" style:family="paragraph">
      <style:paragraph-properties fo:text-align="justify"/>
    </style:style>
    <style:style style:name="T959" style:parent-style-name="Standardnípísmoodstavce" style:family="text">
      <style:text-properties style:font-name="Calibri" style:font-name-complex="Calibri"/>
    </style:style>
    <style:style style:name="P96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6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62" style:parent-style-name="Standard" style:family="paragraph">
      <style:paragraph-properties fo:text-align="justify"/>
    </style:style>
    <style:style style:name="T963" style:parent-style-name="Standardnípísmoodstavce" style:family="text">
      <style:text-properties style:font-name="Calibri" style:font-name-complex="Calibri"/>
    </style:style>
    <style:style style:name="P964" style:parent-style-name="Standard" style:family="paragraph">
      <style:paragraph-properties fo:text-align="justify"/>
      <style:text-properties style:font-name="Calibri" style:font-name-complex="Calibri"/>
    </style:style>
    <style:style style:name="P965" style:parent-style-name="Standard" style:family="paragraph">
      <style:paragraph-properties fo:text-align="justify"/>
    </style:style>
    <style:style style:name="T966" style:parent-style-name="Standardnípísmoodstavce" style:family="text">
      <style:text-properties style:font-name="Calibri" style:font-name-complex="Calibri"/>
    </style:style>
    <style:style style:name="P967" style:parent-style-name="Standard" style:family="paragraph">
      <style:paragraph-properties fo:text-align="justify"/>
      <style:text-properties style:font-name="Calibri" style:font-name-complex="Calibri"/>
    </style:style>
    <style:style style:name="P968" style:parent-style-name="Standard" style:family="paragraph">
      <style:paragraph-properties fo:text-align="justify"/>
    </style:style>
    <style:style style:name="T969" style:parent-style-name="Standardnípísmoodstavce" style:family="text">
      <style:text-properties style:font-name="Calibri" style:font-name-complex="Calibri"/>
    </style:style>
    <style:style style:name="P970" style:parent-style-name="Standard" style:family="paragraph">
      <style:paragraph-properties fo:text-align="justify"/>
    </style:style>
    <style:style style:name="T971" style:parent-style-name="Standardnípísmoodstavce" style:family="text">
      <style:text-properties style:font-name="Calibri" style:font-name-complex="Calibri"/>
    </style:style>
    <style:style style:name="P972" style:parent-style-name="Standard" style:family="paragraph">
      <style:paragraph-properties fo:text-align="justify"/>
      <style:text-properties style:font-name="Calibri" style:font-name-complex="Calibri"/>
    </style:style>
    <style:style style:name="P973" style:parent-style-name="Standard" style:family="paragraph">
      <style:paragraph-properties fo:text-align="justify"/>
    </style:style>
    <style:style style:name="T974" style:parent-style-name="Standardnípísmoodstavce" style:family="text">
      <style:text-properties style:font-name="Calibri" style:font-name-complex="Calibri"/>
    </style:style>
    <style:style style:name="P975" style:parent-style-name="Standard" style:family="paragraph">
      <style:paragraph-properties fo:text-align="justify"/>
      <style:text-properties style:font-name="Calibri" style:font-name-complex="Calibri"/>
    </style:style>
    <style:style style:name="P976" style:parent-style-name="Standard" style:family="paragraph">
      <style:paragraph-properties fo:text-align="justify"/>
    </style:style>
    <style:style style:name="T977" style:parent-style-name="Standardnípísmoodstavce" style:family="text">
      <style:text-properties style:font-name="Calibri" style:font-name-complex="Calibri"/>
    </style:style>
    <style:style style:name="T978"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979" style:parent-style-name="Standardnípísmoodstavce" style:family="text">
      <style:text-properties style:font-name="Calibri" style:font-name-complex="Calibri"/>
    </style:style>
    <style:style style:name="T980"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981" style:parent-style-name="Standardnípísmoodstavce" style:family="text">
      <style:text-properties style:font-name="Calibri" style:font-name-complex="Calibri"/>
    </style:style>
    <style:style style:name="P98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8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984" style:parent-style-name="Standard" style:family="paragraph">
      <style:paragraph-properties fo:text-align="justify"/>
      <style:text-properties style:font-name="Calibri" style:font-name-complex="Calibri"/>
    </style:style>
    <style:style style:name="P985" style:parent-style-name="Standard" style:family="paragraph">
      <style:paragraph-properties fo:text-align="justify"/>
      <style:text-properties style:font-name="Calibri" style:font-name-complex="Calibri"/>
    </style:style>
    <style:style style:name="P986" style:parent-style-name="Standard" style:family="paragraph">
      <style:paragraph-properties fo:text-align="justify"/>
      <style:text-properties style:font-name="Calibri" style:font-name-complex="Calibri"/>
    </style:style>
    <style:style style:name="P987" style:parent-style-name="Standard" style:family="paragraph">
      <style:paragraph-properties fo:text-align="justify"/>
    </style:style>
    <style:style style:name="T988" style:parent-style-name="Standardnípísmoodstavce" style:family="text">
      <style:text-properties style:font-name="Calibri" style:font-name-complex="Calibri"/>
    </style:style>
    <style:style style:name="P989" style:parent-style-name="Standard" style:family="paragraph">
      <style:paragraph-properties fo:text-align="justify"/>
      <style:text-properties style:font-name="Calibri" style:font-name-complex="Calibri"/>
    </style:style>
    <style:style style:name="P990" style:parent-style-name="Standard" style:family="paragraph">
      <style:paragraph-properties fo:text-align="justify"/>
      <style:text-properties style:font-name="Calibri" style:font-name-complex="Calibri"/>
    </style:style>
    <style:style style:name="P991" style:parent-style-name="Standard" style:family="paragraph">
      <style:paragraph-properties fo:text-align="justify"/>
      <style:text-properties style:font-name="Calibri" style:font-name-complex="Calibri"/>
    </style:style>
    <style:style style:name="P992" style:parent-style-name="Standard" style:family="paragraph">
      <style:paragraph-properties fo:text-align="justify"/>
    </style:style>
    <style:style style:name="T993" style:parent-style-name="Standardnípísmoodstavce" style:family="text">
      <style:text-properties style:font-name="Calibri" style:font-name-complex="Calibri"/>
    </style:style>
    <style:style style:name="P994" style:parent-style-name="Standard" style:family="paragraph">
      <style:paragraph-properties fo:text-align="justify"/>
      <style:text-properties style:font-name="Calibri" style:font-name-complex="Calibri"/>
    </style:style>
    <style:style style:name="P995" style:parent-style-name="Standard" style:family="paragraph">
      <style:paragraph-properties fo:text-align="justify"/>
    </style:style>
    <style:style style:name="T996" style:parent-style-name="Standardnípísmoodstavce" style:family="text">
      <style:text-properties style:font-name="Calibri" style:font-name-complex="Calibri"/>
    </style:style>
    <style:style style:name="P997" style:parent-style-name="Standard" style:family="paragraph">
      <style:paragraph-properties fo:text-align="justify"/>
    </style:style>
    <style:style style:name="T998" style:parent-style-name="Standardnípísmoodstavce" style:family="text">
      <style:text-properties style:font-name="Calibri" style:font-name-complex="Calibri"/>
    </style:style>
    <style:style style:name="P999" style:parent-style-name="Standard" style:family="paragraph">
      <style:paragraph-properties fo:text-align="justify"/>
    </style:style>
    <style:style style:name="T1000" style:parent-style-name="Standardnípísmoodstavce" style:family="text">
      <style:text-properties style:font-name="Calibri" style:font-name-complex="Calibri"/>
    </style:style>
    <style:style style:name="P1001" style:parent-style-name="Standard" style:family="paragraph">
      <style:paragraph-properties fo:text-align="justify"/>
      <style:text-properties style:font-name="Calibri" style:font-name-complex="Calibri"/>
    </style:style>
    <style:style style:name="P1002" style:parent-style-name="Standard" style:family="paragraph">
      <style:paragraph-properties fo:text-align="justify"/>
    </style:style>
    <style:style style:name="T1003" style:parent-style-name="Standardnípísmoodstavce" style:family="text">
      <style:text-properties style:font-name="Calibri" style:font-name-complex="Calibri"/>
    </style:style>
    <style:style style:name="P1004" style:parent-style-name="Standard" style:family="paragraph">
      <style:paragraph-properties fo:text-align="justify"/>
    </style:style>
    <style:style style:name="T1005" style:parent-style-name="Standardnípísmoodstavce" style:family="text">
      <style:text-properties style:font-name="Calibri" style:font-name-complex="Calibri"/>
    </style:style>
    <style:style style:name="P1006" style:parent-style-name="Standard" style:family="paragraph">
      <style:paragraph-properties fo:text-align="justify"/>
      <style:text-properties style:font-name="Calibri" style:font-name-complex="Calibri"/>
    </style:style>
    <style:style style:name="P1007" style:parent-style-name="Standard" style:family="paragraph">
      <style:paragraph-properties fo:text-align="justify"/>
      <style:text-properties style:font-name="Calibri" style:font-name-complex="Calibri"/>
    </style:style>
    <style:style style:name="P1008" style:parent-style-name="Standard" style:family="paragraph">
      <style:paragraph-properties fo:text-align="justify"/>
      <style:text-properties style:font-name="Calibri" style:font-name-complex="Calibri"/>
    </style:style>
    <style:style style:name="P1009" style:parent-style-name="Standard" style:family="paragraph">
      <style:paragraph-properties fo:text-align="justify"/>
    </style:style>
    <style:style style:name="T1010" style:parent-style-name="Standardnípísmoodstavce" style:family="text">
      <style:text-properties style:font-name="Calibri" style:font-name-complex="Calibri"/>
    </style:style>
    <style:style style:name="P1011" style:parent-style-name="Standard" style:family="paragraph">
      <style:paragraph-properties fo:text-align="justify"/>
      <style:text-properties style:font-name="Calibri" style:font-name-complex="Calibri"/>
    </style:style>
    <style:style style:name="P1012" style:parent-style-name="Standard" style:family="paragraph">
      <style:paragraph-properties fo:text-align="justify"/>
    </style:style>
    <style:style style:name="T1013"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101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015" style:parent-style-name="Standard" style:family="paragraph">
      <style:paragraph-properties fo:text-align="justify"/>
    </style:style>
    <style:style style:name="T1016" style:parent-style-name="Standardnípísmoodstavce" style:family="text">
      <style:text-properties style:font-name="Calibri" style:font-name-complex="Calibri"/>
    </style:style>
    <style:style style:name="P1017" style:parent-style-name="Standard" style:family="paragraph">
      <style:paragraph-properties fo:text-align="justify"/>
      <style:text-properties style:font-name="Calibri" style:font-name-complex="Calibri"/>
    </style:style>
    <style:style style:name="P1018" style:parent-style-name="Standard" style:family="paragraph">
      <style:paragraph-properties fo:text-align="justify"/>
    </style:style>
    <style:style style:name="T1019" style:parent-style-name="Standardnípísmoodstavce" style:family="text">
      <style:text-properties style:font-name="Calibri" style:font-name-complex="Calibri"/>
    </style:style>
    <style:style style:name="P1020" style:parent-style-name="Standard" style:family="paragraph">
      <style:paragraph-properties fo:text-align="justify"/>
      <style:text-properties style:font-name="Calibri" style:font-name-complex="Calibri"/>
    </style:style>
    <style:style style:name="P1021" style:parent-style-name="Standard" style:family="paragraph">
      <style:paragraph-properties fo:text-align="justify"/>
    </style:style>
    <style:style style:name="T1022" style:parent-style-name="Standardnípísmoodstavce" style:family="text">
      <style:text-properties style:font-name="Calibri" style:font-name-complex="Calibri"/>
    </style:style>
    <style:style style:name="P1023" style:parent-style-name="Standard" style:family="paragraph">
      <style:paragraph-properties fo:text-align="justify"/>
    </style:style>
    <style:style style:name="T1024" style:parent-style-name="Standardnípísmoodstavce" style:family="text">
      <style:text-properties style:font-name="Calibri" style:font-name-complex="Calibri"/>
    </style:style>
    <style:style style:name="P1025" style:parent-style-name="Standard" style:family="paragraph">
      <style:paragraph-properties fo:text-align="justify"/>
    </style:style>
    <style:style style:name="T1026" style:parent-style-name="Standardnípísmoodstavce" style:family="text">
      <style:text-properties style:font-name="Calibri" style:font-name-complex="Calibri"/>
    </style:style>
    <style:style style:name="P1027" style:parent-style-name="Standard" style:family="paragraph">
      <style:paragraph-properties fo:text-align="justify"/>
      <style:text-properties style:font-name="Calibri" style:font-name-complex="Calibri"/>
    </style:style>
    <style:style style:name="P1028" style:parent-style-name="Standard" style:family="paragraph">
      <style:paragraph-properties fo:text-align="justify"/>
    </style:style>
    <style:style style:name="T1029" style:parent-style-name="Standardnípísmoodstavce" style:family="text">
      <style:text-properties style:font-name="Calibri" style:font-name-complex="Calibri"/>
    </style:style>
    <style:style style:name="T1030"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031" style:parent-style-name="Standardnípísmoodstavce" style:family="text">
      <style:text-properties style:font-name="Calibri" style:font-name-complex="Calibri"/>
    </style:style>
    <style:style style:name="P1032" style:parent-style-name="Standard" style:family="paragraph">
      <style:paragraph-properties fo:text-align="justify"/>
      <style:text-properties style:font-name="Calibri" style:font-name-complex="Calibri"/>
    </style:style>
    <style:style style:name="P1033" style:parent-style-name="Standard" style:family="paragraph">
      <style:paragraph-properties fo:text-align="justify"/>
    </style:style>
    <style:style style:name="T1034" style:parent-style-name="Standardnípísmoodstavce" style:family="text">
      <style:text-properties style:font-name="Calibri" style:font-name-complex="Calibri"/>
    </style:style>
    <style:style style:name="P1035" style:parent-style-name="Standard" style:family="paragraph">
      <style:paragraph-properties fo:text-align="justify"/>
      <style:text-properties style:font-name="Calibri" style:font-name-complex="Calibri"/>
    </style:style>
    <style:style style:name="P1036" style:parent-style-name="Standard" style:family="paragraph">
      <style:paragraph-properties fo:text-align="justify"/>
      <style:text-properties style:font-name="Calibri" style:font-name-complex="Calibri"/>
    </style:style>
    <style:style style:name="P1037" style:parent-style-name="Standard" style:family="paragraph">
      <style:paragraph-properties fo:text-align="justify"/>
      <style:text-properties style:font-name="Calibri" style:font-name-complex="Calibri"/>
    </style:style>
    <style:style style:name="P1038" style:parent-style-name="Standard" style:family="paragraph">
      <style:paragraph-properties fo:text-align="justify"/>
      <style:text-properties style:font-name="Calibri" style:font-name-complex="Calibri"/>
    </style:style>
    <style:style style:name="P1039" style:parent-style-name="Standard" style:family="paragraph">
      <style:paragraph-properties fo:text-align="justify"/>
    </style:style>
    <style:style style:name="T1040" style:parent-style-name="Standardnípísmoodstavce" style:family="text">
      <style:text-properties style:font-name="Calibri" style:font-name-complex="Calibri"/>
    </style:style>
    <style:style style:name="P1041" style:parent-style-name="Standard" style:family="paragraph">
      <style:paragraph-properties fo:text-align="justify"/>
    </style:style>
    <style:style style:name="T1042" style:parent-style-name="Standardnípísmoodstavce" style:family="text">
      <style:text-properties style:font-name="Calibri" style:font-name-complex="Calibri"/>
    </style:style>
    <style:style style:name="P1043" style:parent-style-name="Standard" style:family="paragraph">
      <style:paragraph-properties fo:text-align="justify"/>
      <style:text-properties style:font-name="Calibri" style:font-name-complex="Calibri"/>
    </style:style>
    <style:style style:name="P1044" style:parent-style-name="Standard" style:family="paragraph">
      <style:paragraph-properties fo:text-align="justify"/>
      <style:text-properties style:font-name="Calibri" style:font-name-complex="Calibri"/>
    </style:style>
    <style:style style:name="P1045" style:parent-style-name="Standard" style:family="paragraph">
      <style:paragraph-properties fo:text-align="justify"/>
    </style:style>
    <style:style style:name="T1046" style:parent-style-name="Standardnípísmoodstavce" style:family="text">
      <style:text-properties style:font-name="Calibri" style:font-name-complex="Calibri"/>
    </style:style>
    <style:style style:name="P1047" style:parent-style-name="Standard" style:family="paragraph">
      <style:paragraph-properties fo:text-align="justify"/>
    </style:style>
    <style:style style:name="T1048" style:parent-style-name="Standardnípísmoodstavce" style:family="text">
      <style:text-properties style:font-name="Calibri" style:font-name-complex="Calibri"/>
    </style:style>
    <style:style style:name="P1049" style:parent-style-name="Standard" style:family="paragraph">
      <style:paragraph-properties fo:text-align="justify"/>
      <style:text-properties style:font-name="Calibri" style:font-name-complex="Calibri"/>
    </style:style>
    <style:style style:name="P1050" style:parent-style-name="Standard" style:family="paragraph">
      <style:paragraph-properties fo:text-align="justify"/>
    </style:style>
    <style:style style:name="T1051" style:parent-style-name="Standardnípísmoodstavce" style:family="text">
      <style:text-properties style:font-name="Calibri" style:font-name-complex="Calibri"/>
    </style:style>
    <style:style style:name="P1052" style:parent-style-name="Standard" style:family="paragraph">
      <style:paragraph-properties fo:text-align="justify"/>
      <style:text-properties style:font-name="Calibri" style:font-name-complex="Calibri"/>
    </style:style>
    <style:style style:name="P1053" style:parent-style-name="Standard" style:family="paragraph">
      <style:paragraph-properties fo:text-align="justify"/>
    </style:style>
    <style:style style:name="T1054" style:parent-style-name="Standardnípísmoodstavce" style:family="text">
      <style:text-properties style:font-name="Calibri" style:font-name-complex="Calibri"/>
    </style:style>
    <style:style style:name="P1055" style:parent-style-name="Standard" style:family="paragraph">
      <style:paragraph-properties fo:text-align="justify"/>
      <style:text-properties style:font-name="Calibri" style:font-name-complex="Calibri"/>
    </style:style>
    <style:style style:name="P1056" style:parent-style-name="Standard" style:family="paragraph">
      <style:paragraph-properties fo:text-align="justify"/>
      <style:text-properties style:font-name="Calibri" style:font-name-complex="Calibri"/>
    </style:style>
    <style:style style:name="P1057" style:parent-style-name="Standard" style:family="paragraph">
      <style:paragraph-properties fo:text-align="justify"/>
    </style:style>
    <style:style style:name="T1058" style:parent-style-name="Standardnípísmoodstavce" style:family="text">
      <style:text-properties style:font-name="Calibri" style:font-name-complex="Calibri"/>
    </style:style>
    <style:style style:name="P1059" style:parent-style-name="Standard" style:family="paragraph">
      <style:paragraph-properties fo:text-align="justify"/>
      <style:text-properties style:font-name="Calibri" style:font-name-complex="Calibri"/>
    </style:style>
    <style:style style:name="P1060" style:parent-style-name="Standard" style:family="paragraph">
      <style:paragraph-properties fo:text-align="justify"/>
    </style:style>
    <style:style style:name="T1061" style:parent-style-name="Standardnípísmoodstavce" style:family="text">
      <style:text-properties style:font-name="Calibri" style:font-name-complex="Calibri"/>
    </style:style>
    <style:style style:name="P1062" style:parent-style-name="Standard" style:family="paragraph">
      <style:paragraph-properties fo:text-align="justify"/>
      <style:text-properties style:font-name="Calibri" style:font-name-complex="Calibri"/>
    </style:style>
    <style:style style:name="P1063" style:parent-style-name="Standard" style:family="paragraph">
      <style:paragraph-properties fo:text-align="justify"/>
    </style:style>
    <style:style style:name="T1064" style:parent-style-name="Standardnípísmoodstavce" style:family="text">
      <style:text-properties style:font-name="Calibri" style:font-name-complex="Calibri"/>
    </style:style>
    <style:style style:name="P1065" style:parent-style-name="Standard" style:family="paragraph">
      <style:paragraph-properties fo:text-align="justify"/>
      <style:text-properties style:font-name="Calibri" style:font-name-complex="Calibri"/>
    </style:style>
    <style:style style:name="P1066" style:parent-style-name="Standard" style:family="paragraph">
      <style:paragraph-properties fo:text-align="justify"/>
    </style:style>
    <style:style style:name="T1067"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106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069" style:parent-style-name="Standard" style:family="paragraph">
      <style:paragraph-properties fo:text-align="justify"/>
    </style:style>
    <style:style style:name="T1070" style:parent-style-name="Standardnípísmoodstavce" style:family="text">
      <style:text-properties style:font-name="Calibri" style:font-name-complex="Calibri"/>
    </style:style>
    <style:style style:name="P1071" style:parent-style-name="Standard" style:family="paragraph">
      <style:paragraph-properties fo:text-align="justify"/>
      <style:text-properties style:font-name="Calibri" style:font-name-complex="Calibri"/>
    </style:style>
    <style:style style:name="P1072" style:parent-style-name="Standard" style:family="paragraph">
      <style:paragraph-properties fo:text-align="justify"/>
      <style:text-properties style:font-name="Calibri" style:font-name-complex="Calibri"/>
    </style:style>
    <style:style style:name="P1073" style:parent-style-name="Standard" style:family="paragraph">
      <style:paragraph-properties fo:text-align="justify"/>
    </style:style>
    <style:style style:name="T1074" style:parent-style-name="Standardnípísmoodstavce" style:family="text">
      <style:text-properties style:font-name="Calibri" style:font-name-complex="Calibri"/>
    </style:style>
    <style:style style:name="T1075" style:parent-style-name="Standardnípísmoodstavce" style:family="text">
      <style:text-properties style:font-name="Calibri" style:font-name-complex="Calibri" style:text-position="super 66.6%"/>
    </style:style>
    <style:style style:name="T1076" style:parent-style-name="Standardnípísmoodstavce" style:family="text">
      <style:text-properties style:font-name="Calibri" style:font-name-complex="Calibri"/>
    </style:style>
    <style:style style:name="P1077" style:parent-style-name="Standard" style:family="paragraph">
      <style:paragraph-properties fo:text-align="justify"/>
      <style:text-properties style:font-name="Calibri" style:font-name-complex="Calibri"/>
    </style:style>
    <style:style style:name="P1078" style:parent-style-name="Standard" style:family="paragraph">
      <style:paragraph-properties fo:text-align="justify"/>
    </style:style>
    <style:style style:name="T1079" style:parent-style-name="Standardnípísmoodstavce" style:family="text">
      <style:text-properties style:font-name="Calibri" style:font-name-complex="Calibri"/>
    </style:style>
    <style:style style:name="P1080" style:parent-style-name="Standard" style:family="paragraph">
      <style:paragraph-properties fo:text-align="justify"/>
      <style:text-properties style:font-name="Calibri" style:font-name-complex="Calibri"/>
    </style:style>
    <style:style style:name="P1081" style:parent-style-name="Standard" style:family="paragraph">
      <style:paragraph-properties fo:text-align="justify"/>
    </style:style>
    <style:style style:name="T1082" style:parent-style-name="Standardnípísmoodstavce" style:family="text">
      <style:text-properties style:font-name="Calibri" style:font-name-complex="Calibri"/>
    </style:style>
    <style:style style:name="P1083" style:parent-style-name="Standard" style:family="paragraph">
      <style:paragraph-properties fo:text-align="justify"/>
      <style:text-properties style:font-name="Calibri" style:font-name-complex="Calibri"/>
    </style:style>
    <style:style style:name="P1084" style:parent-style-name="Standard" style:family="paragraph">
      <style:paragraph-properties fo:text-align="justify"/>
      <style:text-properties style:font-name="Calibri" style:font-name-complex="Calibri"/>
    </style:style>
    <style:style style:name="P1085" style:parent-style-name="Standard" style:family="paragraph">
      <style:paragraph-properties fo:text-align="justify"/>
      <style:text-properties style:font-name="Calibri" style:font-name-complex="Calibri"/>
    </style:style>
    <style:style style:name="P1086" style:parent-style-name="Standard" style:family="paragraph">
      <style:paragraph-properties fo:text-align="justify"/>
      <style:text-properties style:font-name="Calibri" style:font-name-complex="Calibri"/>
    </style:style>
    <style:style style:name="P1087" style:parent-style-name="Standard" style:family="paragraph">
      <style:paragraph-properties fo:text-align="justify"/>
      <style:text-properties style:font-name="Calibri" style:font-name-complex="Calibri"/>
    </style:style>
    <style:style style:name="P108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08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090" style:parent-style-name="Standard" style:family="paragraph">
      <style:paragraph-properties fo:text-align="justify"/>
    </style:style>
    <style:style style:name="T1091" style:parent-style-name="Standardnípísmoodstavce" style:family="text">
      <style:text-properties style:font-name="Calibri" style:font-name-complex="Calibri"/>
    </style:style>
    <style:style style:name="P1092" style:parent-style-name="Standard" style:family="paragraph">
      <style:paragraph-properties fo:text-align="justify"/>
      <style:text-properties style:font-name="Calibri" style:font-name-complex="Calibri"/>
    </style:style>
    <style:style style:name="P1093" style:parent-style-name="Standard" style:family="paragraph">
      <style:paragraph-properties fo:text-align="justify"/>
      <style:text-properties style:font-name="Calibri" style:font-name-complex="Calibri"/>
    </style:style>
    <style:style style:name="P1094" style:parent-style-name="Standard" style:family="paragraph">
      <style:paragraph-properties fo:text-align="justify"/>
      <style:text-properties style:font-name="Calibri" style:font-name-complex="Calibri"/>
    </style:style>
    <style:style style:name="P1095" style:parent-style-name="Standard" style:family="paragraph">
      <style:paragraph-properties fo:text-align="justify"/>
    </style:style>
    <style:style style:name="T1096" style:parent-style-name="Standardnípísmoodstavce" style:family="text">
      <style:text-properties style:font-name="Calibri" style:font-name-complex="Calibri"/>
    </style:style>
    <style:style style:name="P1097" style:parent-style-name="Standard" style:family="paragraph">
      <style:paragraph-properties fo:text-align="justify"/>
    </style:style>
    <style:style style:name="T1098" style:parent-style-name="Standardnípísmoodstavce" style:family="text">
      <style:text-properties style:font-name="Calibri" style:font-name-complex="Calibri"/>
    </style:style>
    <style:style style:name="P1099" style:parent-style-name="Standard" style:family="paragraph">
      <style:paragraph-properties fo:text-align="justify"/>
      <style:text-properties style:font-name="Calibri" style:font-name-complex="Calibri"/>
    </style:style>
    <style:style style:name="P1100" style:parent-style-name="Standard" style:family="paragraph">
      <style:paragraph-properties fo:text-align="justify"/>
    </style:style>
    <style:style style:name="T1101" style:parent-style-name="Standardnípísmoodstavce" style:family="text">
      <style:text-properties style:font-name="Calibri" style:font-name-complex="Calibri"/>
    </style:style>
    <style:style style:name="P1102" style:parent-style-name="Standard" style:family="paragraph">
      <style:paragraph-properties fo:text-align="justify"/>
    </style:style>
    <style:style style:name="T1103" style:parent-style-name="Standardnípísmoodstavce" style:family="text">
      <style:text-properties style:font-name="Calibri" style:font-name-complex="Calibri"/>
    </style:style>
    <style:style style:name="P1104" style:parent-style-name="Standard" style:family="paragraph">
      <style:paragraph-properties fo:text-align="justify"/>
      <style:text-properties style:font-name="Calibri" style:font-name-complex="Calibri"/>
    </style:style>
    <style:style style:name="P1105" style:parent-style-name="Standard" style:family="paragraph">
      <style:paragraph-properties fo:text-align="justify"/>
      <style:text-properties style:font-name="Calibri" style:font-name-complex="Calibri"/>
    </style:style>
    <style:style style:name="P1106" style:parent-style-name="Standard" style:family="paragraph">
      <style:paragraph-properties fo:text-align="justify"/>
      <style:text-properties style:font-name="Calibri" style:font-name-complex="Calibri"/>
    </style:style>
    <style:style style:name="P1107" style:parent-style-name="Standard" style:family="paragraph">
      <style:paragraph-properties fo:text-align="justify"/>
      <style:text-properties style:font-name="Calibri" style:font-name-complex="Calibri"/>
    </style:style>
    <style:style style:name="P110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0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10" style:parent-style-name="Standard" style:family="paragraph">
      <style:paragraph-properties fo:text-align="justify"/>
    </style:style>
    <style:style style:name="T1111" style:parent-style-name="Standardnípísmoodstavce" style:family="text">
      <style:text-properties style:font-name="Calibri" style:font-name-complex="Calibri"/>
    </style:style>
    <style:style style:name="P1112" style:parent-style-name="Standard" style:family="paragraph">
      <style:paragraph-properties fo:text-align="justify"/>
    </style:style>
    <style:style style:name="T1113" style:parent-style-name="Standardnípísmoodstavce" style:family="text">
      <style:text-properties style:font-name="Calibri" style:font-name-complex="Calibri"/>
    </style:style>
    <style:style style:name="P1114" style:parent-style-name="Standard" style:family="paragraph">
      <style:paragraph-properties fo:text-align="justify"/>
      <style:text-properties style:font-name="Calibri" style:font-name-complex="Calibri"/>
    </style:style>
    <style:style style:name="P111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1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17" style:parent-style-name="Standard" style:family="paragraph">
      <style:paragraph-properties fo:text-align="justify"/>
    </style:style>
    <style:style style:name="T1118" style:parent-style-name="Standardnípísmoodstavce" style:family="text">
      <style:text-properties style:font-name="Calibri" style:font-name-complex="Calibri"/>
    </style:style>
    <style:style style:name="P1119" style:parent-style-name="Standard" style:family="paragraph">
      <style:paragraph-properties fo:text-align="justify"/>
    </style:style>
    <style:style style:name="T1120" style:parent-style-name="Standardnípísmoodstavce" style:family="text">
      <style:text-properties style:font-name="Calibri" style:font-name-complex="Calibri"/>
    </style:style>
    <style:style style:name="P1121" style:parent-style-name="Standard" style:family="paragraph">
      <style:paragraph-properties fo:text-align="justify"/>
      <style:text-properties style:font-name="Calibri" style:font-name-complex="Calibri"/>
    </style:style>
    <style:style style:name="P1122" style:parent-style-name="Standard" style:family="paragraph">
      <style:paragraph-properties fo:text-align="justify"/>
    </style:style>
    <style:style style:name="T1123" style:parent-style-name="Standardnípísmoodstavce" style:family="text">
      <style:text-properties style:font-name="Calibri" style:font-name-complex="Calibri"/>
    </style:style>
    <style:style style:name="P1124" style:parent-style-name="Standard" style:family="paragraph">
      <style:paragraph-properties fo:text-align="justify"/>
      <style:text-properties style:font-name="Calibri" style:font-name-complex="Calibri"/>
    </style:style>
    <style:style style:name="P112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2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2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2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29" style:parent-style-name="Standard" style:family="paragraph">
      <style:paragraph-properties fo:text-align="justify"/>
    </style:style>
    <style:style style:name="T1130" style:parent-style-name="Standardnípísmoodstavce" style:family="text">
      <style:text-properties style:font-name="Calibri" style:font-name-complex="Calibri"/>
    </style:style>
    <style:style style:name="P1131" style:parent-style-name="Standard" style:family="paragraph">
      <style:paragraph-properties fo:text-align="justify"/>
      <style:text-properties style:font-name="Calibri" style:font-name-complex="Calibri"/>
    </style:style>
    <style:style style:name="P1132" style:parent-style-name="Standard" style:family="paragraph">
      <style:paragraph-properties fo:text-align="justify"/>
      <style:text-properties style:font-name="Calibri" style:font-name-complex="Calibri"/>
    </style:style>
    <style:style style:name="P113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3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35" style:parent-style-name="Standard" style:family="paragraph">
      <style:paragraph-properties fo:text-align="justify"/>
    </style:style>
    <style:style style:name="T1136" style:parent-style-name="Standardnípísmoodstavce" style:family="text">
      <style:text-properties style:font-name="Calibri" style:font-name-complex="Calibri"/>
    </style:style>
    <style:style style:name="P1137" style:parent-style-name="Standard" style:family="paragraph">
      <style:paragraph-properties fo:text-align="justify"/>
      <style:text-properties style:font-name="Calibri" style:font-name-complex="Calibri"/>
    </style:style>
    <style:style style:name="P1138" style:parent-style-name="Standard" style:family="paragraph">
      <style:paragraph-properties fo:text-align="justify"/>
    </style:style>
    <style:style style:name="T1139" style:parent-style-name="Standardnípísmoodstavce" style:family="text">
      <style:text-properties style:font-name="Calibri" style:font-name-complex="Calibri"/>
    </style:style>
    <style:style style:name="P1140" style:parent-style-name="Standard" style:family="paragraph">
      <style:paragraph-properties fo:text-align="justify"/>
      <style:text-properties style:font-name="Calibri" style:font-name-complex="Calibri"/>
    </style:style>
    <style:style style:name="P1141" style:parent-style-name="Standard" style:family="paragraph">
      <style:paragraph-properties fo:text-align="justify"/>
    </style:style>
    <style:style style:name="T1142" style:parent-style-name="Standardnípísmoodstavce" style:family="text">
      <style:text-properties style:font-name="Calibri" style:font-name-complex="Calibri"/>
    </style:style>
    <style:style style:name="P1143" style:parent-style-name="Standard" style:family="paragraph">
      <style:paragraph-properties fo:text-align="justify"/>
    </style:style>
    <style:style style:name="T1144" style:parent-style-name="Standardnípísmoodstavce" style:family="text">
      <style:text-properties style:font-name="Calibri" style:font-name-complex="Calibri"/>
    </style:style>
    <style:style style:name="P1145" style:parent-style-name="Standard" style:family="paragraph">
      <style:paragraph-properties fo:text-align="justify"/>
      <style:text-properties style:font-name="Calibri" style:font-name-complex="Calibri"/>
    </style:style>
    <style:style style:name="P1146" style:parent-style-name="Standard" style:family="paragraph">
      <style:paragraph-properties fo:text-align="justify"/>
      <style:text-properties style:font-name="Calibri" style:font-name-complex="Calibri"/>
    </style:style>
    <style:style style:name="P1147" style:parent-style-name="Standard" style:family="paragraph">
      <style:paragraph-properties fo:text-align="justify"/>
      <style:text-properties style:font-name="Calibri" style:font-name-complex="Calibri"/>
    </style:style>
    <style:style style:name="P114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4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50" style:parent-style-name="Standard" style:family="paragraph">
      <style:paragraph-properties fo:text-align="justify"/>
    </style:style>
    <style:style style:name="T1151" style:parent-style-name="Standardnípísmoodstavce" style:family="text">
      <style:text-properties style:font-name="Calibri" style:font-name-complex="Calibri"/>
    </style:style>
    <style:style style:name="P1152" style:parent-style-name="Standard" style:family="paragraph">
      <style:paragraph-properties fo:text-align="justify"/>
    </style:style>
    <style:style style:name="T1153" style:parent-style-name="Standardnípísmoodstavce" style:family="text">
      <style:text-properties style:font-name="Calibri" style:font-name-complex="Calibri"/>
    </style:style>
    <style:style style:name="P1154" style:parent-style-name="Standard" style:family="paragraph">
      <style:paragraph-properties fo:text-align="justify"/>
    </style:style>
    <style:style style:name="T1155" style:parent-style-name="Standardnípísmoodstavce" style:family="text">
      <style:text-properties style:font-name="Calibri" style:font-name-complex="Calibri"/>
    </style:style>
    <style:style style:name="P1156" style:parent-style-name="Standard" style:family="paragraph">
      <style:paragraph-properties fo:text-align="justify"/>
      <style:text-properties style:font-name="Calibri" style:font-name-complex="Calibri"/>
    </style:style>
    <style:style style:name="P115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5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59" style:parent-style-name="Standard" style:family="paragraph">
      <style:paragraph-properties fo:text-align="justify"/>
    </style:style>
    <style:style style:name="T1160" style:parent-style-name="Standardnípísmoodstavce" style:family="text">
      <style:text-properties style:font-name="Calibri" style:font-name-complex="Calibri"/>
    </style:style>
    <style:style style:name="P1161" style:parent-style-name="Standard" style:family="paragraph">
      <style:paragraph-properties fo:text-align="justify"/>
    </style:style>
    <style:style style:name="T1162" style:parent-style-name="Standardnípísmoodstavce" style:family="text">
      <style:text-properties style:font-name="Calibri" style:font-name-complex="Calibri"/>
    </style:style>
    <style:style style:name="P1163" style:parent-style-name="Standard" style:family="paragraph">
      <style:paragraph-properties fo:text-align="justify"/>
    </style:style>
    <style:style style:name="T1164" style:parent-style-name="Standardnípísmoodstavce" style:family="text">
      <style:text-properties style:font-name="Calibri" style:font-name-complex="Calibri"/>
    </style:style>
    <style:style style:name="P1165" style:parent-style-name="Standard" style:family="paragraph">
      <style:paragraph-properties fo:text-align="justify"/>
      <style:text-properties style:font-name="Calibri" style:font-name-complex="Calibri"/>
    </style:style>
    <style:style style:name="P1166" style:parent-style-name="Standard" style:family="paragraph">
      <style:paragraph-properties fo:text-align="justify"/>
      <style:text-properties style:font-name="Calibri" style:font-name-complex="Calibri"/>
    </style:style>
    <style:style style:name="P1167" style:parent-style-name="Standard" style:family="paragraph">
      <style:paragraph-properties fo:text-align="justify"/>
      <style:text-properties style:font-name="Calibri" style:font-name-complex="Calibri"/>
    </style:style>
    <style:style style:name="P1168" style:parent-style-name="Standard" style:family="paragraph">
      <style:paragraph-properties fo:text-align="justify"/>
      <style:text-properties style:font-name="Calibri" style:font-name-complex="Calibri"/>
    </style:style>
    <style:style style:name="P1169" style:parent-style-name="Standard" style:family="paragraph">
      <style:paragraph-properties fo:text-align="justify"/>
      <style:text-properties style:font-name="Calibri" style:font-name-complex="Calibri"/>
    </style:style>
    <style:style style:name="P1170" style:parent-style-name="Standard" style:family="paragraph">
      <style:paragraph-properties fo:text-align="justify"/>
      <style:text-properties style:font-name="Calibri" style:font-name-complex="Calibri"/>
    </style:style>
    <style:style style:name="P1171" style:parent-style-name="Standard" style:family="paragraph">
      <style:paragraph-properties fo:text-align="justify"/>
      <style:text-properties style:font-name="Calibri" style:font-name-complex="Calibri"/>
    </style:style>
    <style:style style:name="P1172" style:parent-style-name="Standard" style:family="paragraph">
      <style:paragraph-properties fo:text-align="justify"/>
      <style:text-properties style:font-name="Calibri" style:font-name-complex="Calibri"/>
    </style:style>
    <style:style style:name="P1173" style:parent-style-name="Standard" style:family="paragraph">
      <style:paragraph-properties fo:text-align="justify"/>
      <style:text-properties style:font-name="Calibri" style:font-name-complex="Calibri"/>
    </style:style>
    <style:style style:name="P1174" style:parent-style-name="Standard" style:family="paragraph">
      <style:paragraph-properties fo:text-align="justify"/>
      <style:text-properties style:font-name="Calibri" style:font-name-complex="Calibri"/>
    </style:style>
    <style:style style:name="P1175" style:parent-style-name="Standard" style:family="paragraph">
      <style:paragraph-properties fo:text-align="justify"/>
      <style:text-properties style:font-name="Calibri" style:font-name-complex="Calibri"/>
    </style:style>
    <style:style style:name="P1176" style:parent-style-name="Standard" style:family="paragraph">
      <style:paragraph-properties fo:text-align="justify"/>
      <style:text-properties style:font-name="Calibri" style:font-name-complex="Calibri"/>
    </style:style>
    <style:style style:name="P117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7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79" style:parent-style-name="Standard" style:family="paragraph">
      <style:paragraph-properties fo:text-align="justify"/>
    </style:style>
    <style:style style:name="T1180" style:parent-style-name="Standardnípísmoodstavce" style:family="text">
      <style:text-properties style:font-name="Calibri" style:font-name-complex="Calibri"/>
    </style:style>
    <style:style style:name="P1181" style:parent-style-name="Standard" style:family="paragraph">
      <style:paragraph-properties fo:text-align="justify"/>
      <style:text-properties style:font-name="Calibri" style:font-name-complex="Calibri"/>
    </style:style>
    <style:style style:name="P1182" style:parent-style-name="Standard" style:family="paragraph">
      <style:paragraph-properties fo:text-align="justify"/>
    </style:style>
    <style:style style:name="T1183" style:parent-style-name="Standardnípísmoodstavce" style:family="text">
      <style:text-properties style:font-name="Calibri" style:font-name-complex="Calibri"/>
    </style:style>
    <style:style style:name="P1184" style:parent-style-name="Standard" style:family="paragraph">
      <style:paragraph-properties fo:text-align="justify"/>
      <style:text-properties style:font-name="Calibri" style:font-name-complex="Calibri"/>
    </style:style>
    <style:style style:name="P1185" style:parent-style-name="Standard" style:family="paragraph">
      <style:paragraph-properties fo:text-align="justify"/>
      <style:text-properties style:font-name="Calibri" style:font-name-complex="Calibri"/>
    </style:style>
    <style:style style:name="P1186" style:parent-style-name="Standard" style:family="paragraph">
      <style:paragraph-properties fo:text-align="justify"/>
      <style:text-properties style:font-name="Calibri" style:font-name-complex="Calibri"/>
    </style:style>
    <style:style style:name="P118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8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89" style:parent-style-name="Standard" style:family="paragraph">
      <style:paragraph-properties fo:text-align="justify"/>
      <style:text-properties style:font-name="Calibri" style:font-name-complex="Calibri"/>
    </style:style>
    <style:style style:name="P1190" style:parent-style-name="Standard" style:family="paragraph">
      <style:paragraph-properties fo:text-align="justify"/>
      <style:text-properties style:font-name="Calibri" style:font-name-complex="Calibri"/>
    </style:style>
    <style:style style:name="P1191" style:parent-style-name="Standard" style:family="paragraph">
      <style:paragraph-properties fo:text-align="justify"/>
      <style:text-properties style:font-name="Calibri" style:font-name-complex="Calibri"/>
    </style:style>
    <style:style style:name="P1192" style:parent-style-name="Standard" style:family="paragraph">
      <style:paragraph-properties fo:text-align="justify"/>
    </style:style>
    <style:style style:name="T1193" style:parent-style-name="Standardnípísmoodstavce" style:family="text">
      <style:text-properties style:font-name="Calibri" style:font-name-complex="Calibri"/>
    </style:style>
    <style:style style:name="P1194" style:parent-style-name="Standard" style:family="paragraph">
      <style:paragraph-properties fo:text-align="justify"/>
      <style:text-properties style:font-name="Calibri" style:font-name-complex="Calibri"/>
    </style:style>
    <style:style style:name="P119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9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197" style:parent-style-name="Standard" style:family="paragraph">
      <style:paragraph-properties fo:text-align="justify"/>
      <style:text-properties style:font-name="Calibri" style:font-name-complex="Calibri"/>
    </style:style>
    <style:style style:name="P1198" style:parent-style-name="Standard" style:family="paragraph">
      <style:paragraph-properties fo:text-align="justify"/>
      <style:text-properties style:font-name="Calibri" style:font-name-complex="Calibri"/>
    </style:style>
    <style:style style:name="P1199" style:parent-style-name="Standard" style:family="paragraph">
      <style:paragraph-properties fo:text-align="justify"/>
    </style:style>
    <style:style style:name="T1200"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120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02" style:parent-style-name="Standard" style:family="paragraph">
      <style:paragraph-properties fo:text-align="justify"/>
      <style:text-properties style:font-name="Calibri" style:font-name-complex="Calibri"/>
    </style:style>
    <style:style style:name="P1203" style:parent-style-name="Standard" style:family="paragraph">
      <style:paragraph-properties fo:text-align="justify"/>
      <style:text-properties style:font-name="Calibri" style:font-name-complex="Calibri"/>
    </style:style>
    <style:style style:name="P1204" style:parent-style-name="Standard" style:family="paragraph">
      <style:paragraph-properties fo:text-align="justify"/>
      <style:text-properties style:font-name="Calibri" style:font-name-complex="Calibri"/>
    </style:style>
    <style:style style:name="P1205" style:parent-style-name="Standard" style:family="paragraph">
      <style:paragraph-properties fo:text-align="justify"/>
    </style:style>
    <style:style style:name="T1206" style:parent-style-name="Standardnípísmoodstavce" style:family="text">
      <style:text-properties style:font-name="Calibri" style:font-name-complex="Calibri"/>
    </style:style>
    <style:style style:name="P1207" style:parent-style-name="Standard" style:family="paragraph">
      <style:paragraph-properties fo:text-align="justify"/>
      <style:text-properties style:font-name="Calibri" style:font-name-complex="Calibri"/>
    </style:style>
    <style:style style:name="P1208" style:parent-style-name="Standard" style:family="paragraph">
      <style:paragraph-properties fo:text-align="justify"/>
    </style:style>
    <style:style style:name="T1209" style:parent-style-name="Standardnípísmoodstavce" style:family="text">
      <style:text-properties style:font-name="Calibri" style:font-name-complex="Calibri"/>
    </style:style>
    <style:style style:name="P1210" style:parent-style-name="Standard" style:family="paragraph">
      <style:paragraph-properties fo:text-align="justify"/>
      <style:text-properties style:font-name="Calibri" style:font-name-complex="Calibri"/>
    </style:style>
    <style:style style:name="P121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1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13" style:parent-style-name="Standard" style:family="paragraph">
      <style:paragraph-properties fo:text-align="justify"/>
    </style:style>
    <style:style style:name="T1214" style:parent-style-name="Standardnípísmoodstavce" style:family="text">
      <style:text-properties style:font-name="Calibri" style:font-name-complex="Calibri"/>
    </style:style>
    <style:style style:name="P1215" style:parent-style-name="Standard" style:family="paragraph">
      <style:paragraph-properties fo:text-align="justify"/>
      <style:text-properties style:font-name="Calibri" style:font-name-complex="Calibri"/>
    </style:style>
    <style:style style:name="P121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1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18" style:parent-style-name="Standard" style:family="paragraph">
      <style:paragraph-properties fo:text-align="justify"/>
    </style:style>
    <style:style style:name="T1219" style:parent-style-name="Standardnípísmoodstavce" style:family="text">
      <style:text-properties style:font-name="Calibri" style:font-name-complex="Calibri"/>
    </style:style>
    <style:style style:name="P1220" style:parent-style-name="Standard" style:family="paragraph">
      <style:paragraph-properties fo:text-align="justify"/>
      <style:text-properties style:font-name="Calibri" style:font-name-complex="Calibri"/>
    </style:style>
    <style:style style:name="P122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2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23" style:parent-style-name="Standard" style:family="paragraph">
      <style:paragraph-properties fo:text-align="justify"/>
    </style:style>
    <style:style style:name="T1224" style:parent-style-name="Standardnípísmoodstavce" style:family="text">
      <style:text-properties style:font-name="Calibri" style:font-name-complex="Calibri"/>
    </style:style>
    <style:style style:name="P122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2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27" style:parent-style-name="Standard" style:family="paragraph">
      <style:paragraph-properties fo:text-align="justify"/>
      <style:text-properties style:font-name="Calibri" style:font-name-complex="Calibri"/>
    </style:style>
    <style:style style:name="P1228" style:parent-style-name="Standard" style:family="paragraph">
      <style:paragraph-properties fo:text-align="justify"/>
      <style:text-properties style:font-name="Calibri" style:font-name-complex="Calibri"/>
    </style:style>
    <style:style style:name="P1229" style:parent-style-name="Standard" style:family="paragraph">
      <style:paragraph-properties fo:text-align="justify"/>
      <style:text-properties style:font-name="Calibri" style:font-name-complex="Calibri"/>
    </style:style>
    <style:style style:name="P123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3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32" style:parent-style-name="Standard" style:family="paragraph">
      <style:paragraph-properties fo:text-align="justify"/>
    </style:style>
    <style:style style:name="T1233" style:parent-style-name="Standardnípísmoodstavce" style:family="text">
      <style:text-properties style:font-name="Calibri" style:font-name-complex="Calibri"/>
    </style:style>
    <style:style style:name="P1234" style:parent-style-name="Standard" style:family="paragraph">
      <style:paragraph-properties fo:text-align="justify"/>
    </style:style>
    <style:style style:name="T1235" style:parent-style-name="Standardnípísmoodstavce" style:family="text">
      <style:text-properties style:font-name="Calibri" style:font-name-complex="Calibri"/>
    </style:style>
    <style:style style:name="P1236" style:parent-style-name="Standard" style:family="paragraph">
      <style:paragraph-properties fo:text-align="justify"/>
      <style:text-properties style:font-name="Calibri" style:font-name-complex="Calibri"/>
    </style:style>
    <style:style style:name="P1237" style:parent-style-name="Standard" style:family="paragraph">
      <style:paragraph-properties fo:text-align="justify"/>
      <style:text-properties style:font-name="Calibri" style:font-name-complex="Calibri"/>
    </style:style>
    <style:style style:name="P1238" style:parent-style-name="Standard" style:family="paragraph">
      <style:paragraph-properties fo:text-align="justify"/>
    </style:style>
    <style:style style:name="T1239" style:parent-style-name="Standardnípísmoodstavce" style:family="text">
      <style:text-properties style:font-name="Calibri" style:font-name-complex="Calibri"/>
    </style:style>
    <style:style style:name="P1240" style:parent-style-name="Standard" style:family="paragraph">
      <style:paragraph-properties fo:text-align="justify"/>
      <style:text-properties style:font-name="Calibri" style:font-name-complex="Calibri"/>
    </style:style>
    <style:style style:name="P1241" style:parent-style-name="Standard" style:family="paragraph">
      <style:paragraph-properties fo:text-align="justify"/>
    </style:style>
    <style:style style:name="T1242" style:parent-style-name="Standardnípísmoodstavce" style:family="text">
      <style:text-properties style:font-name="Calibri" style:font-name-complex="Calibri"/>
    </style:style>
    <style:style style:name="P1243" style:parent-style-name="Standard" style:family="paragraph">
      <style:paragraph-properties fo:text-align="justify"/>
    </style:style>
    <style:style style:name="T1244" style:parent-style-name="Standardnípísmoodstavce" style:family="text">
      <style:text-properties style:font-name="Calibri" style:font-name-complex="Calibri"/>
    </style:style>
    <style:style style:name="P1245" style:parent-style-name="Standard" style:family="paragraph">
      <style:paragraph-properties fo:text-align="justify"/>
      <style:text-properties style:font-name="Calibri" style:font-name-complex="Calibri"/>
    </style:style>
    <style:style style:name="P1246" style:parent-style-name="Standard" style:family="paragraph">
      <style:paragraph-properties fo:text-align="justify"/>
      <style:text-properties style:font-name="Calibri" style:font-name-complex="Calibri"/>
    </style:style>
    <style:style style:name="P1247" style:parent-style-name="Standard" style:family="paragraph">
      <style:paragraph-properties fo:text-align="justify"/>
    </style:style>
    <style:style style:name="T1248" style:parent-style-name="Standardnípísmoodstavce" style:family="text">
      <style:text-properties style:font-name="Calibri" style:font-name-complex="Calibri"/>
    </style:style>
    <style:style style:name="P1249" style:parent-style-name="Standard" style:family="paragraph">
      <style:paragraph-properties fo:text-align="justify"/>
      <style:text-properties style:font-name="Calibri" style:font-name-complex="Calibri"/>
    </style:style>
    <style:style style:name="P125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5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52" style:parent-style-name="Standard" style:family="paragraph">
      <style:paragraph-properties fo:text-align="justify"/>
    </style:style>
    <style:style style:name="T1253" style:parent-style-name="Standardnípísmoodstavce" style:family="text">
      <style:text-properties style:font-name="Calibri" style:font-name-complex="Calibri"/>
    </style:style>
    <style:style style:name="P1254" style:parent-style-name="Standard" style:family="paragraph">
      <style:paragraph-properties fo:text-align="justify"/>
    </style:style>
    <style:style style:name="T1255" style:parent-style-name="Standardnípísmoodstavce" style:family="text">
      <style:text-properties style:font-name="Calibri" style:font-name-complex="Calibri"/>
    </style:style>
    <style:style style:name="P125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5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58" style:parent-style-name="Standard" style:family="paragraph">
      <style:paragraph-properties fo:text-align="justify"/>
    </style:style>
    <style:style style:name="T1259" style:parent-style-name="Standardnípísmoodstavce" style:family="text">
      <style:text-properties style:font-name="Calibri" style:font-name-complex="Calibri"/>
    </style:style>
    <style:style style:name="P1260" style:parent-style-name="Standard" style:family="paragraph">
      <style:paragraph-properties fo:text-align="justify"/>
      <style:text-properties style:font-name="Calibri" style:font-name-complex="Calibri"/>
    </style:style>
    <style:style style:name="P1261" style:parent-style-name="Standard" style:family="paragraph">
      <style:paragraph-properties fo:text-align="justify"/>
    </style:style>
    <style:style style:name="T1262" style:parent-style-name="Standardnípísmoodstavce" style:family="text">
      <style:text-properties style:font-name="Calibri" style:font-name-complex="Calibri"/>
    </style:style>
    <style:style style:name="P1263" style:parent-style-name="Standard" style:family="paragraph">
      <style:paragraph-properties fo:text-align="justify"/>
      <style:text-properties style:font-name="Calibri" style:font-name-complex="Calibri"/>
    </style:style>
    <style:style style:name="P126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6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66" style:parent-style-name="Standard" style:family="paragraph">
      <style:paragraph-properties fo:text-align="justify"/>
      <style:text-properties style:font-name="Calibri" style:font-name-complex="Calibri"/>
    </style:style>
    <style:style style:name="P1267" style:parent-style-name="Standard" style:family="paragraph">
      <style:paragraph-properties fo:text-align="justify"/>
    </style:style>
    <style:style style:name="T1268" style:parent-style-name="Standardnípísmoodstavce" style:family="text">
      <style:text-properties style:font-name="Calibri" style:font-name-complex="Calibri"/>
    </style:style>
    <style:style style:name="P1269" style:parent-style-name="Standard" style:family="paragraph">
      <style:paragraph-properties fo:text-align="justify"/>
      <style:text-properties style:font-name="Calibri" style:font-name-complex="Calibri"/>
    </style:style>
    <style:style style:name="P127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7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72" style:parent-style-name="Standard" style:family="paragraph">
      <style:paragraph-properties fo:text-align="justify"/>
    </style:style>
    <style:style style:name="T1273" style:parent-style-name="Standardnípísmoodstavce" style:family="text">
      <style:text-properties style:font-name="Calibri" style:font-name-complex="Calibri"/>
    </style:style>
    <style:style style:name="P1274" style:parent-style-name="Standard" style:family="paragraph">
      <style:paragraph-properties fo:text-align="justify"/>
    </style:style>
    <style:style style:name="T1275" style:parent-style-name="Standardnípísmoodstavce" style:family="text">
      <style:text-properties style:font-name="Calibri" style:font-name-complex="Calibri"/>
    </style:style>
    <style:style style:name="P1276" style:parent-style-name="Standard" style:family="paragraph">
      <style:paragraph-properties fo:text-align="justify"/>
      <style:text-properties style:font-name="Calibri" style:font-name-complex="Calibri"/>
    </style:style>
    <style:style style:name="P1277" style:parent-style-name="Standard" style:family="paragraph">
      <style:paragraph-properties fo:text-align="justify"/>
      <style:text-properties style:font-name="Calibri" style:font-name-complex="Calibri"/>
    </style:style>
    <style:style style:name="P1278" style:parent-style-name="Standard" style:family="paragraph">
      <style:paragraph-properties fo:text-align="justify"/>
      <style:text-properties style:font-name="Calibri" style:font-name-complex="Calibri"/>
    </style:style>
    <style:style style:name="P1279" style:parent-style-name="Standard" style:family="paragraph">
      <style:paragraph-properties fo:text-align="justify"/>
    </style:style>
    <style:style style:name="T1280" style:parent-style-name="Standardnípísmoodstavce" style:family="text">
      <style:text-properties style:font-name="Calibri" style:font-name-complex="Calibri"/>
    </style:style>
    <style:style style:name="P1281" style:parent-style-name="Standard" style:family="paragraph">
      <style:paragraph-properties fo:text-align="justify"/>
    </style:style>
    <style:style style:name="T1282" style:parent-style-name="Standardnípísmoodstavce" style:family="text">
      <style:text-properties style:font-name="Calibri" style:font-name-complex="Calibri"/>
    </style:style>
    <style:style style:name="P1283" style:parent-style-name="Standard" style:family="paragraph">
      <style:paragraph-properties fo:text-align="justify"/>
      <style:text-properties style:font-name="Calibri" style:font-name-complex="Calibri"/>
    </style:style>
    <style:style style:name="P1284" style:parent-style-name="Standard" style:family="paragraph">
      <style:paragraph-properties fo:text-align="justify"/>
      <style:text-properties style:font-name="Calibri" style:font-name-complex="Calibri"/>
    </style:style>
    <style:style style:name="P1285" style:parent-style-name="Standard" style:family="paragraph">
      <style:paragraph-properties fo:text-align="justify"/>
      <style:text-properties style:font-name="Calibri" style:font-name-complex="Calibri"/>
    </style:style>
    <style:style style:name="P128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8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288" style:parent-style-name="Standard" style:family="paragraph">
      <style:paragraph-properties fo:text-align="justify"/>
    </style:style>
    <style:style style:name="T1289" style:parent-style-name="Standardnípísmoodstavce" style:family="text">
      <style:text-properties style:font-name="Calibri" style:font-name-complex="Calibri"/>
    </style:style>
    <style:style style:name="P1290" style:parent-style-name="Standard" style:family="paragraph">
      <style:paragraph-properties fo:text-align="justify"/>
      <style:text-properties style:font-name="Calibri" style:font-name-complex="Calibri"/>
    </style:style>
    <style:style style:name="P1291" style:parent-style-name="Standard" style:family="paragraph">
      <style:paragraph-properties fo:text-align="justify"/>
    </style:style>
    <style:style style:name="T1292" style:parent-style-name="Standardnípísmoodstavce" style:family="text">
      <style:text-properties style:font-name="Calibri" style:font-name-complex="Calibri"/>
    </style:style>
    <style:style style:name="P1293" style:parent-style-name="Standard" style:family="paragraph">
      <style:paragraph-properties fo:text-align="justify"/>
      <style:text-properties style:font-name="Calibri" style:font-name-complex="Calibri"/>
    </style:style>
    <style:style style:name="P1294" style:parent-style-name="Standard" style:family="paragraph">
      <style:paragraph-properties fo:text-align="justify"/>
    </style:style>
    <style:style style:name="T1295" style:parent-style-name="Standardnípísmoodstavce" style:family="text">
      <style:text-properties style:font-name="Calibri" style:font-name-complex="Calibri"/>
    </style:style>
    <style:style style:name="P1296" style:parent-style-name="Standard" style:family="paragraph">
      <style:paragraph-properties fo:text-align="justify"/>
    </style:style>
    <style:style style:name="T1297" style:parent-style-name="Standardnípísmoodstavce" style:family="text">
      <style:text-properties style:font-name="Calibri" style:font-name-complex="Calibri"/>
    </style:style>
    <style:style style:name="P1298" style:parent-style-name="Standard" style:family="paragraph">
      <style:paragraph-properties fo:text-align="justify"/>
      <style:text-properties style:font-name="Calibri" style:font-name-complex="Calibri"/>
    </style:style>
    <style:style style:name="P1299" style:parent-style-name="Standard" style:family="paragraph">
      <style:paragraph-properties fo:text-align="justify"/>
      <style:text-properties style:font-name="Calibri" style:font-name-complex="Calibri"/>
    </style:style>
    <style:style style:name="P1300" style:parent-style-name="Standard" style:family="paragraph">
      <style:paragraph-properties fo:text-align="justify"/>
    </style:style>
    <style:style style:name="T1301" style:parent-style-name="Standardnípísmoodstavce" style:family="text">
      <style:text-properties style:font-name="Calibri" style:font-name-complex="Calibri"/>
    </style:style>
    <style:style style:name="P1302" style:parent-style-name="Standard" style:family="paragraph">
      <style:paragraph-properties fo:text-align="justify"/>
      <style:text-properties style:font-name="Calibri" style:font-name-complex="Calibri"/>
    </style:style>
    <style:style style:name="P1303" style:parent-style-name="Standard" style:family="paragraph">
      <style:paragraph-properties fo:text-align="justify"/>
    </style:style>
    <style:style style:name="T1304" style:parent-style-name="Standardnípísmoodstavce" style:family="text">
      <style:text-properties style:font-name="Calibri" style:font-name-complex="Calibri"/>
    </style:style>
    <style:style style:name="P1305" style:parent-style-name="Standard" style:family="paragraph">
      <style:paragraph-properties fo:text-align="justify"/>
    </style:style>
    <style:style style:name="T1306" style:parent-style-name="Standardnípísmoodstavce" style:family="text">
      <style:text-properties style:font-name="Calibri" style:font-name-complex="Calibri"/>
    </style:style>
    <style:style style:name="P1307" style:parent-style-name="Standard" style:family="paragraph">
      <style:paragraph-properties fo:text-align="justify"/>
      <style:text-properties style:font-name="Calibri" style:font-name-complex="Calibri"/>
    </style:style>
    <style:style style:name="P1308" style:parent-style-name="Standard" style:family="paragraph">
      <style:paragraph-properties fo:text-align="justify"/>
    </style:style>
    <style:style style:name="T1309" style:parent-style-name="Standardnípísmoodstavce" style:family="text">
      <style:text-properties style:font-name="Calibri" style:font-name-complex="Calibri"/>
    </style:style>
    <style:style style:name="P1310" style:parent-style-name="Standard" style:family="paragraph">
      <style:paragraph-properties fo:text-align="justify"/>
      <style:text-properties style:font-name="Calibri" style:font-name-complex="Calibri"/>
    </style:style>
    <style:style style:name="P1311" style:parent-style-name="Standard" style:family="paragraph">
      <style:paragraph-properties fo:text-align="justify"/>
      <style:text-properties style:font-name="Calibri" style:font-name-complex="Calibri"/>
    </style:style>
    <style:style style:name="P1312" style:parent-style-name="Standard" style:family="paragraph">
      <style:paragraph-properties fo:text-align="justify"/>
      <style:text-properties style:font-name="Calibri" style:font-name-complex="Calibri"/>
    </style:style>
    <style:style style:name="P1313" style:parent-style-name="Standard" style:family="paragraph">
      <style:paragraph-properties fo:text-align="justify"/>
      <style:text-properties style:font-name="Calibri" style:font-name-complex="Calibri"/>
    </style:style>
    <style:style style:name="P1314" style:parent-style-name="Standard" style:family="paragraph">
      <style:paragraph-properties fo:text-align="justify"/>
      <style:text-properties style:font-name="Calibri" style:font-name-complex="Calibri"/>
    </style:style>
    <style:style style:name="P1315" style:parent-style-name="Standard" style:family="paragraph">
      <style:paragraph-properties fo:text-align="justify"/>
    </style:style>
    <style:style style:name="T1316" style:parent-style-name="Standardnípísmoodstavce" style:family="text">
      <style:text-properties style:font-name="Calibri" style:font-name-complex="Calibri"/>
    </style:style>
    <style:style style:name="P1317" style:parent-style-name="Standard" style:family="paragraph">
      <style:paragraph-properties fo:text-align="justify"/>
      <style:text-properties style:font-name="Calibri" style:font-name-complex="Calibri"/>
    </style:style>
    <style:style style:name="P1318" style:parent-style-name="Standard" style:family="paragraph">
      <style:paragraph-properties fo:text-align="justify"/>
      <style:text-properties style:font-name="Calibri" style:font-name-complex="Calibri"/>
    </style:style>
    <style:style style:name="P1319" style:parent-style-name="Standard" style:family="paragraph">
      <style:paragraph-properties fo:text-align="justify"/>
    </style:style>
    <style:style style:name="T1320" style:parent-style-name="Standardnípísmoodstavce" style:family="text">
      <style:text-properties style:font-name="Calibri" style:font-name-complex="Calibri"/>
    </style:style>
    <style:style style:name="P1321" style:parent-style-name="Standard" style:family="paragraph">
      <style:paragraph-properties fo:text-align="justify"/>
      <style:text-properties style:font-name="Calibri" style:font-name-complex="Calibri"/>
    </style:style>
    <style:style style:name="P132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2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24" style:parent-style-name="Standard" style:family="paragraph">
      <style:paragraph-properties fo:text-align="justify"/>
    </style:style>
    <style:style style:name="T1325" style:parent-style-name="Standardnípísmoodstavce" style:family="text">
      <style:text-properties style:font-name="Calibri" style:font-name-asian="Calibri" style:font-name-complex="Calibri"/>
    </style:style>
    <style:style style:name="T1326" style:parent-style-name="Standardnípísmoodstavce" style:family="text">
      <style:text-properties style:font-name="Calibri" style:font-name-complex="Calibri"/>
    </style:style>
    <style:style style:name="P1327" style:parent-style-name="Standard" style:family="paragraph">
      <style:paragraph-properties fo:text-align="justify"/>
      <style:text-properties style:font-name="Calibri" style:font-name-complex="Calibri"/>
    </style:style>
    <style:style style:name="P1328" style:parent-style-name="Standard" style:family="paragraph">
      <style:paragraph-properties fo:text-align="justify"/>
    </style:style>
    <style:style style:name="T1329" style:parent-style-name="Standardnípísmoodstavce" style:family="text">
      <style:text-properties style:font-name="Calibri" style:font-name-complex="Calibri"/>
    </style:style>
    <style:style style:name="P1330" style:parent-style-name="Standard" style:family="paragraph">
      <style:paragraph-properties fo:text-align="justify"/>
      <style:text-properties style:font-name="Calibri" style:font-name-complex="Calibri"/>
    </style:style>
    <style:style style:name="P1331" style:parent-style-name="Standard" style:family="paragraph">
      <style:paragraph-properties fo:text-align="justify"/>
    </style:style>
    <style:style style:name="T1332" style:parent-style-name="Standardnípísmoodstavce" style:family="text">
      <style:text-properties style:font-name="Calibri" style:font-name-complex="Calibri"/>
    </style:style>
    <style:style style:name="P1333" style:parent-style-name="Standard" style:family="paragraph">
      <style:paragraph-properties fo:text-align="justify"/>
      <style:text-properties style:font-name="Calibri" style:font-name-complex="Calibri"/>
    </style:style>
    <style:style style:name="P1334" style:parent-style-name="Standard" style:family="paragraph">
      <style:paragraph-properties fo:text-align="justify"/>
    </style:style>
    <style:style style:name="T1335" style:parent-style-name="Standardnípísmoodstavce" style:family="text">
      <style:text-properties style:font-name="Calibri" style:font-name-complex="Calibri"/>
    </style:style>
    <style:style style:name="P1336" style:parent-style-name="Standard" style:family="paragraph">
      <style:paragraph-properties fo:text-align="justify"/>
      <style:text-properties style:font-name="Calibri" style:font-name-complex="Calibri"/>
    </style:style>
    <style:style style:name="P1337" style:parent-style-name="Standard" style:family="paragraph">
      <style:paragraph-properties fo:text-align="justify"/>
      <style:text-properties style:font-name="Calibri" style:font-name-complex="Calibri"/>
    </style:style>
    <style:style style:name="P1338" style:parent-style-name="Standard" style:family="paragraph">
      <style:paragraph-properties fo:text-align="justify"/>
      <style:text-properties style:font-name="Calibri" style:font-name-complex="Calibri"/>
    </style:style>
    <style:style style:name="P1339" style:parent-style-name="Standard" style:family="paragraph">
      <style:paragraph-properties fo:text-align="justify"/>
    </style:style>
    <style:style style:name="T1340" style:parent-style-name="Standardnípísmoodstavce" style:family="text">
      <style:text-properties style:font-name="Calibri" style:font-name-complex="Calibri"/>
    </style:style>
    <style:style style:name="P1341" style:parent-style-name="Standard" style:family="paragraph">
      <style:paragraph-properties fo:text-align="justify"/>
      <style:text-properties style:font-name="Calibri" style:font-name-complex="Calibri"/>
    </style:style>
    <style:style style:name="P1342" style:parent-style-name="Standard" style:family="paragraph">
      <style:paragraph-properties fo:text-align="justify"/>
    </style:style>
    <style:style style:name="T1343" style:parent-style-name="Standardnípísmoodstavce" style:family="text">
      <style:text-properties style:font-name="Calibri" style:font-name-complex="Calibri"/>
    </style:style>
    <style:style style:name="P1344" style:parent-style-name="Standard" style:family="paragraph">
      <style:paragraph-properties fo:text-align="justify"/>
      <style:text-properties style:font-name="Calibri" style:font-name-complex="Calibri"/>
    </style:style>
    <style:style style:name="P1345" style:parent-style-name="Standard" style:family="paragraph">
      <style:paragraph-properties fo:text-align="justify"/>
    </style:style>
    <style:style style:name="T1346" style:parent-style-name="Standardnípísmoodstavce" style:family="text">
      <style:text-properties style:font-name="Calibri" style:font-name-complex="Calibri"/>
    </style:style>
    <style:style style:name="P1347" style:parent-style-name="Standard" style:family="paragraph">
      <style:paragraph-properties fo:text-align="justify"/>
      <style:text-properties style:font-name="Calibri" style:font-name-complex="Calibri"/>
    </style:style>
    <style:style style:name="P134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4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50" style:parent-style-name="Standard" style:family="paragraph">
      <style:paragraph-properties fo:text-align="justify"/>
    </style:style>
    <style:style style:name="T1351" style:parent-style-name="Standardnípísmoodstavce" style:family="text">
      <style:text-properties style:font-name="Calibri" style:font-name-complex="Calibri"/>
    </style:style>
    <style:style style:name="P1352" style:parent-style-name="Standard" style:family="paragraph">
      <style:paragraph-properties fo:text-align="justify"/>
      <style:text-properties style:font-name="Calibri" style:font-name-complex="Calibri"/>
    </style:style>
    <style:style style:name="P1353" style:parent-style-name="Standard" style:family="paragraph">
      <style:paragraph-properties fo:text-align="justify"/>
    </style:style>
    <style:style style:name="T1354" style:parent-style-name="Standardnípísmoodstavce" style:family="text">
      <style:text-properties style:font-name="Calibri" style:font-name-complex="Calibri"/>
    </style:style>
    <style:style style:name="T1355"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356" style:parent-style-name="Standardnípísmoodstavce" style:family="text">
      <style:text-properties style:font-name="Calibri" style:font-name-complex="Calibri"/>
    </style:style>
    <style:style style:name="P1357" style:parent-style-name="Standard" style:family="paragraph">
      <style:paragraph-properties fo:text-align="justify"/>
    </style:style>
    <style:style style:name="T1358" style:parent-style-name="Standardnípísmoodstavce" style:family="text">
      <style:text-properties style:font-name="Calibri" style:font-name-complex="Calibri"/>
    </style:style>
    <style:style style:name="P1359" style:parent-style-name="Standard" style:family="paragraph">
      <style:paragraph-properties fo:text-align="justify"/>
      <style:text-properties style:font-name="Calibri" style:font-name-complex="Calibri"/>
    </style:style>
    <style:style style:name="P136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6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62" style:parent-style-name="Standard" style:family="paragraph">
      <style:paragraph-properties fo:text-align="justify"/>
    </style:style>
    <style:style style:name="T1363" style:parent-style-name="Standardnípísmoodstavce" style:family="text">
      <style:text-properties style:font-name="Calibri" style:font-name-complex="Calibri"/>
    </style:style>
    <style:style style:name="P1364" style:parent-style-name="Standard" style:family="paragraph">
      <style:paragraph-properties fo:text-align="justify"/>
      <style:text-properties style:font-name="Calibri" style:font-name-complex="Calibri"/>
    </style:style>
    <style:style style:name="P1365" style:parent-style-name="Standard" style:family="paragraph">
      <style:paragraph-properties fo:text-align="justify"/>
      <style:text-properties style:font-name="Calibri" style:font-name-complex="Calibri"/>
    </style:style>
    <style:style style:name="P1366" style:parent-style-name="Standard" style:family="paragraph">
      <style:paragraph-properties fo:text-align="justify"/>
      <style:text-properties style:font-name="Calibri" style:font-name-complex="Calibri"/>
    </style:style>
    <style:style style:name="P1367" style:parent-style-name="Standard" style:family="paragraph">
      <style:paragraph-properties fo:text-align="justify"/>
    </style:style>
    <style:style style:name="T1368" style:parent-style-name="Standardnípísmoodstavce" style:family="text">
      <style:text-properties style:font-name="Calibri" style:font-name-asian="Calibri" style:font-name-complex="Calibri" style:text-underline-type="single" style:text-underline-style="solid" style:text-underline-width="auto" style:text-underline-mode="continuous"/>
    </style:style>
    <style:style style:name="T1369"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137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71" style:parent-style-name="Standard" style:family="paragraph">
      <style:paragraph-properties fo:text-align="justify"/>
      <style:text-properties style:font-name="Calibri" style:font-name-complex="Calibri"/>
    </style:style>
    <style:style style:name="P1372" style:parent-style-name="Standard" style:family="paragraph">
      <style:paragraph-properties fo:text-align="justify"/>
      <style:text-properties style:font-name="Calibri" style:font-name-complex="Calibri"/>
    </style:style>
    <style:style style:name="P1373" style:parent-style-name="Standard" style:family="paragraph">
      <style:paragraph-properties fo:text-align="justify"/>
      <style:text-properties style:font-name="Calibri" style:font-name-complex="Calibri"/>
    </style:style>
    <style:style style:name="P1374" style:parent-style-name="Standard" style:family="paragraph">
      <style:paragraph-properties fo:text-align="justify"/>
    </style:style>
    <style:style style:name="T1375" style:parent-style-name="Standardnípísmoodstavce" style:family="text">
      <style:text-properties style:font-name="Calibri" style:font-name-complex="Calibri"/>
    </style:style>
    <style:style style:name="P1376" style:parent-style-name="Standard" style:family="paragraph">
      <style:paragraph-properties fo:text-align="justify"/>
    </style:style>
    <style:style style:name="T1377" style:parent-style-name="Standardnípísmoodstavce" style:family="text">
      <style:text-properties style:font-name="Calibri" style:font-name-complex="Calibri"/>
    </style:style>
    <style:style style:name="P1378" style:parent-style-name="Standard" style:family="paragraph">
      <style:paragraph-properties fo:text-align="justify"/>
    </style:style>
    <style:style style:name="T1379" style:parent-style-name="Standardnípísmoodstavce" style:family="text">
      <style:text-properties style:font-name="Calibri" style:font-name-complex="Calibri"/>
    </style:style>
    <style:style style:name="P1380" style:parent-style-name="Standard" style:family="paragraph">
      <style:paragraph-properties fo:text-align="justify"/>
      <style:text-properties style:font-name="Calibri" style:font-name-complex="Calibri"/>
    </style:style>
    <style:style style:name="P138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8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83" style:parent-style-name="Standard" style:family="paragraph">
      <style:paragraph-properties fo:text-align="justify"/>
    </style:style>
    <style:style style:name="T1384" style:parent-style-name="Standardnípísmoodstavce" style:family="text">
      <style:text-properties style:font-name="Calibri" style:font-name-complex="Calibri"/>
    </style:style>
    <style:style style:name="P1385" style:parent-style-name="Standard" style:family="paragraph">
      <style:paragraph-properties fo:text-align="justify"/>
    </style:style>
    <style:style style:name="T1386" style:parent-style-name="Standardnípísmoodstavce" style:family="text">
      <style:text-properties style:font-name="Calibri" style:font-name-complex="Calibri"/>
    </style:style>
    <style:style style:name="P1387" style:parent-style-name="Standard" style:family="paragraph">
      <style:paragraph-properties fo:text-align="justify"/>
    </style:style>
    <style:style style:name="T1388" style:parent-style-name="Standardnípísmoodstavce" style:family="text">
      <style:text-properties style:font-name="Calibri" style:font-name-complex="Calibri"/>
    </style:style>
    <style:style style:name="P1389" style:parent-style-name="Standard" style:family="paragraph">
      <style:paragraph-properties fo:text-align="justify"/>
      <style:text-properties style:font-name="Calibri" style:font-name-complex="Calibri"/>
    </style:style>
    <style:style style:name="P139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9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392" style:parent-style-name="Standard" style:family="paragraph">
      <style:paragraph-properties fo:text-align="justify"/>
    </style:style>
    <style:style style:name="T1393" style:parent-style-name="Standardnípísmoodstavce" style:family="text">
      <style:text-properties style:font-name="Calibri" style:font-name-complex="Calibri"/>
    </style:style>
    <style:style style:name="P1394" style:parent-style-name="Standard" style:family="paragraph">
      <style:paragraph-properties fo:text-align="justify"/>
      <style:text-properties style:font-name="Calibri" style:font-name-complex="Calibri"/>
    </style:style>
    <style:style style:name="P1395" style:parent-style-name="Standard" style:family="paragraph">
      <style:paragraph-properties fo:text-align="justify"/>
    </style:style>
    <style:style style:name="T1396" style:parent-style-name="Standardnípísmoodstavce" style:family="text">
      <style:text-properties style:font-name="Calibri" style:font-name-complex="Calibri"/>
    </style:style>
    <style:style style:name="P1397" style:parent-style-name="Standard" style:family="paragraph">
      <style:paragraph-properties fo:text-align="justify"/>
      <style:text-properties style:font-name="Calibri" style:font-name-complex="Calibri"/>
    </style:style>
    <style:style style:name="P1398" style:parent-style-name="Standard" style:family="paragraph">
      <style:paragraph-properties fo:text-align="justify"/>
    </style:style>
    <style:style style:name="T1399" style:parent-style-name="Standardnípísmoodstavce" style:family="text">
      <style:text-properties style:font-name="Calibri" style:font-name-complex="Calibri"/>
    </style:style>
    <style:style style:name="P1400" style:parent-style-name="Standard" style:family="paragraph">
      <style:paragraph-properties fo:text-align="justify"/>
      <style:text-properties style:font-name="Calibri" style:font-name-complex="Calibri"/>
    </style:style>
    <style:style style:name="P1401" style:parent-style-name="Standard" style:family="paragraph">
      <style:paragraph-properties fo:text-align="justify"/>
    </style:style>
    <style:style style:name="T1402" style:parent-style-name="Standardnípísmoodstavce" style:family="text">
      <style:text-properties style:font-name="Calibri" style:font-name-complex="Calibri"/>
    </style:style>
    <style:style style:name="P1403" style:parent-style-name="Standard" style:family="paragraph">
      <style:paragraph-properties fo:text-align="justify"/>
      <style:text-properties style:font-name="Calibri" style:font-name-complex="Calibri"/>
    </style:style>
    <style:style style:name="P140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0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06" style:parent-style-name="Standard" style:family="paragraph">
      <style:paragraph-properties fo:text-align="justify"/>
      <style:text-properties style:font-name="Calibri" style:font-name-complex="Calibri"/>
    </style:style>
    <style:style style:name="P1407" style:parent-style-name="Standard" style:family="paragraph">
      <style:paragraph-properties fo:text-align="justify"/>
      <style:text-properties style:font-name="Calibri" style:font-name-complex="Calibri"/>
    </style:style>
    <style:style style:name="P1408" style:parent-style-name="Standard" style:family="paragraph">
      <style:paragraph-properties fo:text-align="justify"/>
    </style:style>
    <style:style style:name="T1409" style:parent-style-name="Standardnípísmoodstavce" style:family="text">
      <style:text-properties style:font-name="Calibri" style:font-name-complex="Calibri"/>
    </style:style>
    <style:style style:name="P1410" style:parent-style-name="Standard" style:family="paragraph">
      <style:paragraph-properties fo:text-align="justify"/>
      <style:text-properties style:font-name="Calibri" style:font-name-complex="Calibri"/>
    </style:style>
    <style:style style:name="P1411" style:parent-style-name="Standard" style:family="paragraph">
      <style:paragraph-properties fo:text-align="justify"/>
    </style:style>
    <style:style style:name="T1412" style:parent-style-name="Standardnípísmoodstavce" style:family="text">
      <style:text-properties style:font-name="Calibri" style:font-name-complex="Calibri"/>
    </style:style>
    <style:style style:name="P1413" style:parent-style-name="Standard" style:family="paragraph">
      <style:paragraph-properties fo:text-align="justify"/>
      <style:text-properties style:font-name="Calibri" style:font-name-complex="Calibri"/>
    </style:style>
    <style:style style:name="P141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1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16" style:parent-style-name="Standard" style:family="paragraph">
      <style:paragraph-properties fo:text-align="justify"/>
    </style:style>
    <style:style style:name="T1417" style:parent-style-name="Standardnípísmoodstavce" style:family="text">
      <style:text-properties style:font-name="Calibri" style:font-name-complex="Calibri"/>
    </style:style>
    <style:style style:name="P1418" style:parent-style-name="Standard" style:family="paragraph">
      <style:paragraph-properties fo:text-align="justify"/>
      <style:text-properties style:font-name="Calibri" style:font-name-complex="Calibri"/>
    </style:style>
    <style:style style:name="P1419" style:parent-style-name="Standard" style:family="paragraph">
      <style:paragraph-properties fo:text-align="justify"/>
    </style:style>
    <style:style style:name="T1420" style:parent-style-name="Standardnípísmoodstavce" style:family="text">
      <style:text-properties style:font-name="Calibri" style:font-name-complex="Calibri"/>
    </style:style>
    <style:style style:name="P1421" style:parent-style-name="Standard" style:family="paragraph">
      <style:paragraph-properties fo:text-align="justify"/>
      <style:text-properties style:font-name="Calibri" style:font-name-complex="Calibri"/>
    </style:style>
    <style:style style:name="P1422" style:parent-style-name="Standard" style:family="paragraph">
      <style:paragraph-properties fo:text-align="justify"/>
    </style:style>
    <style:style style:name="T1423" style:parent-style-name="Standardnípísmoodstavce" style:family="text">
      <style:text-properties style:font-name="Calibri" style:font-name-complex="Calibri"/>
    </style:style>
    <style:style style:name="P1424" style:parent-style-name="Standard" style:family="paragraph">
      <style:paragraph-properties fo:text-align="justify"/>
      <style:text-properties style:font-name="Calibri" style:font-name-complex="Calibri"/>
    </style:style>
    <style:style style:name="P142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2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27" style:parent-style-name="Standard" style:family="paragraph">
      <style:paragraph-properties fo:text-align="justify"/>
    </style:style>
    <style:style style:name="T1428" style:parent-style-name="Standardnípísmoodstavce" style:family="text">
      <style:text-properties style:font-name="Calibri" style:font-name-asian="Calibri" style:font-name-complex="Calibri"/>
    </style:style>
    <style:style style:name="T1429" style:parent-style-name="Standardnípísmoodstavce" style:family="text">
      <style:text-properties style:font-name="Calibri" style:font-name-complex="Calibri"/>
    </style:style>
    <style:style style:name="P1430" style:parent-style-name="Standard" style:family="paragraph">
      <style:paragraph-properties fo:text-align="justify"/>
      <style:text-properties style:font-name="Calibri" style:font-name-complex="Calibri"/>
    </style:style>
    <style:style style:name="P1431" style:parent-style-name="Standard" style:family="paragraph">
      <style:paragraph-properties fo:text-align="justify"/>
      <style:text-properties style:font-name="Calibri" style:font-name-complex="Calibri"/>
    </style:style>
    <style:style style:name="P1432" style:parent-style-name="Standard" style:family="paragraph">
      <style:paragraph-properties fo:text-align="justify"/>
      <style:text-properties style:font-name="Calibri" style:font-name-complex="Calibri"/>
    </style:style>
    <style:style style:name="P1433" style:parent-style-name="Standard" style:family="paragraph">
      <style:paragraph-properties fo:text-align="justify"/>
      <style:text-properties style:font-name="Calibri" style:font-name-complex="Calibri"/>
    </style:style>
    <style:style style:name="P1434" style:parent-style-name="Standard" style:family="paragraph">
      <style:paragraph-properties fo:text-align="justify"/>
    </style:style>
    <style:style style:name="T1435" style:parent-style-name="Standardnípísmoodstavce" style:family="text">
      <style:text-properties style:font-name="Calibri" style:font-name-complex="Calibri"/>
    </style:style>
    <style:style style:name="P1436" style:parent-style-name="Standard" style:family="paragraph">
      <style:paragraph-properties fo:text-align="justify"/>
      <style:text-properties style:font-name="Calibri" style:font-name-complex="Calibri"/>
    </style:style>
    <style:style style:name="P1437" style:parent-style-name="Standard" style:family="paragraph">
      <style:paragraph-properties fo:text-align="justify"/>
    </style:style>
    <style:style style:name="T1438" style:parent-style-name="Standardnípísmoodstavce" style:family="text">
      <style:text-properties style:font-name="Calibri" style:font-name-complex="Calibri"/>
    </style:style>
    <style:style style:name="P1439" style:parent-style-name="Standard" style:family="paragraph">
      <style:paragraph-properties fo:text-align="justify"/>
      <style:text-properties style:font-name="Calibri" style:font-name-complex="Calibri"/>
    </style:style>
    <style:style style:name="P1440" style:parent-style-name="Standard" style:family="paragraph">
      <style:paragraph-properties fo:text-align="justify"/>
    </style:style>
    <style:style style:name="T1441" style:parent-style-name="Standardnípísmoodstavce" style:family="text">
      <style:text-properties style:font-name="Calibri" style:font-name-complex="Calibri"/>
    </style:style>
    <style:style style:name="P1442" style:parent-style-name="Standard" style:family="paragraph">
      <style:paragraph-properties fo:text-align="justify"/>
    </style:style>
    <style:style style:name="T1443" style:parent-style-name="Standardnípísmoodstavce" style:family="text">
      <style:text-properties style:font-name="Calibri" style:font-name-complex="Calibri"/>
    </style:style>
    <style:style style:name="T1444"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445" style:parent-style-name="Standardnípísmoodstavce" style:family="text">
      <style:text-properties style:font-name="Calibri" style:font-name-complex="Calibri"/>
    </style:style>
    <style:style style:name="P1446" style:parent-style-name="Standard" style:family="paragraph">
      <style:paragraph-properties fo:text-align="justify"/>
    </style:style>
    <style:style style:name="T1447" style:parent-style-name="Standardnípísmoodstavce" style:family="text">
      <style:text-properties style:font-name="Calibri" style:font-name-complex="Calibri"/>
    </style:style>
    <style:style style:name="P1448" style:parent-style-name="Standard" style:family="paragraph">
      <style:paragraph-properties fo:text-align="justify"/>
      <style:text-properties style:font-name="Calibri" style:font-name-complex="Calibri"/>
    </style:style>
    <style:style style:name="P144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5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51" style:parent-style-name="Standard" style:family="paragraph">
      <style:paragraph-properties fo:text-align="justify"/>
    </style:style>
    <style:style style:name="T1452" style:parent-style-name="Standardnípísmoodstavce" style:family="text">
      <style:text-properties style:font-name="Calibri" style:font-name-complex="Calibri"/>
    </style:style>
    <style:style style:name="P1453" style:parent-style-name="Standard" style:family="paragraph">
      <style:paragraph-properties fo:text-align="justify"/>
      <style:text-properties style:font-name="Calibri" style:font-name-complex="Calibri"/>
    </style:style>
    <style:style style:name="P1454" style:parent-style-name="Standard" style:family="paragraph">
      <style:paragraph-properties fo:text-align="justify"/>
      <style:text-properties style:font-name="Calibri" style:font-name-complex="Calibri"/>
    </style:style>
    <style:style style:name="P145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5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57" style:parent-style-name="Standard" style:family="paragraph">
      <style:paragraph-properties fo:text-align="justify"/>
    </style:style>
    <style:style style:name="T1458" style:parent-style-name="Standardnípísmoodstavce" style:family="text">
      <style:text-properties style:font-name="Calibri" style:font-name-complex="Calibri"/>
    </style:style>
    <style:style style:name="P1459" style:parent-style-name="Standard" style:family="paragraph">
      <style:paragraph-properties fo:text-align="justify"/>
    </style:style>
    <style:style style:name="T1460" style:parent-style-name="Standardnípísmoodstavce" style:family="text">
      <style:text-properties style:font-name="Calibri" style:font-name-complex="Calibri"/>
    </style:style>
    <style:style style:name="P1461" style:parent-style-name="Standard" style:family="paragraph">
      <style:paragraph-properties fo:text-align="justify"/>
      <style:text-properties style:font-name="Calibri" style:font-name-complex="Calibri"/>
    </style:style>
    <style:style style:name="P1462" style:parent-style-name="Standard" style:family="paragraph">
      <style:paragraph-properties fo:text-align="justify"/>
    </style:style>
    <style:style style:name="T1463" style:parent-style-name="Standardnípísmoodstavce" style:family="text">
      <style:text-properties style:font-name="Calibri" style:font-name-complex="Calibri"/>
    </style:style>
    <style:style style:name="P1464" style:parent-style-name="Standard" style:family="paragraph">
      <style:paragraph-properties fo:text-align="justify"/>
      <style:text-properties style:font-name="Calibri" style:font-name-complex="Calibri"/>
    </style:style>
    <style:style style:name="P1465" style:parent-style-name="Standard" style:family="paragraph">
      <style:paragraph-properties fo:text-align="justify"/>
    </style:style>
    <style:style style:name="T1466" style:parent-style-name="Standardnípísmoodstavce" style:family="text">
      <style:text-properties style:font-name="Calibri" style:font-name-complex="Calibri"/>
    </style:style>
    <style:style style:name="P1467" style:parent-style-name="Standard" style:family="paragraph">
      <style:paragraph-properties fo:text-align="justify"/>
      <style:text-properties style:font-name="Calibri" style:font-name-complex="Calibri"/>
    </style:style>
    <style:style style:name="P1468" style:parent-style-name="Standard" style:family="paragraph">
      <style:paragraph-properties fo:text-align="justify"/>
      <style:text-properties style:font-name="Calibri" style:font-name-complex="Calibri"/>
    </style:style>
    <style:style style:name="P1469" style:parent-style-name="Standard" style:family="paragraph">
      <style:paragraph-properties fo:text-align="justify"/>
      <style:text-properties style:font-name="Calibri" style:font-name-complex="Calibri"/>
    </style:style>
    <style:style style:name="P1470" style:parent-style-name="Standard" style:family="paragraph">
      <style:paragraph-properties fo:text-align="justify"/>
    </style:style>
    <style:style style:name="T1471" style:parent-style-name="Standardnípísmoodstavce" style:family="text">
      <style:text-properties style:font-name="Calibri" style:font-name-complex="Calibri"/>
    </style:style>
    <style:style style:name="P1472" style:parent-style-name="Standard" style:family="paragraph">
      <style:paragraph-properties fo:text-align="justify"/>
      <style:text-properties style:font-name="Calibri" style:font-name-complex="Calibri"/>
    </style:style>
    <style:style style:name="P1473" style:parent-style-name="Standard" style:family="paragraph">
      <style:paragraph-properties fo:text-align="justify"/>
    </style:style>
    <style:style style:name="T1474" style:parent-style-name="Standardnípísmoodstavce" style:family="text">
      <style:text-properties style:font-name="Calibri" style:font-name-complex="Calibri"/>
    </style:style>
    <style:style style:name="P1475" style:parent-style-name="Standard" style:family="paragraph">
      <style:paragraph-properties fo:text-align="justify"/>
      <style:text-properties style:font-name="Calibri" style:font-name-complex="Calibri"/>
    </style:style>
    <style:style style:name="P1476" style:parent-style-name="Standard" style:family="paragraph">
      <style:paragraph-properties fo:text-align="justify"/>
      <style:text-properties style:font-name="Calibri" style:font-name-complex="Calibri"/>
    </style:style>
    <style:style style:name="P1477" style:parent-style-name="Standard" style:family="paragraph">
      <style:paragraph-properties fo:text-align="justify"/>
      <style:text-properties style:font-name="Calibri" style:font-name-complex="Calibri"/>
    </style:style>
    <style:style style:name="P1478" style:parent-style-name="Standard" style:family="paragraph">
      <style:paragraph-properties fo:text-align="justify"/>
    </style:style>
    <style:style style:name="T1479" style:parent-style-name="Standardnípísmoodstavce" style:family="text">
      <style:text-properties style:font-name="Calibri" style:font-name-complex="Calibri"/>
    </style:style>
    <style:style style:name="P1480" style:parent-style-name="Standard" style:family="paragraph">
      <style:paragraph-properties fo:text-align="justify"/>
      <style:text-properties style:font-name="Calibri" style:font-name-complex="Calibri"/>
    </style:style>
    <style:style style:name="P1481" style:parent-style-name="Standard" style:family="paragraph">
      <style:paragraph-properties fo:text-align="justify"/>
    </style:style>
    <style:style style:name="T1482" style:parent-style-name="Standardnípísmoodstavce" style:family="text">
      <style:text-properties style:font-name="Calibri" style:font-name-complex="Calibri"/>
    </style:style>
    <style:style style:name="P1483" style:parent-style-name="Standard" style:family="paragraph">
      <style:paragraph-properties fo:text-align="justify"/>
    </style:style>
    <style:style style:name="T1484" style:parent-style-name="Standardnípísmoodstavce" style:family="text">
      <style:text-properties style:font-name="Calibri" style:font-name-complex="Calibri"/>
    </style:style>
    <style:style style:name="P1485" style:parent-style-name="Standard" style:family="paragraph">
      <style:paragraph-properties fo:text-align="justify"/>
      <style:text-properties style:font-name="Calibri" style:font-name-complex="Calibri"/>
    </style:style>
    <style:style style:name="P1486" style:parent-style-name="Standard" style:family="paragraph">
      <style:paragraph-properties fo:text-align="justify"/>
    </style:style>
    <style:style style:name="T1487" style:parent-style-name="Standardnípísmoodstavce" style:family="text">
      <style:text-properties style:font-name="Calibri" style:font-name-complex="Calibri"/>
    </style:style>
    <style:style style:name="P1488" style:parent-style-name="Standard" style:family="paragraph">
      <style:paragraph-properties fo:text-align="justify"/>
      <style:text-properties style:font-name="Calibri" style:font-name-complex="Calibri"/>
    </style:style>
    <style:style style:name="P1489" style:parent-style-name="Standard" style:family="paragraph">
      <style:paragraph-properties fo:text-align="justify"/>
    </style:style>
    <style:style style:name="T1490" style:parent-style-name="Standardnípísmoodstavce" style:family="text">
      <style:text-properties style:font-name="Calibri" style:font-name-complex="Calibri"/>
    </style:style>
    <style:style style:name="T149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492" style:parent-style-name="Standardnípísmoodstavce" style:family="text">
      <style:text-properties style:font-name="Calibri" style:font-name-complex="Calibri"/>
    </style:style>
    <style:style style:name="P1493" style:parent-style-name="Standard" style:family="paragraph">
      <style:paragraph-properties fo:text-align="justify"/>
      <style:text-properties style:font-name="Calibri" style:font-name-complex="Calibri"/>
    </style:style>
    <style:style style:name="P149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9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496" style:parent-style-name="Standard" style:family="paragraph">
      <style:paragraph-properties fo:text-align="justify"/>
    </style:style>
    <style:style style:name="T1497" style:parent-style-name="Standardnípísmoodstavce" style:family="text">
      <style:text-properties style:font-name="Calibri" style:font-name-complex="Calibri"/>
    </style:style>
    <style:style style:name="P1498" style:parent-style-name="Standard" style:family="paragraph">
      <style:paragraph-properties fo:text-align="justify"/>
      <style:text-properties style:font-name="Calibri" style:font-name-complex="Calibri"/>
    </style:style>
    <style:style style:name="P1499" style:parent-style-name="Standard" style:family="paragraph">
      <style:paragraph-properties fo:text-align="justify"/>
    </style:style>
    <style:style style:name="T1500" style:parent-style-name="Standardnípísmoodstavce" style:family="text">
      <style:text-properties style:font-name="Calibri" style:font-name-complex="Calibri"/>
    </style:style>
    <style:style style:name="P1501" style:parent-style-name="Standard" style:family="paragraph">
      <style:paragraph-properties fo:text-align="justify"/>
      <style:text-properties style:font-name="Calibri" style:font-name-complex="Calibri"/>
    </style:style>
    <style:style style:name="P1502" style:parent-style-name="Standard" style:family="paragraph">
      <style:paragraph-properties fo:text-align="justify"/>
    </style:style>
    <style:style style:name="T1503" style:parent-style-name="Standardnípísmoodstavce" style:family="text">
      <style:text-properties style:font-name="Calibri" style:font-name-complex="Calibri"/>
    </style:style>
    <style:style style:name="P1504" style:parent-style-name="Standard" style:family="paragraph">
      <style:paragraph-properties fo:text-align="justify"/>
      <style:text-properties style:font-name="Calibri" style:font-name-complex="Calibri"/>
    </style:style>
    <style:style style:name="P1505" style:parent-style-name="Standard" style:family="paragraph">
      <style:paragraph-properties fo:text-align="justify"/>
      <style:text-properties style:font-name="Calibri" style:font-name-complex="Calibri"/>
    </style:style>
    <style:style style:name="P150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0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08" style:parent-style-name="Standard" style:family="paragraph">
      <style:paragraph-properties fo:text-align="justify"/>
    </style:style>
    <style:style style:name="T1509" style:parent-style-name="Standardnípísmoodstavce" style:family="text">
      <style:text-properties style:font-name="Calibri" style:font-name-complex="Calibri"/>
    </style:style>
    <style:style style:name="P1510" style:parent-style-name="Standard" style:family="paragraph">
      <style:paragraph-properties fo:text-align="justify"/>
      <style:text-properties style:font-name="Calibri" style:font-name-complex="Calibri"/>
    </style:style>
    <style:style style:name="P1511" style:parent-style-name="Standard" style:family="paragraph">
      <style:paragraph-properties fo:text-align="justify"/>
    </style:style>
    <style:style style:name="T1512" style:parent-style-name="Standardnípísmoodstavce" style:family="text">
      <style:text-properties style:font-name="Calibri" style:font-name-complex="Calibri"/>
    </style:style>
    <style:style style:name="P1513" style:parent-style-name="Standard" style:family="paragraph">
      <style:paragraph-properties fo:text-align="justify"/>
      <style:text-properties style:font-name="Calibri" style:font-name-complex="Calibri"/>
    </style:style>
    <style:style style:name="P151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1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16" style:parent-style-name="Standard" style:family="paragraph">
      <style:paragraph-properties fo:text-align="justify"/>
    </style:style>
    <style:style style:name="T1517" style:parent-style-name="Standardnípísmoodstavce" style:family="text">
      <style:text-properties style:font-name="Calibri" style:font-name-complex="Calibri"/>
    </style:style>
    <style:style style:name="P1518" style:parent-style-name="Standard" style:family="paragraph">
      <style:paragraph-properties fo:text-align="justify"/>
      <style:text-properties style:font-name="Calibri" style:font-name-complex="Calibri"/>
    </style:style>
    <style:style style:name="P1519" style:parent-style-name="Standard" style:family="paragraph">
      <style:paragraph-properties fo:text-align="justify"/>
    </style:style>
    <style:style style:name="T1520" style:parent-style-name="Standardnípísmoodstavce" style:family="text">
      <style:text-properties style:font-name="Calibri" style:font-name-complex="Calibri"/>
    </style:style>
    <style:style style:name="P1521" style:parent-style-name="Standard" style:family="paragraph">
      <style:paragraph-properties fo:text-align="justify"/>
      <style:text-properties style:font-name="Calibri" style:font-name-complex="Calibri"/>
    </style:style>
    <style:style style:name="P152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2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24" style:parent-style-name="Standard" style:family="paragraph">
      <style:paragraph-properties fo:text-align="justify"/>
    </style:style>
    <style:style style:name="T1525" style:parent-style-name="Standardnípísmoodstavce" style:family="text">
      <style:text-properties style:font-name="Calibri" style:font-name-complex="Calibri"/>
    </style:style>
    <style:style style:name="P1526" style:parent-style-name="Standard" style:family="paragraph">
      <style:paragraph-properties fo:text-align="justify"/>
      <style:text-properties style:font-name="Calibri" style:font-name-complex="Calibri"/>
    </style:style>
    <style:style style:name="P152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2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29" style:parent-style-name="Standard" style:family="paragraph">
      <style:paragraph-properties fo:text-align="justify"/>
    </style:style>
    <style:style style:name="T1530" style:parent-style-name="Standardnípísmoodstavce" style:family="text">
      <style:text-properties style:font-name="Calibri" style:font-name-complex="Calibri"/>
    </style:style>
    <style:style style:name="P1531" style:parent-style-name="Standard" style:family="paragraph">
      <style:paragraph-properties fo:text-align="justify"/>
      <style:text-properties style:font-name="Calibri" style:font-name-complex="Calibri"/>
    </style:style>
    <style:style style:name="P1532"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33"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34" style:parent-style-name="Standard" style:family="paragraph">
      <style:paragraph-properties fo:text-align="justify"/>
    </style:style>
    <style:style style:name="T1535" style:parent-style-name="Standardnípísmoodstavce" style:family="text">
      <style:text-properties style:font-name="Calibri" style:font-name-complex="Calibri"/>
    </style:style>
    <style:style style:name="P1536" style:parent-style-name="Standard" style:family="paragraph">
      <style:paragraph-properties fo:text-align="justify"/>
      <style:text-properties style:font-name="Calibri" style:font-name-complex="Calibri"/>
    </style:style>
    <style:style style:name="P153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3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39" style:parent-style-name="Standard" style:family="paragraph">
      <style:paragraph-properties fo:text-align="justify"/>
    </style:style>
    <style:style style:name="T1540" style:parent-style-name="Standardnípísmoodstavce" style:family="text">
      <style:text-properties style:font-name="Calibri" style:font-name-complex="Calibri"/>
    </style:style>
    <style:style style:name="P1541" style:parent-style-name="Standard" style:family="paragraph">
      <style:paragraph-properties fo:text-align="justify"/>
      <style:text-properties style:font-name="Calibri" style:font-name-asian="Calibri" style:font-name-complex="Calibri"/>
    </style:style>
    <style:style style:name="P1542" style:parent-style-name="Standard" style:family="paragraph">
      <style:paragraph-properties fo:text-align="justify"/>
    </style:style>
    <style:style style:name="T1543" style:parent-style-name="Standardnípísmoodstavce" style:family="text">
      <style:text-properties style:font-name="Calibri" style:font-name-complex="Calibri"/>
    </style:style>
    <style:style style:name="P1544" style:parent-style-name="Standard" style:family="paragraph">
      <style:paragraph-properties fo:text-align="justify"/>
    </style:style>
    <style:style style:name="T1545" style:parent-style-name="Standardnípísmoodstavce" style:family="text">
      <style:text-properties style:font-name="Calibri" style:font-name-asian="Calibri" style:font-name-complex="Calibri"/>
    </style:style>
    <style:style style:name="T1546" style:parent-style-name="Standardnípísmoodstavce" style:family="text">
      <style:text-properties style:font-name="Calibri" style:font-name-complex="Calibri"/>
    </style:style>
    <style:style style:name="P1547" style:parent-style-name="Standard" style:family="paragraph">
      <style:paragraph-properties fo:text-align="justify"/>
      <style:text-properties style:font-name="Calibri" style:font-name-complex="Calibri"/>
    </style:style>
    <style:style style:name="P1548" style:parent-style-name="Standard" style:family="paragraph">
      <style:paragraph-properties fo:text-align="justify"/>
    </style:style>
    <style:style style:name="T1549" style:parent-style-name="Standardnípísmoodstavce" style:family="text">
      <style:text-properties style:font-name="Calibri" style:font-name-asian="Calibri" style:font-name-complex="Calibri"/>
    </style:style>
    <style:style style:name="T1550"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155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52" style:parent-style-name="Standard" style:family="paragraph">
      <style:paragraph-properties fo:text-align="justify"/>
      <style:text-properties style:font-name="Calibri" style:font-name-complex="Calibri"/>
    </style:style>
    <style:style style:name="P1553" style:parent-style-name="Standard" style:family="paragraph">
      <style:paragraph-properties fo:text-align="justify"/>
      <style:text-properties style:font-name="Calibri" style:font-name-complex="Calibri"/>
    </style:style>
    <style:style style:name="P1554" style:parent-style-name="Standard" style:family="paragraph">
      <style:paragraph-properties fo:text-align="justify"/>
      <style:text-properties style:font-name="Calibri" style:font-name-complex="Calibri"/>
    </style:style>
    <style:style style:name="P155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5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57" style:parent-style-name="Standard" style:family="paragraph">
      <style:paragraph-properties fo:text-align="justify"/>
    </style:style>
    <style:style style:name="T1558" style:parent-style-name="Standardnípísmoodstavce" style:family="text">
      <style:text-properties style:font-name="Calibri" style:font-name-complex="Calibri"/>
    </style:style>
    <style:style style:name="P1559" style:parent-style-name="Standard" style:family="paragraph">
      <style:paragraph-properties fo:text-align="justify"/>
      <style:text-properties style:font-name="Calibri" style:font-name-complex="Calibri"/>
    </style:style>
    <style:style style:name="P1560" style:parent-style-name="Standard" style:family="paragraph">
      <style:paragraph-properties fo:text-align="justify"/>
      <style:text-properties style:font-name="Calibri" style:font-name-complex="Calibri"/>
    </style:style>
    <style:style style:name="P1561" style:parent-style-name="Standard" style:family="paragraph">
      <style:paragraph-properties fo:text-align="justify"/>
    </style:style>
    <style:style style:name="T1562" style:parent-style-name="Standardnípísmoodstavce" style:family="text">
      <style:text-properties style:font-name="Calibri" style:font-name-complex="Calibri"/>
    </style:style>
    <style:style style:name="P1563" style:parent-style-name="Standard" style:family="paragraph">
      <style:paragraph-properties fo:text-align="justify"/>
      <style:text-properties style:font-name="Calibri" style:font-name-complex="Calibri"/>
    </style:style>
    <style:style style:name="P1564" style:parent-style-name="Standard" style:family="paragraph">
      <style:paragraph-properties fo:text-align="justify"/>
    </style:style>
    <style:style style:name="T1565" style:parent-style-name="Standardnípísmoodstavce" style:family="text">
      <style:text-properties style:font-name="Calibri" style:font-name-complex="Calibri"/>
    </style:style>
    <style:style style:name="P1566" style:parent-style-name="Standard" style:family="paragraph">
      <style:paragraph-properties fo:text-align="justify"/>
      <style:text-properties style:font-name="Calibri" style:font-name-complex="Calibri"/>
    </style:style>
    <style:style style:name="P1567" style:parent-style-name="Standard" style:family="paragraph">
      <style:paragraph-properties fo:text-align="justify"/>
    </style:style>
    <style:style style:name="T1568" style:parent-style-name="Standardnípísmoodstavce" style:family="text">
      <style:text-properties style:font-name="Calibri" style:font-name-complex="Calibri"/>
    </style:style>
    <style:style style:name="P1569" style:parent-style-name="Standard" style:family="paragraph">
      <style:paragraph-properties fo:text-align="justify"/>
      <style:text-properties style:font-name="Calibri" style:font-name-complex="Calibri"/>
    </style:style>
    <style:style style:name="P1570" style:parent-style-name="Standard" style:family="paragraph">
      <style:paragraph-properties fo:text-align="center"/>
    </style:style>
    <style:style style:name="T157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P1572" style:parent-style-name="Standard" style:family="paragraph">
      <style:paragraph-properties fo:text-align="center"/>
      <style:text-properties style:font-name="Calibri" style:font-name-complex="Calibri" style:text-underline-type="single" style:text-underline-style="solid" style:text-underline-width="auto" style:text-underline-mode="continuous"/>
    </style:style>
    <style:style style:name="P1573" style:parent-style-name="Standard" style:family="paragraph">
      <style:paragraph-properties fo:text-align="center"/>
      <style:text-properties style:font-name="Calibri" style:font-name-complex="Calibri" style:text-underline-type="single" style:text-underline-style="solid" style:text-underline-width="auto" style:text-underline-mode="continuous"/>
    </style:style>
    <style:style style:name="P1574" style:parent-style-name="Standard" style:family="paragraph">
      <style:paragraph-properties fo:text-align="center"/>
      <style:text-properties style:font-name="Calibri" style:font-name-complex="Calibri" style:text-underline-type="single" style:text-underline-style="solid" style:text-underline-width="auto" style:text-underline-mode="continuous"/>
    </style:style>
    <style:style style:name="P1575" style:parent-style-name="Standard" style:family="paragraph">
      <style:paragraph-properties fo:text-align="center"/>
      <style:text-properties style:font-name="Calibri" style:font-name-complex="Calibri" style:text-underline-type="single" style:text-underline-style="solid" style:text-underline-width="auto" style:text-underline-mode="continuous"/>
    </style:style>
    <style:style style:name="P1576" style:parent-style-name="Standard" style:family="paragraph">
      <style:paragraph-properties fo:text-align="center"/>
      <style:text-properties style:font-name="Calibri" style:font-name-complex="Calibri" style:text-underline-type="single" style:text-underline-style="solid" style:text-underline-width="auto" style:text-underline-mode="continuous"/>
    </style:style>
    <style:style style:name="P157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7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7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80" style:parent-style-name="Standard" style:family="paragraph">
      <style:paragraph-properties fo:text-align="justify"/>
    </style:style>
    <style:style style:name="T1581" style:parent-style-name="Standardnípísmoodstavce" style:family="text">
      <style:text-properties style:font-name="Calibri" style:font-name-complex="Calibri"/>
    </style:style>
    <style:style style:name="P1582" style:parent-style-name="Standard" style:family="paragraph">
      <style:paragraph-properties fo:text-align="justify"/>
      <style:text-properties style:font-name="Calibri" style:font-name-complex="Calibri"/>
    </style:style>
    <style:style style:name="P1583" style:parent-style-name="Standard" style:family="paragraph">
      <style:paragraph-properties fo:text-align="justify"/>
      <style:text-properties style:font-name="Calibri" style:font-name-complex="Calibri"/>
    </style:style>
    <style:style style:name="P1584" style:parent-style-name="Standard" style:family="paragraph">
      <style:paragraph-properties fo:text-align="justify"/>
      <style:text-properties style:font-name="Calibri" style:font-name-complex="Calibri"/>
    </style:style>
    <style:style style:name="P1585" style:parent-style-name="Standard" style:family="paragraph">
      <style:paragraph-properties fo:text-align="justify"/>
    </style:style>
    <style:style style:name="T1586" style:parent-style-name="Standardnípísmoodstavce" style:family="text">
      <style:text-properties style:font-name="Calibri" style:font-name-complex="Calibri"/>
    </style:style>
    <style:style style:name="P1587" style:parent-style-name="Standard" style:family="paragraph">
      <style:paragraph-properties fo:text-align="justify"/>
      <style:text-properties style:font-name="Calibri" style:font-name-complex="Calibri"/>
    </style:style>
    <style:style style:name="P1588" style:parent-style-name="Standard" style:family="paragraph">
      <style:paragraph-properties fo:text-align="justify"/>
      <style:text-properties style:font-name="Calibri" style:font-name-complex="Calibri"/>
    </style:style>
    <style:style style:name="P1589"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9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91" style:parent-style-name="Standard" style:family="paragraph">
      <style:paragraph-properties fo:text-align="justify"/>
    </style:style>
    <style:style style:name="T1592" style:parent-style-name="Standardnípísmoodstavce" style:family="text">
      <style:text-properties style:font-name="Calibri" style:font-name-complex="Calibri"/>
    </style:style>
    <style:style style:name="P1593" style:parent-style-name="Standard" style:family="paragraph">
      <style:paragraph-properties fo:text-align="justify"/>
      <style:text-properties style:font-name="Calibri" style:font-name-asian="Calibri" style:font-name-complex="Calibri"/>
    </style:style>
    <style:style style:name="P1594"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9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596" style:parent-style-name="Standard" style:family="paragraph">
      <style:paragraph-properties fo:text-align="justify"/>
    </style:style>
    <style:style style:name="T1597" style:parent-style-name="Standardnípísmoodstavce" style:family="text">
      <style:text-properties style:font-name="Calibri" style:font-name-complex="Calibri"/>
    </style:style>
    <style:style style:name="P1598" style:parent-style-name="Standard" style:family="paragraph">
      <style:paragraph-properties fo:text-align="justify"/>
      <style:text-properties style:font-name="Calibri" style:font-name-complex="Calibri"/>
    </style:style>
    <style:style style:name="P1599" style:parent-style-name="Standard" style:family="paragraph">
      <style:paragraph-properties fo:text-align="justify"/>
    </style:style>
    <style:style style:name="T1600" style:parent-style-name="Standardnípísmoodstavce" style:family="text">
      <style:text-properties style:font-name="Calibri" style:font-name-complex="Calibri"/>
    </style:style>
    <style:style style:name="T160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602" style:parent-style-name="Standardnípísmoodstavce" style:family="text">
      <style:text-properties style:font-name="Calibri" style:font-name-complex="Calibri"/>
    </style:style>
    <style:style style:name="P1603" style:parent-style-name="Standard" style:family="paragraph">
      <style:paragraph-properties fo:text-align="justify"/>
      <style:text-properties style:font-name="Calibri" style:font-name-complex="Calibri"/>
    </style:style>
    <style:style style:name="P1604" style:parent-style-name="Standard" style:family="paragraph">
      <style:paragraph-properties fo:text-align="justify"/>
      <style:text-properties style:font-name="Calibri" style:font-name-complex="Calibri"/>
    </style:style>
    <style:style style:name="P1605" style:parent-style-name="Standard" style:family="paragraph">
      <style:paragraph-properties fo:text-align="justify"/>
      <style:text-properties style:font-name="Calibri" style:font-name-complex="Calibri"/>
    </style:style>
    <style:style style:name="P1606" style:parent-style-name="Standard" style:family="paragraph">
      <style:paragraph-properties fo:text-align="justify"/>
      <style:text-properties style:font-name="Calibri" style:font-name-complex="Calibri"/>
    </style:style>
    <style:style style:name="P1607" style:parent-style-name="Standard" style:family="paragraph">
      <style:paragraph-properties fo:text-align="justify"/>
    </style:style>
    <style:style style:name="T1608" style:parent-style-name="Standardnípísmoodstavce" style:family="text">
      <style:text-properties style:font-name="Calibri" style:font-name-complex="Calibri"/>
    </style:style>
    <style:style style:name="P1609" style:parent-style-name="Standard" style:family="paragraph">
      <style:paragraph-properties fo:text-align="justify"/>
      <style:text-properties style:font-name="Calibri" style:font-name-complex="Calibri"/>
    </style:style>
    <style:style style:name="P1610" style:parent-style-name="Standard" style:family="paragraph">
      <style:paragraph-properties fo:text-align="justify"/>
    </style:style>
    <style:style style:name="T1611" style:parent-style-name="Standardnípísmoodstavce" style:family="text">
      <style:text-properties style:font-name="Calibri" style:font-name-complex="Calibri"/>
    </style:style>
    <style:style style:name="P1612" style:parent-style-name="Standard" style:family="paragraph">
      <style:paragraph-properties fo:text-align="justify"/>
    </style:style>
    <style:style style:name="T1613" style:parent-style-name="Standardnípísmoodstavce" style:family="text">
      <style:text-properties style:font-name="Calibri" style:font-name-complex="Calibri"/>
    </style:style>
    <style:style style:name="P1614" style:parent-style-name="Standard" style:family="paragraph">
      <style:paragraph-properties fo:text-align="justify"/>
      <style:text-properties style:font-name="Calibri" style:font-name-complex="Calibri"/>
    </style:style>
    <style:style style:name="P1615"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616"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617" style:parent-style-name="Standard" style:family="paragraph">
      <style:paragraph-properties fo:text-align="justify"/>
    </style:style>
    <style:style style:name="T1618" style:parent-style-name="Standardnípísmoodstavce" style:family="text">
      <style:text-properties style:font-name="Calibri" style:font-name-complex="Calibri"/>
    </style:style>
    <style:style style:name="P1619" style:parent-style-name="Standard" style:family="paragraph">
      <style:paragraph-properties fo:text-align="justify"/>
      <style:text-properties style:font-name="Calibri" style:font-name-complex="Calibri"/>
    </style:style>
    <style:style style:name="P1620"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621"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622" style:parent-style-name="Standard" style:family="paragraph">
      <style:paragraph-properties fo:text-align="justify"/>
    </style:style>
    <style:style style:name="T1623" style:parent-style-name="Standardnípísmoodstavce" style:family="text">
      <style:text-properties style:font-name="Calibri" style:font-name-complex="Calibri"/>
    </style:style>
    <style:style style:name="T1624"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625" style:parent-style-name="Standardnípísmoodstavce" style:family="text">
      <style:text-properties style:font-name="Calibri" style:font-name-complex="Calibri"/>
    </style:style>
    <style:style style:name="P1626" style:parent-style-name="Standard" style:family="paragraph">
      <style:paragraph-properties fo:text-align="justify"/>
      <style:text-properties style:font-name="Calibri" style:font-name-complex="Calibri"/>
    </style:style>
    <style:style style:name="P1627"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628" style:parent-style-name="Standard" style:family="paragraph">
      <style:paragraph-properties fo:text-align="justify"/>
      <style:text-properties style:font-name="Calibri" style:font-name-complex="Calibri" style:text-underline-type="single" style:text-underline-style="solid" style:text-underline-width="auto" style:text-underline-mode="continuous"/>
    </style:style>
    <style:style style:name="P1629" style:parent-style-name="Standard" style:family="paragraph">
      <style:paragraph-properties fo:text-align="justify"/>
    </style:style>
    <style:style style:name="T1630" style:parent-style-name="Standardnípísmoodstavce" style:family="text">
      <style:text-properties style:font-name="Calibri" style:font-name-complex="Calibri"/>
    </style:style>
    <style:style style:name="T1631"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632" style:parent-style-name="Standardnípísmoodstavce" style:family="text">
      <style:text-properties style:font-name="Calibri" style:font-name-complex="Calibri"/>
    </style:style>
    <style:style style:name="P1633" style:parent-style-name="Standard" style:family="paragraph">
      <style:paragraph-properties fo:text-align="justify"/>
      <style:text-properties style:font-name="Calibri" style:font-name-complex="Calibri"/>
    </style:style>
    <style:style style:name="P1634" style:parent-style-name="Standard" style:family="paragraph">
      <style:paragraph-properties fo:text-align="justify"/>
      <style:text-properties style:font-name="Calibri" style:font-name-complex="Calibri"/>
    </style:style>
    <style:style style:name="P1635" style:parent-style-name="Standard" style:family="paragraph">
      <style:paragraph-properties fo:text-align="justify"/>
      <style:text-properties style:font-name="Calibri" style:font-name-complex="Calibri"/>
    </style:style>
    <style:style style:name="P1636" style:parent-style-name="Standard" style:family="paragraph">
      <style:paragraph-properties fo:text-align="justify"/>
    </style:style>
    <style:style style:name="T1637" style:parent-style-name="Standardnípísmoodstavce" style:family="text">
      <style:text-properties style:font-name="Calibri" style:font-name-complex="Calibri"/>
    </style:style>
    <style:style style:name="P1638" style:parent-style-name="Standard" style:family="paragraph">
      <style:paragraph-properties fo:text-align="justify"/>
      <style:text-properties style:font-name="Calibri" style:font-name-complex="Calibri"/>
    </style:style>
    <style:style style:name="P1639" style:parent-style-name="Standard" style:family="paragraph">
      <style:paragraph-properties fo:text-align="justify"/>
    </style:style>
    <style:style style:name="T1640" style:parent-style-name="Standardnípísmoodstavce" style:family="text">
      <style:text-properties style:font-name="Calibri" style:font-name-complex="Calibri"/>
    </style:style>
    <style:style style:name="P1641" style:parent-style-name="Standard" style:family="paragraph">
      <style:paragraph-properties fo:text-align="justify"/>
      <style:text-properties style:font-name="Calibri" style:font-name-complex="Calibri"/>
    </style:style>
    <style:style style:name="P1642" style:parent-style-name="Standard" style:family="paragraph">
      <style:paragraph-properties fo:text-align="justify"/>
    </style:style>
    <style:style style:name="T1643" style:parent-style-name="Standardnípísmoodstavce" style:family="text">
      <style:text-properties style:font-name="Calibri" style:font-name-complex="Calibri"/>
    </style:style>
    <style:style style:name="P1644" style:parent-style-name="Standard" style:family="paragraph">
      <style:paragraph-properties fo:text-align="justify"/>
      <style:text-properties style:font-name="Calibri" style:font-name-complex="Calibri"/>
    </style:style>
    <style:style style:name="P1645" style:parent-style-name="Standard" style:family="paragraph">
      <style:paragraph-properties fo:text-align="justify"/>
      <style:text-properties style:font-name="Calibri" style:font-name-complex="Calibri"/>
    </style:style>
    <style:style style:name="P1646" style:parent-style-name="Standard" style:family="paragraph">
      <style:paragraph-properties fo:text-align="justify"/>
    </style:style>
    <style:style style:name="T1647" style:parent-style-name="Standardnípísmoodstavce" style:family="text">
      <style:text-properties style:font-name="Calibri" style:font-name-complex="Calibri"/>
    </style:style>
    <style:style style:name="P1648" style:parent-style-name="Standard" style:family="paragraph">
      <style:paragraph-properties fo:text-align="justify"/>
      <style:text-properties style:font-name="Calibri" style:font-name-complex="Calibri"/>
    </style:style>
    <style:style style:name="P1649" style:parent-style-name="Standard" style:family="paragraph">
      <style:paragraph-properties fo:text-align="justify"/>
      <style:text-properties style:font-name="Calibri" style:font-name-complex="Calibri"/>
    </style:style>
    <style:style style:name="P1650" style:parent-style-name="Standard" style:family="paragraph">
      <style:paragraph-properties fo:text-align="justify"/>
    </style:style>
    <style:style style:name="T1651" style:parent-style-name="Standardnípísmoodstavce" style:family="text">
      <style:text-properties style:font-name="Calibri" style:font-name-complex="Calibri"/>
    </style:style>
    <style:style style:name="P1652" style:parent-style-name="Standard" style:family="paragraph">
      <style:paragraph-properties fo:text-align="justify"/>
    </style:style>
    <style:style style:name="T1653" style:parent-style-name="Standardnípísmoodstavce" style:family="text">
      <style:text-properties style:font-name="Calibri" style:font-name-complex="Calibri"/>
    </style:style>
    <style:style style:name="P1654" style:parent-style-name="Standard" style:family="paragraph">
      <style:paragraph-properties fo:text-align="justify"/>
      <style:text-properties style:font-name="Calibri" style:font-name-complex="Calibri"/>
    </style:style>
    <style:style style:name="P1655" style:parent-style-name="Standard" style:family="paragraph">
      <style:paragraph-properties fo:text-align="justify"/>
    </style:style>
    <style:style style:name="T1656" style:parent-style-name="Standardnípísmoodstavce" style:family="text">
      <style:text-properties style:font-name="Calibri" style:font-name-complex="Calibri"/>
    </style:style>
    <style:style style:name="P1657" style:parent-style-name="Standard" style:family="paragraph">
      <style:paragraph-properties fo:text-align="justify"/>
      <style:text-properties style:font-name="Calibri" style:font-name-complex="Calibri"/>
    </style:style>
    <style:style style:name="P1658" style:parent-style-name="Standard" style:family="paragraph">
      <style:paragraph-properties fo:text-align="justify"/>
    </style:style>
    <style:style style:name="T1659" style:parent-style-name="Standardnípísmoodstavce" style:family="text">
      <style:text-properties style:font-name="Calibri" style:font-name-complex="Calibri"/>
    </style:style>
    <style:style style:name="P1660" style:parent-style-name="Standard" style:family="paragraph">
      <style:paragraph-properties fo:text-align="justify"/>
      <style:text-properties style:font-name="Calibri" style:font-name-complex="Calibri"/>
    </style:style>
    <style:style style:name="P1661" style:parent-style-name="Standard" style:family="paragraph">
      <style:paragraph-properties fo:text-align="justify"/>
    </style:style>
    <style:style style:name="T1662" style:parent-style-name="Standardnípísmoodstavce" style:family="text">
      <style:text-properties style:font-name="Calibri" style:font-name-complex="Calibri"/>
    </style:style>
    <style:style style:name="P1663" style:parent-style-name="Standard" style:family="paragraph">
      <style:paragraph-properties fo:text-align="justify"/>
    </style:style>
    <style:style style:name="T1664" style:parent-style-name="Standardnípísmoodstavce" style:family="text">
      <style:text-properties style:font-name="Calibri" style:font-name-complex="Calibri"/>
    </style:style>
    <style:style style:name="T1665"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666" style:parent-style-name="Standardnípísmoodstavce" style:family="text">
      <style:text-properties style:font-name="Calibri" style:font-name-complex="Calibri"/>
    </style:style>
    <style:style style:name="P1667" style:parent-style-name="Standard" style:family="paragraph">
      <style:paragraph-properties fo:text-align="justify"/>
      <style:text-properties style:font-name="Calibri" style:font-name-complex="Calibri"/>
    </style:style>
    <style:style style:name="P1668" style:parent-style-name="Standard" style:family="paragraph">
      <style:paragraph-properties fo:text-align="justify"/>
    </style:style>
    <style:style style:name="T1669" style:parent-style-name="Standardnípísmoodstavce" style:family="text">
      <style:text-properties style:font-name="Calibri" style:font-name-complex="Calibri"/>
    </style:style>
    <style:style style:name="T1670" style:parent-style-name="Standardnípísmoodstavce" style:family="text">
      <style:text-properties style:font-name="Calibri" style:font-name-complex="Calibri" style:text-underline-type="single" style:text-underline-style="solid" style:text-underline-width="auto" style:text-underline-mode="continuous"/>
    </style:style>
    <style:style style:name="T1671" style:parent-style-name="Standardnípísmoodstavce" style:family="text">
      <style:text-properties style:font-name="Calibri" style:font-name-complex="Calibri"/>
    </style:style>
    <style:style style:name="P1672" style:parent-style-name="Standard" style:family="paragraph">
      <style:paragraph-properties fo:text-align="justify"/>
    </style:style>
    <style:style style:name="T1673" style:parent-style-name="Standardnípísmoodstavce" style:family="text">
      <style:text-properties style:font-name="Calibri" style:font-name-complex="Calibri"/>
    </style:style>
    <style:style style:name="P1674" style:parent-style-name="Standard" style:family="paragraph">
      <style:paragraph-properties fo:text-align="justify"/>
      <style:text-properties style:font-name="Calibri" style:font-name-complex="Calibri"/>
    </style:style>
    <style:style style:name="P1675" style:parent-style-name="Standard" style:family="paragraph">
      <style:paragraph-properties fo:text-align="justify"/>
      <style:text-properties style:font-name="Calibri" style:font-name-complex="Calibri"/>
    </style:style>
    <style:style style:name="P1676" style:parent-style-name="Standard" style:family="paragraph">
      <style:paragraph-properties fo:text-align="justify"/>
      <style:text-properties style:font-name="Calibri" style:font-name-complex="Calibri"/>
    </style:style>
    <style:style style:name="P1677" style:parent-style-name="Standard" style:family="paragraph">
      <style:paragraph-properties fo:text-align="justify"/>
      <style:text-properties style:font-name="Calibri" style:font-name-complex="Calibri"/>
    </style:style>
    <style:style style:name="P1678" style:parent-style-name="Standard" style:family="paragraph">
      <style:paragraph-properties fo:text-align="justify"/>
      <style:text-properties style:font-name="Calibri" style:font-name-complex="Calibri"/>
    </style:style>
    <style:style style:name="P1679" style:parent-style-name="Standard" style:family="paragraph">
      <style:paragraph-properties fo:text-align="justify"/>
    </style:style>
    <style:style style:name="T1680" style:parent-style-name="Standardnípísmoodstavce" style:family="text">
      <style:text-properties style:font-name="Calibri" style:font-name-complex="Calibri"/>
    </style:style>
    <style:style style:name="P1681" style:parent-style-name="Standard" style:family="paragraph">
      <style:paragraph-properties fo:text-align="justify"/>
      <style:text-properties style:font-name="Calibri" style:font-name-complex="Calibri"/>
    </style:style>
    <style:style style:name="P1682" style:parent-style-name="Standard" style:family="paragraph">
      <style:paragraph-properties fo:text-align="justify"/>
    </style:style>
    <style:style style:name="T1683" style:parent-style-name="Standardnípísmoodstavce" style:family="text">
      <style:text-properties style:font-name="Calibri" style:font-name-complex="Calibri"/>
    </style:style>
    <style:style style:name="P1684" style:parent-style-name="Standard" style:family="paragraph">
      <style:paragraph-properties fo:text-align="justify"/>
      <style:text-properties style:font-name="Calibri" style:font-name-complex="Calibri"/>
    </style:style>
    <style:style style:name="P1685" style:parent-style-name="Standard" style:family="paragraph">
      <style:paragraph-properties fo:text-align="justify"/>
      <style:text-properties style:font-name="Calibri" style:font-name-complex="Calibri"/>
    </style:style>
    <style:style style:name="P1686" style:parent-style-name="Standard" style:family="paragraph">
      <style:paragraph-properties fo:text-align="justify"/>
      <style:text-properties style:font-name="Calibri" style:font-name-complex="Calibri"/>
    </style:style>
    <style:style style:name="P1687" style:parent-style-name="Standard" style:family="paragraph">
      <style:paragraph-properties fo:text-align="justify"/>
      <style:text-properties style:font-name="Calibri" style:font-name-complex="Calibri"/>
    </style:style>
    <style:style style:name="P1688" style:parent-style-name="Standard" style:family="paragraph">
      <style:paragraph-properties fo:text-align="justify"/>
      <style:text-properties style:font-name="Calibri" style:font-name-complex="Calibri"/>
    </style:style>
    <style:style style:name="P1689" style:parent-style-name="Standard" style:family="paragraph">
      <style:paragraph-properties fo:text-align="justify"/>
      <style:text-properties style:font-name="Calibri" style:font-name-complex="Calibri"/>
    </style:style>
    <style:style style:name="P1690" style:parent-style-name="Standard" style:family="paragraph">
      <style:paragraph-properties fo:text-align="center"/>
      <style:text-properties style:font-name="Wingdings 2" style:font-name-asian="Wingdings 2" style:font-name-complex="Wingdings 2" fo:font-size="18pt" style:font-size-asian="18pt" style:font-size-complex="18pt"/>
    </style:style>
    <style:style style:name="P1691" style:parent-style-name="Standard" style:family="paragraph">
      <style:paragraph-properties fo:text-align="center"/>
      <style:text-properties style:font-name="Wingdings" style:font-name-complex="Wingdings" fo:font-size="18pt" style:font-size-asian="18pt" style:font-size-complex="18pt"/>
    </style:style>
    <style:style style:name="P1692" style:parent-style-name="Standard" style:family="paragraph">
      <style:paragraph-properties fo:text-align="justify"/>
      <style:text-properties style:font-name="Calibri" style:font-name-complex="Calibri"/>
    </style:style>
    <style:style style:name="P1693" style:parent-style-name="Standard" style:family="paragraph">
      <style:paragraph-properties fo:text-align="justify"/>
      <style:text-properties style:font-name="Calibri" style:font-name-complex="Calibri"/>
    </style:style>
    <style:style style:name="P1694" style:parent-style-name="Standard" style:family="paragraph">
      <style:paragraph-properties fo:text-align="justify"/>
      <style:text-properties style:font-name="Calibri" style:font-name-complex="Calibri"/>
    </style:style>
    <style:style style:name="P1695" style:parent-style-name="Standard" style:family="paragraph">
      <style:paragraph-properties fo:text-align="justify"/>
      <style:text-properties style:font-name="Calibri" style:font-name-complex="Calibri"/>
    </style:style>
    <style:style style:name="P1696" style:parent-style-name="Standard" style:family="paragraph">
      <style:paragraph-properties fo:text-align="justify"/>
      <style:text-properties style:font-name="Calibri" style:font-name-complex="Calibri"/>
    </style:style>
    <style:style style:name="P1697" style:parent-style-name="Standard" style:family="paragraph">
      <style:paragraph-properties fo:text-align="justify"/>
      <style:text-properties style:font-name="Calibri" style:font-name-complex="Calibri"/>
    </style:style>
    <style:style style:name="P1698" style:parent-style-name="Standard" style:family="paragraph">
      <style:paragraph-properties fo:text-align="justify"/>
      <style:text-properties style:font-name="Calibri" style:font-name-complex="Calibri"/>
    </style:style>
    <style:style style:name="P1699" style:parent-style-name="Standard" style:family="paragraph">
      <style:paragraph-properties fo:text-align="justify"/>
      <style:text-properties style:font-name="Calibri" style:font-name-complex="Calibri"/>
    </style:style>
    <style:style style:name="P1700" style:parent-style-name="Standard" style:family="paragraph">
      <style:paragraph-properties fo:text-align="justify"/>
      <style:text-properties style:font-name="Calibri" style:font-name-complex="Calibri"/>
    </style:style>
    <style:style style:name="P1701" style:parent-style-name="Standard" style:family="paragraph">
      <style:paragraph-properties fo:text-align="justify"/>
      <style:text-properties style:font-name="Calibri" style:font-name-complex="Calibri"/>
    </style:style>
    <style:style style:name="P1702" style:parent-style-name="Standard" style:family="paragraph">
      <style:paragraph-properties fo:text-align="justify"/>
      <style:text-properties style:font-name="Calibri" style:font-name-complex="Calibri"/>
    </style:style>
    <style:style style:name="P1703" style:parent-style-name="Standard" style:family="paragraph">
      <style:paragraph-properties fo:text-align="justify"/>
      <style:text-properties style:font-name="Calibri" style:font-name-complex="Calibri"/>
    </style:style>
    <style:style style:name="P1704" style:parent-style-name="Standard" style:family="paragraph">
      <style:paragraph-properties fo:text-align="justify"/>
      <style:text-properties style:font-name="Calibri" style:font-name-complex="Calibri"/>
    </style:style>
    <style:style style:name="P1705" style:parent-style-name="Standard" style:family="paragraph">
      <style:paragraph-properties fo:text-align="justify"/>
      <style:text-properties style:font-name="Calibri" style:font-name-complex="Calibri"/>
    </style:style>
    <style:style style:name="P1706" style:parent-style-name="Standard" style:family="paragraph">
      <style:paragraph-properties fo:text-align="justify"/>
      <style:text-properties style:font-name="Calibri" style:font-name-complex="Calibri"/>
    </style:style>
    <style:style style:name="P1707" style:parent-style-name="Standard" style:family="paragraph">
      <style:paragraph-properties fo:text-align="justify"/>
      <style:text-properties style:font-name="Calibri" style:font-name-complex="Calibri"/>
    </style:style>
    <style:style style:name="P1708" style:parent-style-name="Standard" style:family="paragraph">
      <style:paragraph-properties fo:text-align="justify"/>
      <style:text-properties style:font-name="Calibri" style:font-name-complex="Calibri"/>
    </style:style>
    <style:style style:name="P1709" style:parent-style-name="Standard" style:family="paragraph">
      <style:paragraph-properties fo:text-align="justify"/>
      <style:text-properties style:font-name="Calibri" style:font-name-complex="Calibri"/>
    </style:style>
    <style:style style:name="P1710" style:parent-style-name="Standard" style:family="paragraph">
      <style:paragraph-properties fo:text-align="justify"/>
      <style:text-properties style:font-name="Calibri" style:font-name-complex="Calibri"/>
    </style:style>
    <style:style style:name="P1711" style:parent-style-name="Standard" style:family="paragraph">
      <style:paragraph-properties fo:text-align="justify"/>
      <style:text-properties style:font-name="Calibri" style:font-name-complex="Calibri"/>
    </style:style>
    <style:style style:name="P1712" style:parent-style-name="Standard" style:family="paragraph">
      <style:paragraph-properties fo:text-align="justify"/>
      <style:text-properties style:font-name="Calibri" style:font-name-complex="Calibri"/>
    </style:style>
    <style:style style:name="P1713" style:parent-style-name="Standard" style:family="paragraph">
      <style:paragraph-properties fo:text-align="justify"/>
      <style:text-properties style:font-name="Calibri" style:font-name-complex="Calibri"/>
    </style:style>
    <style:style style:name="P1714" style:parent-style-name="Standard" style:family="paragraph">
      <style:paragraph-properties fo:text-align="justify"/>
      <style:text-properties style:font-name="Calibri" style:font-name-complex="Calibri"/>
    </style:style>
    <style:style style:name="P1715" style:parent-style-name="Standard" style:family="paragraph">
      <style:paragraph-properties fo:text-align="justify"/>
      <style:text-properties style:font-name="Calibri" style:font-name-complex="Calibri"/>
    </style:style>
    <style:style style:name="P1716" style:parent-style-name="Standard" style:family="paragraph">
      <style:paragraph-properties fo:text-align="justify"/>
      <style:text-properties style:font-name="Calibri" style:font-name-complex="Calibri"/>
    </style:style>
    <style:style style:name="P1717" style:parent-style-name="Standard" style:family="paragraph">
      <style:paragraph-properties fo:text-align="justify"/>
      <style:text-properties style:font-name="Calibri" style:font-name-complex="Calibri"/>
    </style:style>
    <style:style style:name="P1718" style:parent-style-name="Standard" style:family="paragraph">
      <style:paragraph-properties fo:text-align="justify"/>
      <style:text-properties style:font-name="Calibri" style:font-name-complex="Calibri"/>
    </style:style>
    <style:style style:name="P1719" style:parent-style-name="Standard" style:family="paragraph">
      <style:paragraph-properties fo:text-align="justify"/>
      <style:text-properties style:font-name="Calibri" style:font-name-complex="Calibri"/>
    </style:style>
    <style:style style:name="P1720" style:parent-style-name="Standard" style:family="paragraph">
      <style:paragraph-properties fo:text-align="justify"/>
      <style:text-properties style:font-name="Calibri" style:font-name-complex="Calibri"/>
    </style:style>
    <style:style style:name="P1721" style:parent-style-name="Standard" style:family="paragraph">
      <style:paragraph-properties fo:text-align="justify"/>
      <style:text-properties style:font-name="Calibri" style:font-name-complex="Calibri"/>
    </style:style>
    <style:style style:name="P1722" style:parent-style-name="Standard" style:family="paragraph">
      <style:paragraph-properties fo:text-align="justify"/>
      <style:text-properties style:font-name="Calibri" style:font-name-complex="Calibri"/>
    </style:style>
    <style:style style:name="P1723" style:parent-style-name="Standard" style:family="paragraph">
      <style:paragraph-properties fo:text-align="justify"/>
      <style:text-properties style:font-name="Calibri" style:font-name-complex="Calibri"/>
    </style:style>
    <style:style style:name="P1724" style:parent-style-name="Standard" style:family="paragraph">
      <style:paragraph-properties fo:text-align="justify"/>
      <style:text-properties style:font-name="Calibri" style:font-name-complex="Calibri"/>
    </style:style>
    <style:style style:name="P1725" style:parent-style-name="Standard" style:family="paragraph">
      <style:paragraph-properties fo:text-align="center"/>
    </style:style>
    <style:style style:name="T1726" style:parent-style-name="Standardnípísmoodstavce" style:family="text">
      <style:text-properties style:font-name="Calibri" style:font-name-complex="Calibri"/>
    </style:style>
    <style:style style:name="P1727" style:parent-style-name="Standard" style:family="paragraph">
      <style:paragraph-properties fo:text-align="center"/>
      <style:text-properties style:font-name="Calibri" style:font-name-complex="Calibri"/>
    </style:style>
    <style:style style:name="P1728" style:parent-style-name="Standard" style:family="paragraph">
      <style:paragraph-properties fo:text-align="justify"/>
      <style:text-properties style:font-name="Calibri" style:font-name-complex="Calibri"/>
    </style:style>
    <style:style style:name="P1729" style:parent-style-name="Standard" style:family="paragraph">
      <style:paragraph-properties fo:text-align="justify"/>
      <style:text-properties style:font-name="Calibri" style:font-name-complex="Calibri"/>
    </style:style>
    <style:style style:name="P1730" style:parent-style-name="Standard" style:family="paragraph">
      <style:paragraph-properties fo:text-align="justify"/>
      <style:text-properties style:font-name="Calibri" style:font-name-complex="Calibri"/>
    </style:style>
    <style:style style:name="P1731" style:parent-style-name="Standard" style:family="paragraph">
      <style:paragraph-properties fo:text-align="justify"/>
      <style:text-properties style:font-name="Calibri" style:font-name-complex="Calibri"/>
    </style:style>
    <style:style style:name="P1732" style:parent-style-name="Standard" style:family="paragraph">
      <style:paragraph-properties fo:text-align="justify"/>
      <style:text-properties style:font-name="Calibri" style:font-name-complex="Calibri"/>
    </style:style>
    <style:style style:name="P1733" style:parent-style-name="Standard" style:family="paragraph">
      <style:paragraph-properties fo:text-align="justify"/>
      <style:text-properties style:font-name="Calibri" style:font-name-complex="Calibri"/>
    </style:style>
    <style:style style:name="P1734" style:parent-style-name="Standard" style:family="paragraph">
      <style:paragraph-properties fo:text-align="center"/>
      <style:text-properties style:font-name="Calibri" style:font-name-complex="Calibri"/>
    </style:style>
    <style:style style:name="P1735" style:parent-style-name="Standard" style:family="paragraph">
      <style:paragraph-properties fo:text-align="center"/>
      <style:text-properties style:font-name="Calibri" style:font-name-complex="Calibri"/>
    </style:style>
    <style:style style:name="P1736" style:parent-style-name="Standard" style:family="paragraph">
      <style:paragraph-properties fo:text-align="justify"/>
      <style:text-properties style:font-name="Calibri" style:font-name-complex="Calibri"/>
    </style:style>
    <style:style style:name="P1737" style:parent-style-name="Standard" style:family="paragraph">
      <style:paragraph-properties fo:text-align="justify"/>
      <style:text-properties style:font-name="Calibri" style:font-name-complex="Calibri"/>
    </style:style>
    <style:style style:name="P1738" style:parent-style-name="Standard" style:family="paragraph">
      <style:paragraph-properties fo:text-align="justify"/>
      <style:text-properties style:font-name="Calibri" style:font-name-complex="Calibri"/>
    </style:style>
    <style:style style:name="P1739" style:parent-style-name="Standard" style:family="paragraph">
      <style:paragraph-properties fo:text-align="justify"/>
      <style:text-properties style:font-name="Calibri" style:font-name-complex="Calibri"/>
    </style:style>
    <style:style style:name="P1740" style:parent-style-name="Standard" style:family="paragraph">
      <style:paragraph-properties fo:text-align="justify"/>
      <style:text-properties style:font-name="Calibri" style:font-name-complex="Calibri"/>
    </style:style>
    <style:style style:name="P1741" style:parent-style-name="Standard" style:family="paragraph">
      <style:paragraph-properties fo:text-align="justify"/>
      <style:text-properties style:font-name="Calibri" style:font-name-complex="Calibri"/>
    </style:style>
    <style:style style:name="P1742" style:parent-style-name="Standard" style:family="paragraph">
      <style:paragraph-properties fo:text-align="justify"/>
      <style:text-properties style:font-name="Calibri" style:font-name-complex="Calibri"/>
    </style:style>
    <style:style style:name="P1743" style:parent-style-name="Standard" style:family="paragraph">
      <style:paragraph-properties fo:text-align="justify"/>
      <style:text-properties style:font-name="Calibri" style:font-name-complex="Calibri"/>
    </style:style>
    <style:style style:name="P1744" style:parent-style-name="Standard" style:family="paragraph">
      <style:paragraph-properties fo:text-align="justify"/>
      <style:text-properties style:font-name="Calibri" style:font-name-complex="Calibri"/>
    </style:style>
    <style:style style:name="P1745" style:parent-style-name="Standard" style:family="paragraph">
      <style:paragraph-properties fo:text-align="justify"/>
      <style:text-properties style:font-name="Calibri" style:font-name-complex="Calibri"/>
    </style:style>
    <style:style style:name="P1746" style:parent-style-name="Standard" style:family="paragraph">
      <style:paragraph-properties fo:text-align="justify"/>
      <style:text-properties style:font-name="Calibri" style:font-name-complex="Calibri"/>
    </style:style>
    <style:style style:name="P1747" style:parent-style-name="Standard" style:family="paragraph">
      <style:paragraph-properties fo:text-align="justify"/>
      <style:text-properties style:font-name="Calibri" style:font-name-complex="Calibri"/>
    </style:style>
    <style:style style:name="P1748" style:parent-style-name="Standard" style:family="paragraph">
      <style:paragraph-properties fo:text-align="justify"/>
      <style:text-properties style:font-name="Calibri" style:font-name-complex="Calibri"/>
    </style:style>
    <style:style style:name="P1749" style:parent-style-name="Standard" style:family="paragraph">
      <style:paragraph-properties fo:text-align="justify"/>
      <style:text-properties style:font-name="Calibri" style:font-name-complex="Calibri"/>
    </style:style>
    <style:style style:name="P1750" style:parent-style-name="Standard" style:family="paragraph">
      <style:paragraph-properties fo:text-align="justify"/>
      <style:text-properties style:font-name="Calibri" style:font-name-complex="Calibri"/>
    </style:style>
    <style:style style:name="P1751" style:parent-style-name="Standard" style:family="paragraph">
      <style:paragraph-properties fo:text-align="justify"/>
      <style:text-properties style:font-name="Calibri" style:font-name-complex="Calibri"/>
    </style:style>
    <style:style style:name="P1752" style:parent-style-name="Standard" style:family="paragraph">
      <style:paragraph-properties fo:text-align="justify"/>
      <style:text-properties style:font-name="Calibri" style:font-name-complex="Calibri"/>
    </style:style>
    <style:style style:name="P1753" style:parent-style-name="Standard" style:family="paragraph">
      <style:paragraph-properties fo:text-align="center"/>
    </style:style>
    <style:style style:name="T1754" style:parent-style-name="Standardnípísmoodstavce" style:family="text">
      <style:text-properties style:font-name="Calibri" style:font-name-complex="Calibri"/>
    </style:style>
    <style:style style:name="P1755" style:parent-style-name="Standard" style:family="paragraph">
      <style:paragraph-properties fo:text-align="justify"/>
      <style:text-properties style:font-name="Calibri" style:font-name-complex="Calibri"/>
    </style:style>
    <style:style style:name="P1756" style:parent-style-name="Standard" style:family="paragraph">
      <style:paragraph-properties fo:text-align="justify"/>
      <style:text-properties style:font-name="Calibri" style:font-name-complex="Calibri"/>
    </style:style>
    <style:style style:name="P1757" style:parent-style-name="Standard" style:family="paragraph">
      <style:paragraph-properties fo:text-align="justify"/>
      <style:text-properties style:font-name="Calibri" style:font-name-complex="Calibri"/>
    </style:style>
    <style:style style:name="P1758" style:parent-style-name="Standard" style:family="paragraph">
      <style:paragraph-properties fo:text-align="center"/>
      <style:text-properties style:font-name="Calibri" style:font-name-complex="Calibri"/>
    </style:style>
    <style:style style:name="P1759" style:parent-style-name="Standard" style:family="paragraph">
      <style:paragraph-properties fo:text-align="center"/>
      <style:text-properties style:font-name="Calibri" style:font-name-complex="Calibri"/>
    </style:style>
    <style:style style:name="P1760" style:parent-style-name="Standard" style:family="paragraph">
      <style:paragraph-properties fo:text-align="justify"/>
      <style:text-properties style:font-name="Calibri" style:font-name-complex="Calibri"/>
    </style:style>
    <style:style style:name="P1761" style:parent-style-name="Standard" style:family="paragraph">
      <style:paragraph-properties fo:text-align="justify"/>
      <style:text-properties style:font-name="Calibri" style:font-name-complex="Calibri"/>
    </style:style>
    <style:style style:name="P1762" style:parent-style-name="Standard" style:family="paragraph">
      <style:paragraph-properties fo:text-align="justify"/>
      <style:text-properties style:font-name="Calibri" style:font-name-complex="Calibri"/>
    </style:style>
    <style:style style:name="P1763" style:parent-style-name="Standard" style:family="paragraph">
      <style:paragraph-properties fo:text-align="justify"/>
      <style:text-properties style:font-name="Calibri" style:font-name-complex="Calibri"/>
    </style:style>
    <style:style style:name="P1764" style:parent-style-name="Standard" style:family="paragraph">
      <style:paragraph-properties fo:text-align="justify"/>
      <style:text-properties style:font-name="Calibri" style:font-name-complex="Calibri"/>
    </style:style>
    <style:style style:name="P1765" style:parent-style-name="Standard" style:family="paragraph">
      <style:paragraph-properties fo:text-align="justify"/>
      <style:text-properties style:font-name="Calibri" style:font-name-complex="Calibri"/>
    </style:style>
    <style:style style:name="P1766" style:parent-style-name="Standard" style:family="paragraph">
      <style:paragraph-properties fo:text-align="justify"/>
      <style:text-properties style:font-name="Calibri" style:font-name-complex="Calibri"/>
    </style:style>
    <style:style style:name="P1767" style:parent-style-name="Standard" style:family="paragraph">
      <style:paragraph-properties fo:text-align="justify"/>
      <style:text-properties style:font-name="Calibri" style:font-name-complex="Calibri"/>
    </style:style>
    <style:style style:name="P1768" style:parent-style-name="Standard" style:family="paragraph">
      <style:paragraph-properties fo:text-align="justify"/>
      <style:text-properties style:font-name="Calibri" style:font-name-complex="Calibri"/>
    </style:style>
    <style:style style:name="P1769" style:parent-style-name="Standard" style:family="paragraph">
      <style:paragraph-properties fo:text-align="justify"/>
      <style:text-properties style:font-name="Calibri" style:font-name-complex="Calibri"/>
    </style:style>
    <style:style style:name="P1770" style:parent-style-name="Standard" style:family="paragraph">
      <style:paragraph-properties fo:text-align="justify"/>
      <style:text-properties style:font-name="Calibri" style:font-name-complex="Calibri"/>
    </style:style>
    <style:style style:name="P1771" style:parent-style-name="Standard" style:family="paragraph">
      <style:paragraph-properties fo:text-align="center"/>
    </style:style>
    <style:style style:name="T1772" style:parent-style-name="Standardnípísmoodstavce" style:family="text">
      <style:text-properties style:font-name="Calibri" style:font-name-complex="Calibri"/>
    </style:style>
    <style:style style:name="P1773" style:parent-style-name="Standard" style:family="paragraph">
      <style:paragraph-properties fo:text-align="center"/>
      <style:text-properties style:font-name="Calibri" style:font-name-complex="Calibri"/>
    </style:style>
    <style:style style:name="P1774" style:parent-style-name="Standard" style:family="paragraph">
      <style:paragraph-properties fo:text-align="center"/>
      <style:text-properties style:font-name="Calibri" style:font-name-complex="Calibri"/>
    </style:style>
    <style:style style:name="P1775" style:parent-style-name="Standard" style:family="paragraph">
      <style:paragraph-properties fo:text-align="center"/>
      <style:text-properties style:font-name="Calibri" style:font-name-complex="Calibri"/>
    </style:style>
    <style:style style:name="P1776" style:parent-style-name="Standard" style:family="paragraph">
      <style:paragraph-properties fo:text-align="center"/>
      <style:text-properties style:font-name="Calibri" style:font-name-complex="Calibri" fo:font-size="14pt" style:font-size-asian="14pt" style:font-size-complex="14pt"/>
    </style:style>
    <style:style style:name="P1777" style:parent-style-name="Standard" style:family="paragraph">
      <style:paragraph-properties fo:text-align="center"/>
      <style:text-properties style:font-name="Calibri" style:font-name-complex="Calibri" fo:font-size="8pt" style:font-size-asian="8pt" style:font-size-complex="8pt"/>
    </style:style>
    <style:style style:name="P1778" style:parent-style-name="Standard" style:family="paragraph">
      <style:paragraph-properties fo:text-align="center"/>
      <style:text-properties style:font-name="Calibri" style:font-name-complex="Calibri" fo:font-style="italic" style:font-style-asian="italic" fo:font-size="11pt" style:font-size-asian="11pt" style:font-size-complex="11pt"/>
    </style:style>
    <style:style style:name="P1779" style:parent-style-name="Standard" style:family="paragraph">
      <style:paragraph-properties fo:text-align="center"/>
      <style:text-properties style:font-name="Calibri" style:font-name-complex="Calibri" fo:font-style="italic" style:font-style-asian="italic" fo:font-size="11pt" style:font-size-asian="11pt" style:font-size-complex="11pt"/>
    </style:style>
    <style:style style:name="P1780" style:parent-style-name="Standard" style:family="paragraph">
      <style:paragraph-properties fo:text-align="center"/>
      <style:text-properties style:font-name="Calibri" style:font-name-complex="Calibri" fo:font-style="italic" style:font-style-asian="italic" fo:font-size="11pt" style:font-size-asian="11pt" style:font-size-complex="11pt"/>
    </style:style>
    <style:style style:name="P1781" style:parent-style-name="Standard" style:family="paragraph">
      <style:paragraph-properties fo:text-align="center"/>
      <style:text-properties style:font-name="Calibri" style:font-name-complex="Calibri" fo:font-style="italic" style:font-style-asian="italic" fo:font-size="8pt" style:font-size-asian="8pt" style:font-size-complex="8pt"/>
    </style:style>
    <style:style style:name="P1782" style:parent-style-name="Standard" style:family="paragraph">
      <style:paragraph-properties fo:text-align="center"/>
      <style:text-properties style:font-name="Calibri" style:font-name-complex="Calibri" fo:font-style="italic" style:font-style-asian="italic" fo:font-size="11pt" style:font-size-asian="11pt" style:font-size-complex="11pt"/>
    </style:style>
    <style:style style:name="P1783" style:parent-style-name="Standard" style:family="paragraph">
      <style:paragraph-properties fo:text-align="center"/>
      <style:text-properties style:font-name="Calibri" style:font-name-complex="Calibri" fo:font-style="italic" style:font-style-asian="italic" fo:font-size="11pt" style:font-size-asian="11pt" style:font-size-complex="11pt"/>
    </style:style>
    <style:style style:name="P1784" style:parent-style-name="Standard" style:family="paragraph">
      <style:paragraph-properties fo:text-align="center"/>
      <style:text-properties style:font-name="Calibri" style:font-name-complex="Calibri"/>
    </style:style>
    <style:style style:name="P1785" style:parent-style-name="Standard" style:family="paragraph">
      <style:paragraph-properties fo:text-align="center"/>
      <style:text-properties style:font-name="Calibri" style:font-name-complex="Calibri"/>
    </style:style>
    <style:style style:name="P1786" style:parent-style-name="Standard" style:family="paragraph">
      <style:paragraph-properties fo:text-align="center"/>
      <style:text-properties style:font-name="Calibri" style:font-name-complex="Calibri"/>
    </style:style>
    <style:style style:name="P1787" style:parent-style-name="Standard" style:family="paragraph">
      <style:paragraph-properties fo:text-align="center"/>
      <style:text-properties style:font-name="Calibri" style:font-name-complex="Calibri"/>
    </style:style>
    <style:style style:name="P1788" style:parent-style-name="Standard" style:family="paragraph">
      <style:paragraph-properties fo:text-align="center"/>
      <style:text-properties style:font-name="Calibri" style:font-name-complex="Calibri"/>
    </style:style>
    <style:style style:name="P1789" style:parent-style-name="Standard" style:family="paragraph">
      <style:paragraph-properties fo:text-align="center"/>
      <style:text-properties style:font-name="Calibri" style:font-name-complex="Calibri"/>
    </style:style>
    <style:style style:name="P1790" style:parent-style-name="Standard" style:family="paragraph">
      <style:paragraph-properties fo:text-align="center"/>
      <style:text-properties style:font-name="Calibri" style:font-name-complex="Calibri"/>
    </style:style>
    <style:style style:name="P1791" style:parent-style-name="Standard" style:family="paragraph">
      <style:paragraph-properties fo:text-align="center"/>
      <style:text-properties style:font-name="Calibri" style:font-name-complex="Calibri"/>
    </style:style>
    <style:style style:name="P1792" style:parent-style-name="Standard" style:family="paragraph">
      <style:paragraph-properties fo:text-align="center"/>
      <style:text-properties style:font-name="Calibri" style:font-name-complex="Calibri"/>
    </style:style>
    <style:style style:name="P1793" style:parent-style-name="Standard" style:family="paragraph">
      <style:text-properties style:font-name="Calibri" style:font-name-complex="Calibri"/>
    </style:style>
    <style:style style:name="P1794" style:parent-style-name="Standard" style:family="paragraph">
      <style:paragraph-properties fo:text-align="center"/>
      <style:text-properties style:font-name="Calibri" style:font-name-complex="Calibri"/>
    </style:style>
    <style:style style:name="P1795" style:parent-style-name="Standard" style:family="paragraph">
      <style:paragraph-properties fo:text-align="center"/>
      <style:text-properties style:font-name="Calibri" style:font-name-complex="Calibri"/>
    </style:style>
    <style:style style:name="P1796" style:parent-style-name="Standard" style:family="paragraph">
      <style:paragraph-properties fo:text-align="center"/>
    </style:style>
    <style:style style:name="T1797" style:parent-style-name="Standardnípísmoodstavce" style:family="text">
      <style:text-properties style:font-name="Calibri" style:font-name-complex="Calibri"/>
    </style:style>
    <style:style style:name="P1798" style:parent-style-name="Standard" style:family="paragraph">
      <style:paragraph-properties fo:text-align="center"/>
      <style:text-properties style:font-name="Calibri" style:font-name-complex="Calibri"/>
    </style:style>
    <style:style style:name="P1799" style:parent-style-name="Standard" style:family="paragraph">
      <style:paragraph-properties fo:text-align="center"/>
      <style:text-properties style:font-name="Calibri" style:font-name-complex="Calibri"/>
    </style:style>
    <style:style style:name="P1800" style:parent-style-name="Standard" style:family="paragraph">
      <style:paragraph-properties fo:text-align="center"/>
      <style:text-properties style:font-name="Calibri" style:font-name-complex="Calibri"/>
    </style:style>
    <style:style style:name="P1801" style:parent-style-name="Standard" style:family="paragraph">
      <style:paragraph-properties fo:text-align="center">
        <style:tab-stops>
          <style:tab-stop style:type="left" style:position="2.302in"/>
        </style:tab-stops>
      </style:paragraph-properties>
    </style:style>
    <style:style style:name="T1802" style:parent-style-name="Standardnípísmoodstavce" style:family="text">
      <style:text-properties style:font-name="Calibri" style:font-name-complex="Calibri" fo:font-style="italic" style:font-style-asian="italic"/>
    </style:style>
    <style:style style:name="P1803" style:parent-style-name="Standard" style:family="paragraph">
      <style:paragraph-properties fo:text-align="center">
        <style:tab-stops>
          <style:tab-stop style:type="left" style:position="2.302in"/>
        </style:tab-stops>
      </style:paragraph-properties>
    </style:style>
    <style:style style:name="T1804" style:parent-style-name="Standardnípísmoodstavce" style:family="text">
      <style:text-properties style:font-name="Calibri" style:font-name-asian="Calibri" style:font-name-complex="Calibri"/>
    </style:style>
    <style:style style:name="T1805" style:parent-style-name="Standardnípísmoodstavce" style:family="text">
      <style:text-properties style:font-name="Trajan Pro" style:font-name-complex="Trajan Pro" fo:font-weight="bold" style:font-weight-asian="bold"/>
    </style:style>
    <style:style style:name="T1806" style:parent-style-name="Standardnípísmoodstavce" style:family="text">
      <style:text-properties style:font-name="Calibri" style:font-name-complex="Calibri"/>
    </style:style>
    <style:style style:name="T1807" style:parent-style-name="Standardnípísmoodstavce" style:family="text">
      <style:text-properties style:font-name="Calibri" style:font-name-complex="Calibri" fo:font-style="italic" style:font-style-asian="italic"/>
    </style:style>
    <style:style style:name="P1808" style:parent-style-name="Standard" style:family="paragraph">
      <style:paragraph-properties fo:text-align="center">
        <style:tab-stops>
          <style:tab-stop style:type="left" style:position="2.302in"/>
        </style:tab-stops>
      </style:paragraph-properties>
      <style:text-properties style:font-name="Calibri" style:font-name-complex="Calibri" fo:font-style="italic" style:font-style-asian="italic"/>
    </style:style>
    <style:style style:name="P1809" style:parent-style-name="Standard" style:family="paragraph">
      <style:paragraph-properties fo:text-align="center"/>
      <style:text-properties style:font-name="Calibri" style:font-name-complex="Calibri" fo:font-style="italic" style:font-style-asian="italic"/>
    </style:style>
    <style:style style:family="graphic" style:name="a6">
      <style:graphic-properties style:wrap="run-through" style:run-through="foreground" draw:fill="none" draw:stroke="solid" svg:stroke-width="0.04173in" svg:stroke-color="#943634" svg:stroke-opacity="100%" draw:stroke-linejoin="miter" svg:stroke-linecap="square"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graphic-properties style:wrap="run-through" style:run-through="foreground" draw:fill="none" draw:stroke="solid" svg:stroke-width="0.01024in" svg:stroke-color="#943634" svg:stroke-opacity="100%" draw:stroke-linejoin="miter" svg:stroke-linecap="square" style:horizontal-rel="paragraph" style:vertical-rel="paragraph" style:horizontal-pos="from-left" style:vertical-pos="from-top"/>
    </style:style>
  </office:automatic-styles>
  <office:body>
    <office:text text:use-soft-page-breaks="true">
      <text:p text:style-name="P1"/>
      <text:p text:style-name="P7"/>
      <text:p text:style-name="P13"/>
      <text:p text:style-name="P14"/>
      <text:p text:style-name="P15"/>
      <text:p text:style-name="P16"/>
      <text:p text:style-name="P17"/>
      <text:p text:style-name="P18"/>
      <text:p text:style-name="P19"/>
      <text:p text:style-name="P20"/>
      <text:p text:style-name="P21"/>
      <text:p text:style-name="P22">František Kolman</text:p>
      <text:p text:style-name="P23"><text:span text:style-name="T24">architekt a stavitel z Modřan</text:span></text:p>
      <text:p text:style-name="P25"/>
      <text:p text:style-name="P26"/>
      <text:p text:style-name="P27">projektoval a postavil řadu rodinných i veřejných staveb</text:p>
      <text:p text:style-name="P28">v Modřanech a okolních obcích</text:p>
      <text:p text:style-name="P29"/>
      <text:p text:style-name="P30">aktivní činovník Československé obce sokolské</text:p>
      <text:p text:style-name="P31"><text:span text:style-name="T32">účastník odboje proti nacismu</text:span></text:p>
      <text:p text:style-name="P33"><text:span text:style-name="T34">účastník odboje proti komunismu</text:span></text:p>
      <text:p text:style-name="P35"/>
      <text:p text:style-name="P36">vězněn za německé okupace</text:p>
      <text:p text:style-name="P37"><text:span text:style-name="T38">vězněn za komunistické totality</text:span></text:p>
      <text:p text:style-name="P39"/>
      <text:p text:style-name="P40">narozen<text:tab/>16. září 1903</text:p>
      <text:p text:style-name="P41">zemřel<text:tab/>19. října 1994</text:p>
      <text:p text:style-name="P42"/>
      <text:p text:style-name="P43"/>
      <text:p text:style-name="P44"><text:span text:style-name="T45">Odpočívá na Cholupickém hřbitově, který sám v roce 1938</text:span></text:p>
      <text:p text:style-name="P46"><text:span text:style-name="T47">projektoval a postavil.</text:span></text:p>
      <text:p text:style-name="P48"/>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text:span text:style-name="T65"><draw:frame draw:style-name="a4" draw:name="Obrázek1" text:anchor-type="as-char" svg:x="0in" svg:y="0in" svg:width="3.49291in" svg:height="4.98661in" style:rel-width="scale" style:rel-height="scale"><draw:image xlink:href="media/image1.jpeg" xlink:type="simple" xlink:show="embed" xlink:actuate="onLoad"/><svg:title/><svg:desc/></draw:frame></text:span></text:p>
      <text:p text:style-name="P66"/>
      <text:p text:style-name="P67"/>
      <text:p text:style-name="P68"/>
      <text:p text:style-name="P69"/>
      <text:p text:style-name="P70"/>
      <text:p text:style-name="P71"/>
      <text:p text:style-name="P72">František Kolman</text:p>
      <text:p text:style-name="P73">architekt a stavitel z Modřan</text:p>
      <text:p text:style-name="P74"/>
      <text:p text:style-name="P75">foto 3. květen 1988</text:p>
      <text:p text:style-name="P76"/>
      <text:p text:style-name="P77"/>
      <text:p text:style-name="P78"/>
      <text:p text:style-name="P79"/>
      <text:p text:style-name="P80"/>
      <text:p text:style-name="P81"/>
      <text:p text:style-name="P82"/>
      <text:p text:style-name="P83"/>
      <text:p text:style-name="P84">ÚVODEM</text:p>
      <text:p text:style-name="P85"><text:span text:style-name="T86"><draw:connector draw:type="line" svg:x1="0.0252in" svg:y1="0.08661in" svg:x2="4.19186in" svg:y2="0.088in" draw:z-index="170" draw:id="id4" draw:style-name="a5" draw:name="Přímá spojnice se šipkou 4" text:anchor-type="paragraph"><svg:title/><svg:desc/></draw:connector></text:span></text:p>
      <text:p text:style-name="P87"/>
      <text:p text:style-name="P88"><text:span text:style-name="T89">Se jménem architekta Kolmana je spojena především výstavba modřanských rodinných i nájemních domů v předválečném období. Zdejší domy a vily dokazují jeho důvtip, nápaditost a tvůrčí aktivitu při projektování i provádění staveb. Jen namátkou - postavil bývalý Klapkův dům (nyní je zde prodejna bytového textilu), dům čp. 1387, ve kterém bývala lékárna pana Mrvíka a prodejna Elektra (nyní drogerie a obchod s elektromateriálem), dům pana Bláhy s restaurací Na zastávce, vilu MUDr. Spáčila a na Lysinách vily ing. Suma a pana Caudra. Kromě obytných domů stavěl F. Kolman také budovy veřejné (záložnu - nyní Husova knihovna) a průmyslové (čokoládovnu RUPA, později Orion). Četné objekty postavil i mimo území Modřan. S dalšími modřanskými staviteli se podílel na projektu měšťanské školy T. G. Masaryka, kde bylo realizováno jeho řešení vstupu a schodiště. Ostatně v časopise Modřanský obzor z předválečné doby nalezneme snad v každém čísle informaci o domech navržených a postavených F. Kolmanem</text:span></text:p>
      <text:p text:style-name="P90"> Tato výrazná osobnost Modřan prožila pohnutý život. Ke svému postavení se vypracoval od zednického učně přes studium na stavební průmyslové škole v Betlémské ulici a několikaletou praxí u významných pražských stavebních firem. Když jako student průmyslové školy chodil v roce 1924 kolem rozestavěného Petschekova paláce a se zájmem sledoval postup stavebních prací, netušil ještě, jakému účelu bude tato budova sloužit o dvacet let později. Sem, do tzv. Pečkárny, byli přivážení ke krutým výslechům političtí vězni gestapa a Kolman byl jedním z nich.</text:p>
      <text:p text:style-name="P91">Období rozvoje Československého státu se odráželo v pestré paletě politických stran a spolků. Ani v této oblasti nezůstával F. Kolman pozadu. Byl činný především v Sokole, ale i v ochotnické Besedě Tyl a jinde. Politicky se orientoval na bývalou stranu národně socialistickou.</text:p>
      <text:p text:style-name="P92">V květnu 1939 se zapojil do protinacistického odboje rozšiřováním časopisu V boj a dalších ilegálních tiskovin. Se skupinou spolupracovníků přetiskoval V boj pražský, vojenský, i z okruhu Vojtěcha Preissiga a Inky Bernáškové. Když po zatýkání skončil přísun dalších čísel, pokračovala modřanská skupina ve vydávání vlastního časopisu V boj. V této souvislosti je na místě připomenout jména dalších statečných občanů: Jaroslav Kotek, Jana Kubálková, František Pařízek, František Ryska, František Richter, dr. František Karas, Jiří Peterka, Miroslav Boubelík, škpt. Sojka, Ladislav Kunte. Vydávání časopisu přerušilo až udání tajemníka obecního úřadu Živnůstky v květnu 1942, po kterém následovala vlna zatýkání. Mezi zatčenými byl i F. Kolman, u jehož jména doplnil Živnůstka udání poznámkou "návrat nežádoucí". Jako zázrakem se podařilo paní Kolmanové pomocí úplatků několik zatčených zachránit, a tak se 16. 7. 1942 dostal na svobodu i její muž. Ve vězení se F. Kolman dozvěděl o nebezpečí, které hrozilo pracovníkům tiskárny Melantrich, a tak jeho první cesta z vězení na Pankráci vedla sem, aby ohrožené varoval.</text:p>
      <text:p text:style-name="P93"/>
      <text:p text:style-name="P94"/>
      <text:p text:style-name="P95">V následujících dvou letech byl odboj stanným právem vážně narušen. V té době z modřanské skupiny pracoval pouze F. Kolman a M. Boubelík, kteří se za pomoci Antonína Klapky snažili podporovat rodiny postižených. Začátkem roku 1944 se Kolman a Boubelík rozhodli založit novou ilegální skupinu, ze které byl později utvořen ilegální Národní výbor.</text:p>
      <text:p text:style-name="P96"><text:span text:style-name="T97">V létě 1944 kontaktoval Kolman V. Hodka, který za pomoci odborníků Šenka a Heissigera opatřil vysílačku pro spojení s Londýnem. Vysílalo se z různých míst v Modřanech, někdy i z Prahy. Kromě toho skupina dodávala zprávy paradesantnímu výsadku východní armády, který vysílal z Nechanic u Jílového.</text:span></text:p>
      <text:p text:style-name="P98">Když F. Kolman v únoru 1945 již nemohl podporovat odbojovou činnost z vlastních prostředků, obrátil se na Josefa Měřičku, majitele továrny Skol (později Aritma, Meopta, Chirana). Ten okamžitě přislíbil pomoc ve výši jednoho milionu korun a jako první zálohu předal padesát tisíc. K dalším kontaktům však již nedošlo, protože J. Měřička byl krátce na to zatčen v souvislosti s jinou odbojovou skupinou. Také modřanskou skupinu postihlo v březnu 1945 další zatýkání.</text:p>
      <text:p text:style-name="P99"><text:span text:style-name="T100">Po skončení války, když se F. Kolman vrátil po svém druhém zatčení, chtěl se věnovat rodině a firmě. Jenomže klidný tok jeho života narušila zvůle stejně zhoubná jako nacismus - komunistická diktatura. A tak zatímco někteří "šťastně budovali světlé zítřky", odseděl si odbojář Kolman ve věznicích na Borech, Valdicích, Opavě a na Pankráci téměř patnáct z pětadvaceti původně vyměřených let odnětí svobody za účast na přípravě vojenského protikomunistického povstání. Odsouzen byl v roce 1949, domů se vrátil v prosinci 1963 jako šedesátiletý.</text:span></text:p>
      <text:p text:style-name="P101">Jako schopný projektant byl František Kolman ve vězení většinou využíván ve své profesi. Podílel se například na stavbě pražské sportovní haly. Po propuštění pracoval jako stavební technik v okresním stavebním podniku Praha-západ v Kunraticích. Přes všechny životní nesnáze neztrácel obdivuhodnou vitalitu a úctyhodnou odvahu, pracoval až do svých 85 let.</text:p>
      <text:p text:style-name="P102">Převzato z  web stránek městské části Prahy 12</text:p>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Koncept napsán během 3 týdenního pobytu</text:p>
      <text:p text:style-name="P128">v lázních Luhačovice v roce 1974</text:p>
      <text:p text:style-name="P129">bez jakýchkoliv poznámek a dokumentů</text:p>
      <text:p text:style-name="P130">v ubytovně Fučík,</text:p>
      <text:p text:style-name="P131">a to jen ve volných chvílích mimo lázeňské procedury a ještě ne vždy,</text:p>
      <text:p text:style-name="P132"><text:span text:style-name="T133"><text:s/></text:span><text:span text:style-name="T134">měl jsem na cele dva spolubydlící.</text:span></text:p>
      <text:p text:style-name="P135"/>
      <text:p text:style-name="P136"/>
      <text:p text:style-name="P137">Omlouvám mnoho překlepů a zkomolení jmen při opisování doma,</text:p>
      <text:p text:style-name="P138"><text:span text:style-name="T139"><text:s/></text:span><text:span text:style-name="T140">které jsem neprováděl sám.</text:span></text:p>
      <text:p text:style-name="P141"/>
      <text:p text:style-name="P142">František Kolman</text:p>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František Kolman</text:p>
      <text:p text:style-name="P169">Můj příběh</text:p>
      <text:p text:style-name="P170"><text:span text:style-name="T171"><draw:connector draw:type="line" svg:x1="0.00906in" svg:y1="0.08696in" svg:x2="6.18961in" svg:y2="0.08071in" draw:z-index="169" draw:id="id5" draw:style-name="a6" draw:name="Přímá spojnice se šipkou 5" text:anchor-type="paragraph"><svg:title/><svg:desc/></draw:connector></text:span></text:p>
      <text:p text:style-name="P172"/>
      <text:p text:style-name="P173"/>
      <text:p text:style-name="P174">V Praze 9. 2. 1974</text:p>
      <text:p text:style-name="P175"/>
      <text:p text:style-name="P176"><text:span text:style-name="T177">Po 24 letech se pokusím vylíčit můj případ boje proti komunistické zvůli, která zosnovala zničení demokracie v Československé republice organizovaným spiknutím ve službách komunistické internacionály pro zájmy SSSR, který usiluje o ovládnutí světa pod rouškou hlásání socialismu a svou teorií třídního boje a boje proti národovectví, propagováním „internacionalistického vlastenectví“. <text:s/>Pod pojmem“diktatura proletariátu“ a vynášením dělnické třídy se snaží rozpoutat boj dělníků proti tak zvané vykořisťovatelské třídě nazývané buržoasií a kapitalismem. Žádné kulturní hodnoty, osobní svoboda a osobní bezpečnost nejsou tomuto komunistickému spiknutí nedotknutelné a pohrdá jimi. V zájmu těchto idejí vraždí své odpůrce a nejen je, vraždí se vzájemně podle potřeby a pokynů z Moskvy. Ukázkou této zvůle jsou známé vraždy a násilí za éry Stalina a u nás známe vyvraždění Gottwaldových odpůrců, Slánského a spol., v roce 1951.</text:span></text:p>
      <text:p text:style-name="P178"/>
      <text:p text:style-name="P179">V různých státech si počínala pátá komunistická kolona různě. Začalo to již za druhé světové války. Na příklad proti vůli polského národa byla pod tlakem SSSR v Polsku dosazena prosovětská vláda, ačkoliv v Londýně pracovala po celou dobu války legální polská vláda v exilu. Podobný osud stihl i demokratické síly Jugoslávie, když samozvaný „Tito“ s pomocí SSSR nechal vyvraždit koncem války své odpůrce Mihajloviče a další, kteří bojovali pro obnovení demokratických způsobů života poválečné Jugoslávie.</text:p>
      <text:p text:style-name="P180"/>
      <text:p text:style-name="P181"><text:span text:style-name="T182">Trochu odlišný způsob si zvolila komunistická klika vedená SSSR proti Československu. President Dr. Eduard Beneš byl uznávaným vůdcem Československa, měl důvěru celého národa a dokonce s SSSR uzavřel v roce 1943 smlouvu o přátelství a poválečné spolupráci.</text:span></text:p>
      <text:p text:style-name="P183"/>
      <text:p text:style-name="P184"><text:span text:style-name="T185">Tehdy Stalin roztruboval do světa hesla o sebeurčení národů, že SSSR se nikdy nebude vměšovat do věcí jiných států a nechává na vůli, jaký režim a způsob vlády si zvolí. Dokonce Stalin zrušil někdy po vypuknutí války s Německem Kominternu a tím oklamal i Roosevelta a Churchilla, kteří jeho slibům nechali víru. Potřeboval prostě pomoc v boji proti Hitlerovi a každý prostředek mu byl dobrý. <text:s/>Vše se dá vysvětlit jejich dialektikou.</text:span></text:p>
      <text:p text:style-name="P186"/>
      <text:p text:style-name="P187"><text:span text:style-name="T188">Nová vláda přijala po revoluci 1945 Košický vládní program. Vládu měly vykonávat čtyři politické strany: Komunistická, Nár. Socialistická, Soc. Demokratická a Lid. Demokratická.</text:span></text:p>
      <text:p text:style-name="P189"/>
      <text:p text:style-name="P190">Komunisté si záměrně vybrali důležité funkce – vnitro a armádu a utvořili si ještě Revoluční odborové hnutí, jimi ovládané. <text:s/>Prostřednictvím těchto orgánů a obsazováním různých funkcí v důležitých resortech vytvářeli nepřehlednou situaci, prosadili si i zřízení a vyzbrojování tzv. „milic“ k ochraně závodů. Byla to krtčí práce komunistů s cílem zmocnit se celé vlády, vymýtit ostatní partnery, a utvořit vládu poslušnou svému podporovateli SSSR, z jehož popudu se vše toto provádělo.</text:p>
      <text:p text:style-name="P191"><text:span text:style-name="T192">Po inscenování známých událostí z roku 1948, které vedly k demisi koaliční vlády a k nátlaku na presidenta Dr. Beneše, zmocnila se komunistická strana s pomocí tajné policie vlády a při zradě tehdejšího velitele armády gen. L. Svobody, který odmítl uposlechnout presidenta Dr. Beneše a zakročit proti spiknutí. Tím bylo dovršeno porobení československého národa, které trvá dodnes i přes skrytý nesouhlas převážné většiny národa. Stali se z nás vazalové SSSR, které vykořisťuje stejně jako ostatní národy Evropy během války a po válce porobené, (Lotyšsko, Litva, Estonsko, Maďarsko, NDR, Polsko, Bulharsko, částečně i Rumunsko a Jugoslávie) a nechá se jim poté ještě licoměrně oslavovati jako jediný osvoboditel a jediný znatel demokratických svobod nazývaný „lidovědemokratick</text:span><text:span text:style-name="T193">é</text:span><text:span text:style-name="T194">“.</text:span></text:p>
      <text:p text:style-name="P195">Tyto události v r. 1948 vedly k pronásledování a k útisku inteligence a podnikatelských stavů v ČSR a nakonec k násilnému znárodňování a okrádání všech zámožnějších vrstev o jejich celoživotní výsledky práce. Zbavily<text:s/>je i možností žít jako řádný občan a daly<text:s/>jim punc nepřítele lidu i socialismu.</text:p>
      <text:p text:style-name="P196"/>
      <text:p text:style-name="P197">Tyto zásahy byly vítány mnohými proletáři, kteří se po dobu republiky pro svou lenost a neschopnost nemohli uživit a spoléhali jen na rozvrat. Těchto lidí režim komunistů dobře využil, rozdával jim plnýma rukama, udělal z podřadných a lenochů ředitele a různé funkcionáře, policajty a udavače. Do svých řad vzala KSČ mnoho nejrůznějších kolaborantů a zrádců, jen když se ochotně a ze strachu hrnuli pod prapor KSČ, aby zamaskovali svoji nekalou činnost z okupace. Z těchto lidí se stali nejhorší a nejnebezpečnější pracovníci, kteří šikanovali kde koho, tím horlivěji, čím větší máslo měli na hlavě z let minulých.</text:p>
      <text:p text:style-name="P198"/>
      <text:p text:style-name="P199"><text:span text:style-name="T200">Komunisté se v té době mstili svým odpůrcům a všem majetným lidem i inteligenci kde mohli. Zbavovali je úřadů a zaměstnání, jejich děti nesměly studovat a mnohdy ani se učit řemeslu.</text:span></text:p>
      <text:p text:style-name="P201"/>
      <text:p text:style-name="P202"><text:span text:style-name="T203">Nastal bezuzdný komunistický teror pod rouškou „třídního boje“ pod heslem „kdo nejde s námi jde proti nám“. Začalo veřejné ostouzení poctivých lidí,<text:s/></text:span><text:span text:style-name="T204">jejich<text:s/></text:span><text:span text:style-name="T205">špinění</text:span><text:span text:style-name="T206"><text:s/></text:span><text:span text:style-name="T207">a policejní teror, zavírání a věznění nevinných pro vykonstruované obvinění jen proto, aby se mohli zmocnit majetku, či zkompromitovat na veřejnosti vylhanými historkami a potom zbaviti úřadu a lepšího zaměstnání. Nastal hon na politické pracovníky ostatních stran, z nichž mnohým se podařilo dostati se do zahraničí a do emigrace, ostatní byli buď zavíráni, nebo nuceni přisluhovati novému režimu a odsuzování dřívější činnosti.</text:span></text:p>
      <text:p text:style-name="P208"/>
      <text:p text:style-name="P209">Teror se nezastavil ani před skutečnými osobnostmi, jakým byl ministr Drtina (Pavel Svatý) a Jan Masaryk, když neuspěly známé „dárkové balíčky s výbušninou“ které v té době ještě před vládní krizí dostali někteří politikové a tato špinavost byla tehdy právě Drtinou odhalena.</text:p>
      <text:p text:style-name="P210"/>
      <text:p text:style-name="P211"><text:span text:style-name="T212">Zorganizovány byly také volby se známými „bílými lístky“. Organizaci voleb uskutečnili komunisté a byl činěn všemožný nátlak na voliče. Byla organizována tzv. „demonstrační volba“ tj. celé osazenstvo domu či ulice šlo najednou, a aniž by se šlo za plentu, vhazovali lístky před očima kontrolorů – komunistů do uren. Rovněž i sčítání hlasů bylo pochybné, protože to prováděli jen komunisté a dělali si s lístky, co chtěli. Před tím vedli delší dobu kampaň pro získání sedláků pod heslem „půda patří těm, kteří na ní pracují“ a slibovali jim rozdat půdu velkostatků a podobnou. Takovým podvodným způsobem se jim podařilo získat mnohé hlavně z řad menších rolníků a čeledínů toužících po větším přídělu polí.</text:span></text:p>
      <text:p text:style-name="P213"/>
      <text:p text:style-name="P214">A jak to s nimi dopadlo, to dnes všichni dobře vidíme. Žádný z nich neviděl ani píď další půdy a nakonec jim vzali vše i to,<text:s/>co sami měli.</text:p>
      <text:p text:style-name="P215"/>
      <text:p text:style-name="P216">Nejdříve propagovali znárodnění podniků přes 500 zaměstnanců, zanedlouho v r. 1948 po únoru přišli s požadavkem znárodnění podniků přes 50 zaměstnanců. Nikdo ze znárodněných nedostal žádnou náhradu, ačkoliv byla slíbena. Naopak v pozdějších letech byly potlačeny veškeré podniky,<text:s/>i sebemenší.</text:p>
      <text:p text:style-name="P217"><text:span text:style-name="T218">Takové jsou činy a plnění slibů vládnoucích komunistů!</text:span></text:p>
      <text:p text:style-name="P219"/>
      <text:p text:style-name="P220">Naopak teror zesílil, uvěznili desetitisíce lidí, důstojníků, zahraničních vojáků, odsuzovali stovky lidí na smrt a desetitisíce na mnohaleté žaláře, vše nekontrolovaně, ve jménu lidově demokratické republiky. Popravili Piku, že byl spolupracovníkem čsl.<text:s/>vlády za okupace v Moskvě a mnoho našich skvělých lidí např. Miladu Horákovou a mnoho dalších, o čemž jsme slýchávali a četli v roce 1968 a 1969 po uvolnění cenzury.</text:p>
      <text:p text:style-name="P221"/>
      <text:p text:style-name="P222">Začátek odboje proti komunistické zvůli.</text:p>
      <text:p text:style-name="P223"/>
      <text:p text:style-name="P224"><text:span text:style-name="T225">Úklady KSČ vůči straně čsl. Nár. socialistů v roce 1947 zesilovali do neúnosné míry, zvláště před volbami do NS. Jako Sokol, nár. socialista, zastánce a obdivovatel demokratických idejí T.G.M. Masaryka, čsl. legií, vlastenec a aktivní politický vězeň z doby německé okupace 1939 – 45 jsem nesnášel úklady komunistů, kteří všechny uvedené ideály demokracie podrývali a usilovali o zvrat poměrů, zničení pravé demokracie a zavlečení naší republiky do područí SSSR.</text:span></text:p>
      <text:p text:style-name="P226"><text:span text:style-name="T227">Nastolením vlády „</text:span><text:span text:style-name="T228">lů</text:span><text:span text:style-name="T229">zy“, jejímž prostřednictvím za použití bezuzdné demagogie se dostávali k moci, využívajíce slušnosti ostatních politických stran, které k podobné podvratné činnosti na svou obranu nesáhly. Jaké úmysly měli vedoucí komunisté již v listopadu 1945</text:span><text:span text:style-name="T230">,</text:span><text:span text:style-name="T231"><text:s/>jsem se přesvědčil při výstavě odbojové skupiny „V BOJ“ instalované v Umělecko-průmyslovém museu v Praze v listopadu 1945, kterou jsem z větší části sám instaloval. Z mého uchovaného archivu z okupace jsem na výstavu zapůjčil<text:s/></text:span><text:span text:style-name="T232">dva</text:span><text:span text:style-name="T233"><text:s/>výtisky ilegálních „Rudého Práva“, které jsem umístil do vitríny.</text:span></text:p>
      <text:p text:style-name="P234">V jednom z nich byl článek, kterým byl napadán Dr. E. Beneš. Bylo to vydání tuším z roku 1941, z doby, kdy byl celým demokratickým světem uznávaným představitelem Čsl. republiky a jedním z prvních bojovníků proti nacismu.</text:p>
      <text:p text:style-name="P235"/>
      <text:p text:style-name="P236"><text:span text:style-name="T237">Již druhý den po otevření výstavy jsem zjistil, že právě toto Rudé právo s článkem proti presidentu Benešovi zmizelo. Pátral jsem po něm o od členky této odbojové skupiny pí. Škaldové jsem se dozvěděl, že výtisk si osobně vzal tehdejší gen.<text:s/></text:span><text:span text:style-name="T238">t</text:span><text:span text:style-name="T239">ajemník KSČ Rudolf Slánský, kterému vadilo zveřejnění názoru komunistů z okupace v té době, kdy předstírali loajalitu Dr. Benešovi a dokonce na oko uznávali i T.G.M. Masaryka, vědouce, že by je náš lid v době těsně po revoluci 1945 smetl ze scény, kdyby v této kritické době vystrčili své komunistické pravé růžky. Přes urgenci Slánský výtisk nevrátil, prostě jej ukradl. Již tehdy jsem k nim měl nedůvěru, zvláště když si začali přivlastňovat zásluhy o odboj za okupace, vzájemně se doporučujíce vtírali se po r. 1945 do odbojových organizací, jako tomu bylo v tak zvané „Historické skupině V Boj“, kterou podvodně ovládl Dr. Vlk a Slánského dokonce udělal čestným předsedou. Tyto podvody byly odhaleny při procesech se Slánského spolupracovníky v roce 1951, kde zatčený Dr. Vlk přiznává, že se do odbojových skupin vetřel neprávem.</text:span></text:p>
      <text:p text:style-name="P240">Nikdy jsem jim po revoluci nevěřil a při příležitosti voleb v r. 1947 jsem začal proti nim pracovat. Bílé lístky, které byly rozdávány současně s kandidátkami všech 4 stran pro volbu do Nár. Shromáždění. Bílé lístky byly protestem a nesouhlasem s navrženými kandidátkami. Komunisté se těchto lístků obávali a organizovali zastrašovací kampaň a teror při vlastním volebním aktu. Prostřednictvím svých členů organizovali např. hromadný odchod všech obyvatel domu k volbě a volit manifestačně, tj. nechodit za plentu a veřejně vkládat kandidátku před okolosedícími. Kdo se opovážil jít za plentu, toho si zapisovali. Projevovali drzou aktivitu, okatě si sedli vedle urny s poznámkovým blokem. Širokou kampaň vedl i komunistický tisk.</text:p>
      <text:p text:style-name="P241"><text:span text:style-name="T242">Před volbami jsem rozmnožil na cyklostylu mnoho letáků s výzvou ke vkládání bílých lístků. Prostřednictvím známého Köchera provedl jeho příbuzný v jedné venkovské tiskárně sazbu stejného letáku.</text:span></text:p>
      <text:p text:style-name="P243">O sletových dnech XI. Všesokolského sletu v Praze byla velmi napjatá situace. Komunisté nemohli slet zrušit, pokoušeli se o provokace. Sokolstvo bylo proti nim rozjitřeno. Těsně před sletem vydávaly některé sokolské župy tajné oběžníky proti komunistům, zveřejňovány byly také různé zásahy tajné policie v sokolských řadách. Tyto oběžníky byly tajně kolportovány a dále rozmnožovány. Několik těchto oběžníků jsem dostal od p. Bejsty.</text:p>
      <text:p text:style-name="P244"/>
      <text:p text:style-name="P245"><text:span text:style-name="T246">Slet byl po stránce politické velmi rušný. Při odchodech ze sletiště byla provolávána cvičenci různá hesla, např. „Ať žije president Beneš“, „Bez Beneše bez Hany, nejsou naše Hradčany“ a mnoho dalších. Na sletišti pod tribunami v průchodu do šaten v trámoví zalezlí tajní policisté, fotografovali nás při provolávání hesel. Jednoho z těch fízlů jsme strhli mezi nás a masa cvičenců přes něj pochodovala dál. Stejně to bylo i u žákyň</text:span><text:span text:style-name="T247">.</text:span><text:span text:style-name="T248"><text:s/></text:span><text:span text:style-name="T249">P</text:span><text:span text:style-name="T250">ři nástupu na sletiště II.<text:s/></text:span><text:span text:style-name="T251">s</text:span><text:span text:style-name="T252">tup</text:span><text:span text:style-name="T253">ně</text:span><text:span text:style-name="T254"><text:s/>žákyň</text:span><text:span text:style-name="T255">,</text:span><text:span text:style-name="T256"><text:s/>asi 9 letých</text:span><text:span text:style-name="T257">,</text:span><text:span text:style-name="T258"><text:s/>začaly<text:s/></text:span><text:span text:style-name="T259">po dokončení rozestupu<text:s/></text:span><text:span text:style-name="T260">skandovat „Ať žije president Beneš“. Nikdo jim to neorganizoval a ony tak projevily svůj názor na drastické opatření, kdy president Beneš musel po únoru 1948 odstoupit a na jeho místě na sletišti seděl nenáviděný Gottwald se svou Martou.</text:span></text:p>
      <text:p text:style-name="P261"/>
      <text:p text:style-name="P262"><text:span text:style-name="T263">Demonstrace proti KSČ vyhrotily v době sokolského průvodu Prahou. Komunisté chtěli Sokoly zastrašit, a proto po celé délce průvodu v ulicích u chodníků byli rozestaveni jejich členové s papírovými štítky na klopě kabátu s nápisem „Pořadatel“. Tito podaření pořadatelé se se zlou potázali. Utržili mnoho ran a posměchu od průvodu i od davů lidí natlačených na chodnících. Celý průvod hučel hesly pro Beneše a Masaryka a proti komunistům a s nimi je skandoval</text:span><text:span text:style-name="T264">y</text:span><text:span text:style-name="T265"><text:s/>i zástupy na chodnících. Někteří z horlivých pořadatelů a různí fízlové mezi diváky se pokoušeli občas někoho zatknout, ale zle to s nimi vždy dopadlo, dav diváků je nedal a se šrámy odtáhli ti „pořadatelé“.</text:span></text:p>
      <text:p text:style-name="P266"/>
      <text:p text:style-name="P267"><text:span text:style-name="T268">Na Staroměstském náměstí byla jako obvykle při sletech tribuna s presidentem a čestnými hosty. Tentokrát tam seděl Gottwald a jeho věrní a domnívali se, že<text:s/></text:span><text:span text:style-name="T269">s</text:span><text:span text:style-name="T270">okolstvo jim v</text:span><text:span text:style-name="T271">z</text:span><text:span text:style-name="T272">dá hold. Dopadlo to však pro ně trapně.<text:s/></text:span><text:span text:style-name="T273">R</text:span><text:span text:style-name="T274">ozjásaný průvod provolával protikomunistická hesla až těsně k příchodu na Staroměstské náměstí, tam však rázem umlkl a Sokolské šiky neuposlechly povelu „Vpravo hleď“ a při defilé před presidentem otočily hlavy vlevo a na vládní tribunu se ani nepodívaly. Gottwald zahlížel jako deset čertů.</text:span></text:p>
      <text:p text:style-name="P275"/>
      <text:p text:style-name="P276">Když sokolové přešli k Celetné ulici, opět začalo skandování. Tato sprcha trvala nejméně 4 – 5 hodin pokud šel průvod. V ulicích stály policejní vozy, z nichž filmovali pochodující a hesla provolávající Sokoly, kteří měli na prsou a na kroji jmenovky žup a jednot. Tak odezněl mohutný, nejkrásnější, ale poslední Všesokolský slet. Potom už nastala persekuce a zrušení sokolských organizací a jejich členů, zašantročení sokolského majetku a zničení celé rozvinuté tělesné výchovy, kterou nám záviděl celý svět. To je dílo komunistů, kteří potírají vše, kde se prosazuje vlastenectví a pravá demokracie.</text:p>
      <text:p text:style-name="P277"/>
      <text:p text:style-name="P278">Sokolský slet viděli však i četní zahraniční hosté, kteří bývali vždy vděčnými návštěvníky této neobyčejné a světové podívané, jaké nebylo nikde jinde. A tak se i cizina dozvěděla, jak smýšlí československý národ o komunistech a jak je miluje.</text:p>
      <text:p text:style-name="P279"/>
      <text:p text:style-name="P280"><text:span text:style-name="T281">Ještě před sletem mi řekl<text:s/></text:span><text:span text:style-name="T282">d</text:span><text:span text:style-name="T283">r. F. Karas, že bude mít o sletových dnech hosta z Ameriky – Amerického Čecha Jiřího Naxeru. Požádal jsem Karase, aby mě s ním seznámil. Stalo se tak. Pojal jsem úmysl navázat spojení s </text:span><text:span text:style-name="T284">d</text:span><text:span text:style-name="T285">r. Ant. Hřebíkem, bývalým starostou ČOS, který byv ohrožen jako poslanec strany čsl. Nár. socialistické, odešel v květnu 1948 tajně do zahraničí, do exilu jako řada politických osobností.</text:span></text:p>
      <text:p text:style-name="P286"><text:span text:style-name="T287">Na schůzce s J. Naxerou v červenci 1948 jsme se dohodli, že on předá Hřebíkovi můj dopis a současně s ním i kód pro případ, že by bylo někdy potřeba se dorozumívat. Dopis i kód jsem napsal na bílé plátno a zašili jsme to pod podšívku kabátu. Naxera vzal sebou i hesla provolávaná na sletu. Z Německa mi Naxera poslal pohlednici, že už opustil ČSR.</text:span></text:p>
      <text:p text:style-name="P288"/>
      <text:p text:style-name="P289"><text:span text:style-name="T290">Poměry po sletu se ještě zhoršovaly. Měl jsem doma několik rozmnožovacích strojů a tak jsem začal rozmnožovat různé kolující letáky a protikomunistické články. Zvolil jsem k tomu podobný způsob jako za okupace. Letáky o několika stránkách měly hlavičku K. V. V BOJ, což znamenalo Kruh věrných vbojařů, tím jsem myslil na naši práci z let 1939 – 45. Tiskl jsem doma. Aby však nebylo možné při neočekávané prohlídce rozmnožovacích strojů zjistiti, že na nich bylo tištěné, zhotovil jsem blánu s reklamním obsahem studnařské živnosti, která mi zbyla po znárodnění. Tuto blánu jsem vždy po provedení tisku letáku navlékl na rozmnožovací stroj, vše jsem jemně poprášil a zaprášený stroj jsem uložil do skříně. Samozřejmě, že jsem doma nemohl mít žádné potřeby k tisku letáků, ani blány ani papír a barvu. Toto vše jsem uschoval v tajné skrýši v dřevěné boudě ve stavební ohradě mimo náš domek. Později, koncem roku 1948</text:span><text:span text:style-name="T291">,</text:span><text:span text:style-name="T292"><text:s/>jsem k tomu účelu zřídil tajný sklípek pod domem, který byl přístupný ze zahrady dobře maskovaným okénkem, nerozeznatelným od kamenného soklu. Ve sklípku jsem umístil cyklostyl, barvy a ostatní potřeby a zavedl jsem el. osvětlení. Tento úkryt nebyl nikdy odhalen.</text:span></text:p>
      <text:p text:style-name="P293"><text:span text:style-name="T294">Letáky jsem tiskl nepravidelně. Roznášel jsem je většinou sám, část jsem dával Jožovi Karasovi a část Josefu Sejkorovi z Vinohrad. Něco jsem dával i C. Bejstovi.</text:span></text:p>
      <text:p text:style-name="P295"/>
      <text:p text:style-name="P296"><text:span text:style-name="T297">Napojení na anglické velvyslanectví.</text:span></text:p>
      <text:p text:style-name="P298"/>
      <text:p text:style-name="P299"><text:span text:style-name="T300">V továrně ČKD v Modřanech jsem se v listopadu 1948 stýkal s Josefem Schickem</text:span><text:span text:style-name="T301">,</text:span><text:span text:style-name="T302"><text:s/></text:span><text:span text:style-name="T303">k</text:span><text:span text:style-name="T304">terého jsem znal ze Sokola z nácviku ve Zbraslavi. Zajímal se o moje okupační osudy a dostali jsme se až k mým letákovým akcím. Svěřil se mně, že jeho kamarád ze Zbraslavi Vladimír Struska, studující filosofie má spojení na bývalého majora západní armády, který má styky s anglickým velvyslanectvím.</text:span></text:p>
      <text:p text:style-name="P305"><text:span text:style-name="T306">Vzpomněl jsem si na Naxeru a<text:s/></text:span><text:span text:style-name="T307">d</text:span><text:span text:style-name="T308">r. Hřebíka a usoudil jsem, že by stálo za pokus poslati<text:s/></text:span><text:span text:style-name="T309">d</text:span><text:span text:style-name="T310">r. Hřebíkovi přes anglické velvyslanectví prostřednictvím onoho majora a Strusky zprávu pro<text:s/></text:span><text:span text:style-name="T311">d</text:span><text:span text:style-name="T312">r. Hřebíka a vyzkoušeti tak možnost korespondování. Struska nejprve vysondoval situaci u onoho majora, kterému říkal „Zdeněk“</text:span><text:span text:style-name="T313">,</text:span><text:span text:style-name="T314"><text:s/>a získal souhlas.</text:span></text:p>
      <text:p text:style-name="P315">Sestavil jsem ihned šifrovaně zprávu pro<text:s/>dr. Hřebíka adresovanou J. Naxerovi do Ameriky. Struska zprávu „Zdeňkovi“ doručil a ten ji prostřednictvím prvního tajemníka velvyslanectví Wildasche odeslal na uvedenou adresu. Za nějaký čas došla pohlednice od Naxery, která potvrzovala dohodnutým způsobem doručení mé zprávy. Později jsem poslal tuším ještě 2 x zprávu<text:s/>dr. Hřebíkovi.</text:p>
      <text:p text:style-name="P316">Od Strusky jsem se dozvěděl, že „Zdeněk“ organizuje nějakou vojenskou akci se záměrem svrhnout Komunistickou vládu v ČSR. To jsem také sdělil<text:s/>dr. Hřebíkovi, aby se k tomu vyjádřil. Odpověď však nedošla.</text:p>
      <text:p text:style-name="P317"><text:span text:style-name="T318">V polovině ledna r. 1949 jsem<text:s/></text:span><text:span text:style-name="T319">d</text:span><text:span text:style-name="T320">ostal od paní Terezie Kotové z Prahy Bubenče zprávu, že se zná s členem SNB Václavem Šimákem z Dejvic, který organizuje s drogistou J. Hubálkem též z Dejvic a s některými policisty a tajnou policií v Dejvicích odbojovou protivládní skupinu.</text:span></text:p>
      <text:p text:style-name="P321"><text:span text:style-name="T322">Po osobním seznámení v lednu 1949 se Šimákem, který se při té příležitosti poznal i se Struskou došlo mezi Struskou a Šimákem k dohodě, že Struska bude informovat „Zdeňka“</text:span><text:span text:style-name="T323">,</text:span><text:span text:style-name="T324"><text:s/>zda by byl ochoten Šimákovu skupinu zapojiti do vojenské akce.</text:span></text:p>
      <text:p text:style-name="P325"><text:span text:style-name="T326">Záhy se tak stalo, Šimák se sešel se Zdenkem a s ním se seznámil i Hubálek.</text:span></text:p>
      <text:p text:style-name="P327"/>
      <text:p text:style-name="P328"><text:span text:style-name="T329">„</text:span><text:span text:style-name="T330">Zdeněk“ potřeboval získat zbraně. V Modřanech byl bývalý kovář Vladimír Pazdera,<text:s/></text:span><text:span text:style-name="T331">k</text:span><text:span text:style-name="T332">terý právě v této kritické době byl zaměstnán ve vojenských bývalých vozatajských kasárnách ve Vršovicích. Pazderu jsem znal od mládí, dohodl jsem se s ním koncem roku 1948, že vyšetří</text:span><text:span text:style-name="T333">,</text:span><text:span text:style-name="T334"><text:s/>jaké zbraně a kde jsou v těchto kasárnách a že se pokusí vyšetřit i způsob střežení, kdy jsou jaké služby, kde se střídají stráže a pokusí se získat velitele kasáren</text:span><text:span text:style-name="T335">,</text:span><text:span text:style-name="T336"><text:s/>bývalého čsl.<text:s/></text:span><text:span text:style-name="T337">l</text:span><text:span text:style-name="T338">egionáře</text:span><text:span text:style-name="T339">,</text:span><text:span text:style-name="T340"><text:s/>pro tuto akci. Získal i hesla pro střídání stráží. Všechny údaje jsem i s náčrtkem situace kasáren předal v obálce pí. Kotové pro V. Šimáka.</text:span></text:p>
      <text:p text:style-name="P341"/>
      <text:p text:style-name="P342"><text:span text:style-name="T343">První schůzka organizátorů akce se konala 25. 2. 1949 v bytě Josefa Šimáka v Praze 1. Na schůzi byli přítomni „Zdeněk“ se kterým jsem se poprvé sešel, dále byl přítomen Václav Šimák a Josef Hubálek. „Zdenkovi“ jsem zde předal situační plán kasáren s údaji od V. Pazdery. Před touto schůzkou jsem osobně seznámil V. Pazderu s V. Šimákem, aby jim mohl sděliti další podrobnosti o kasárnách, které měly být přepadeny za účelem získání zbraní. Podle Pazdery bylo v kasárnách asi 10.000 pušek, 20.000 kulometů, střelivo a pancéřové pěsti.</text:span></text:p>
      <text:p text:style-name="P344"><text:span text:style-name="T345">Na uvedené schůzce byl určen termín zahájení akce na konec února, přeložený na 7. března 1949. Před závěrem jednání jsem odešel, byl jsem přizván za účelem podání zprávy o kasárnách.</text:span></text:p>
      <text:p text:style-name="P346"><text:span text:style-name="T347">V únoru 1949 jsem získal od Václava Šimáka obžalobu zatčené skupiny generála Kutlwašra. Obšírný spis, asi 10 listů, se všemi podrobnostmi protistátní činnosti všech členů v obžalobě uvedených, byl označen razítkem<text:s/></text:span><text:span text:style-name="T348">„tajné“</text:span><text:span text:style-name="T349">.</text:span></text:p>
      <text:p text:style-name="P350">Sestra jednoho z hlavních obžalovaných (Bacílka) jej tajně převzala od bratra při návštěvě na Pankráci a dala jej Šimákovi, který mi jej půjčil k pořízení opisů. Opis s několika kopiemi jsem ihned provedl a Vlad. Struskovi jsem předal 1 kopii pro Anglické velvyslanectví. První 2 kopie Struska předal „Zdenkovi“, kopii pro Americké velvyslanectví chtěl předat později.</text:p>
      <text:p text:style-name="P351">V téže době, někdy v únoru jsem zhotovil šifrovací šablonu k usnadnění šifrování a dešifrování zpráv. Kopii šablony jsem poslal po Struskovi „Zdenkovi“ s určením pro Dr. Hřebíka.</text:p>
      <text:p text:style-name="P352"><text:span text:style-name="T353">Pro případ provádění akce jsem dohodl s Dr. F. Karasem, aby vešel ve spojení s arcibiskupem Beranem, který měl po obsazení rozhlasu přečíst poselství čsl. národu.</text:span></text:p>
      <text:p text:style-name="P354"/>
      <text:p text:style-name="P355">Původně byla vojenská akce plánována na Štědrý den 1948, kdy se předpokládala nejmenší bdělost, přípravy však byly neúplné a tak byla akce odložena na konec února 1949 a odsunuta na 7. 3. 1949.</text:p>
      <text:p text:style-name="P356">Akce byla široce založena. Byly do ní zapojeny celé vojenské posádky na Žatecku, tanková jednotka a Milovická posádka s pancéřovým vlakem. Úplné podrobnosti a rozsah mi nejsou známy, jen vím, že akci organizoval ppl. Gšt. Gonic s posádkovými veliteli ppl. Sabelou a ppl. Songem. O ostatních jsem se nedozvěděl. Hlavním organizátorem byl mj. čsl. armády (zahraniční) Jebavý – krycím jménem „Zdeněk“, který měl styky s angl. Velvyslanectvím.</text:p>
      <text:p text:style-name="P357">Jebavý byl pro tuto akci plně kvalifikován, za války vykonával zodpovědné špionážní úkoly pro Anglii, byl na obsazené území v Evropě vysazen z anglické ponorky a Němci na jeho dopadení vypsali velkou odměnu. Nikdy však jej neodhalili. Po skončení války se vrátil do ČSR a zabýval se velkoobchodem skla pro export.</text:p>
      <text:p text:style-name="P358"/>
      <text:p text:style-name="P359"><text:span text:style-name="T360">Čtvrtého března 1949 za mnou přišli do pracovny Stavoprojektu ve Štupartské ulici Struska se Šimákem pro nějaké informace a řekli mi, že se jdou přesvědčit, co je s Hubálkem, který bydlil u nádraží v Dejvicích. Měli s ním dohodnuté znamení v okně bytu a to prý nebylo v pořádku. Nabádal jsem je k opatrnosti. Odešli někdy kolem poledne, měli se též sejít se Zdenkem.</text:span></text:p>
      <text:p text:style-name="P361"><text:span text:style-name="T362">To bylo posledně, co jsem je viděl před zatčením. V sobotu 5. března mi telefonoval do zaměstnání Jos. Schick, že se od pátku dosud domu nevrátil Struska, ptal se, co se s ním stalo, co o něm vím. Domluvili jsme se, že mne Schick ještě odpoledne zavolá telefonem do bytu, až zjistí, zda se ještě Struska nevrátil. Měl jsem hned tušení, že se něco s ním stalo. Po příchodu domů jsem si hned udělal ve věcech pořádek, aby nikde nic nebylo k nalezení a informoval jsem i manželku, že jsme ohrožení. Ona mi řekla, že již v sobotu před polednem pozorovala kominíka, který vícekrát přešel kolem nás. Mohlo jít o maskovaného pozorovatele policie.</text:span></text:p>
      <text:p text:style-name="P363"><text:span text:style-name="T364">Schick přišel v sobotu 5. 3. 49 odpoledne ke mně do bytu na poradu. Neměli jsme zatím žádné důkazy o zatčení Strusky, jen podezření. Dohodli jsme se, že se sejdeme znovu v neděli 6. 3. 49 a nevrátí-li se Struska ani do té doby, že odejdeme z domu, abychom ušli případnému zatčení.</text:span></text:p>
      <text:p text:style-name="P365"><text:span text:style-name="T366">Večer 5. 3. 49 jsem vyladil rádio na české vysílání z Ameriky a při znělce někdo zazvonil. Bylo právě 20 hodin. Šel jsem se podívat ven a za dvířky před domem stálo osvětlené auto a 2 muži. Ptali se mně na jméno a dotazovali se, zdali je zde ještě nějaký stavitel. Zřejmě jejich informace nebyly úplné, ochotně jsem řekl, že jsou zde ještě jiní stavitelé, domníval jsem se, že je svedu na nesprávnou cestu a odejdou-li, uteču. Nebyl jsem již na pochybách, že to jsou tajní a jdou pro mne. Vešli do kuchyně, kde byla celá moje rodina, manželka pekla koblihy a při jejich spatření celá zbledla. Já jsem byl klidný. Ihned všechno obhlíželi, poukazovali na truhlíky za záclonami nad okny v domnění, že v nich bude nějaká skrýš.</text:span></text:p>
      <text:p text:style-name="P367">Dovolili mi vzít sebou krabičku amerických cigaret a ještě jsem snědl jednu koblihu. Manželce jsem před nimi předal veškeré peníze, které jsem měl u sebe, bylo to několik tisíc, připravených na koupi koberce. <text:s/>Potom mne odvedli do auta, kde byl třetí - šofér. Venku byla úplná tma.</text:p>
      <text:p text:style-name="P368"><text:span text:style-name="T369">Před dalším vylíčením ještě předešlu, co jsem si uchystal v sobotu 5. 3. odpoledne. Jelikož jsem měl šifrovací kód, který jsem chtěl před policií za každou cenu utajit, napadla mne ta myšlenka, že jsem na kousku celofánu z amerických cigaret vyryl různá čísla a písmenka a zasunul jsem to do otvoru pod podšívku u kabátu.</text:span></text:p>
      <text:p text:style-name="P370"/>
      <text:p text:style-name="P371">Byla to léčka a lest, která se mi podařila a uchránila mne mnoho nepříjemností a pravděpodobně i život.</text:p>
      <text:p text:style-name="P372">V autě byla též tma, vedle mne seděl jeden STB, druhý seděl u šoféra. Ihned jak jsme vyjeli jsem je požádal, mohu-li si zapálit cigaretu a dostal jsem souhlas. Nenápadně jsem ve tmě vyjmul z kabátu svitek celofánu s vyrytými čísly a drtil jsem ho mezi prsty, popálil jsem svitek cigaretou a roztrhal na drobné kousky, které jsem roztrousil na podlahu auta.</text:p>
      <text:p text:style-name="P373"><text:span text:style-name="T374">Za krátkou chvíli jsme se octli v 2. patře budovy STB v Bartolomějské ulici ve dvoře, kde byly naskládány židle a stoly, kam mne uvedli, seděl V. Šimák, Hubálek, Kotvová a tuším, že ještě někdo jiný.</text:span></text:p>
      <text:p text:style-name="P375"><text:span text:style-name="T376">Kolem půlnoci z 5. na 6. 3. 1949 mne přivedli k výslechu. Zavázali mi oči ručníkem a výslech začal. Z prvních otázek jsem usoudil, že Struska, Schick, Vl. Pazdera byli zatčeni, Šimáka, Kotvovou a Hubálka jsem viděl.</text:span></text:p>
      <text:p text:style-name="P377"><text:span text:style-name="T378">Z otázek jsem poznal, že vědí o šifrovaných zprávách i o obžalobě skupiny gen. Kutlwašra. Šli hned na tělo a chtěli ode mě šifrovací kód. Teď přišla moje chvíle a jejich zklamání. Řekl jsem jim, že byl napsán na celofán, že jsem jej v autě při jízdě zničil a jeho kousky že asi budou na podlaze auta. Hned mne nechali a několik estébáků běželo do dvora hledat v autě kód. Za nedlouho se vrátili s drobky celofánu celí otrávení a řekli mi, že zprávu, (kterou našli u Strusky) si dovedou dešifrovat sami. (Nikdy potom jsem od nich neslyšel, že by se jim povedlo dešifrování, nevěděli, co bylo ve zprávě.)</text:span></text:p>
      <text:p text:style-name="P379"/>
      <text:p text:style-name="P380"><text:span text:style-name="T381">Jak došlo k zatčení Strusky a nalezení šifrované zprávy.</text:span></text:p>
      <text:p text:style-name="P382"/>
      <text:p text:style-name="P383"><text:span text:style-name="T384">Po schůzce ve Štupartské ulici 4. 3. 1949 odešel V. Šimák se Struskou do Dejvic k Hubálkovi. Šimák se s ním neodvážil jít do bytu, šel tedy Struska. Proti všem konspirativním pravidlům měl u sebe v knize 1 opis tajné obžaloby na skupinu gen. Kutlwašra a snad ještě nějaké letáky. Po zazvonění u bytu Hubálka se jej „ujali“ dva estébáci, kteří v bytě čekali na Hubálka, který před tím vyskočil oknem na nádraží v Dejvicích a zmizel, když zjistil, že k němu jde STB. (Hubálek byl zatčen 5. 3. V bytě svého bratra, kde se skrýval). Členové STB se Strusky zeptali, co u Hubálka chce, on že nějaké barvy. (Hubálek byl drogistou.) Nevěřili mu a udělali osobní prohlídku, při které našli všechny tajné písemnosti. Tím byl zpečetěn i můj a Schickův osud. Strusku odvezli do Bartolomějské ul. Na STB a podrobili jej tvrdému výslechu, včetně indukční elektřiny, vložené pod chodidla do bot. Struska pod tíhou důkazů prozradil spolupracovníky. Tak se STB dozvěděla o mém spojení přes Naxeru na Dr. Hřebíka řízené „Zdeňkem“ přes anglické velvyslanectví a spojení se Schnickem, Kotvou, Šimákem a ještě jinými, které neznám. K našemu zatýkání došlo v sobotu 5. 3. 1949. „Zdeněk“ ihned zatčen nebyl, o ohrožení se nějak dozvěděl a odjel s lyžemi do Krkonoš, kde byl později též zatčen.</text:span></text:p>
      <text:p text:style-name="P385"/>
      <text:p text:style-name="P386"><text:span text:style-name="T387">Jak se v průběhu a rozsahu vyšetřování rýsovalo, bylo jasné, že byla prozrazena celá odbojová organizace, patrně nějakou zradou vloudivšího se konfidenta. Zřejmě byla nejdříve prozrazena vojenská skupina včetně skupiny policie v Dejvicích, protože zatýkání začalo u těchto lidí a náhodným zatčením Strusky v bytě Hubálka jsem byl zatčen i já, Schick a Pazdera, k čemuž nemuselo dojít, nebýt oné nešťastné náhody a Struskovy neopatrnosti.</text:span></text:p>
      <text:p text:style-name="P388"/>
      <text:p text:style-name="P389">V době začátku zatýkání 4. – 5. 3. 49 byl již dán příslušnými veliteli rozkaz k provedení akce. Ze Žatce vyjely směrem na Prahu tanky, z Milovic vyjel pancéřový vlak ve směru na Prahu. Celý rozsah akce mi není znám.</text:p>
      <text:p text:style-name="P390"/>
      <text:p text:style-name="P391"><text:span text:style-name="T392">Tato akce byla maskována tak, že domněle šlo o oficielní vojenské cvičení, při kterém uvedené jednotky měly koordinovaně projíždět Prahou a při tom měly být obsazeny důležité objekty, vládní budovy a rozhlas. Po prozrazení již rozjeté akce byly uvedené jednotky zadrženy, ještě než dosáhly Prahy. Posádky tanků mimo velitelů nebyly předem informovány, dostaly rozkazy svých velitelů, které začaly plnit. Jaký byl průběh zadržovací akce mi není známo. Uváděné podrobnosti jsem se dozvěděl od některých spoluvězňů v průběhu věznění. Při výkonu trestu jsme my komplici nikdy nebyli spolu, vždy odděleně, jen se Schickem jsem byl nějaký čas na Borech.</text:span></text:p>
      <text:p text:style-name="P393"/>
      <text:p text:style-name="P394">Průběh výslechů na STB.</text:p>
      <text:p text:style-name="P395"/>
      <text:p text:style-name="P396"><text:span text:style-name="T397">Po zatčení 5. 3. 1949 jsem byl vyslýchán v noci až do časných ranních hodin. Stále se zavázenýma očima. Nikoho jsem neviděl. Po prvních otázkách v souvislosti s výpovědí Strusky jsem nemohl zapírat styky s angl. velvyslanectvím, ani schůzku s vedoucími vojenské akce apod., to vše již věděli od Strusky. Nyní šlo o podrobnosti. Zajímalo je, jak jsem získal šifrovací kód, jak jsem se seznámil s američanem Naxerou a jaké zprávy jsem podával. Abych uchránil některé lidi, byl jsem nucen si vymýšlet různé, pravděpodobné děje, na kterých potom stála celá moje věc, a nemohl jsem již uhýbat, aby moje výpovědi nebyly STB prohlédnuty a aby na mně násilím nevymáhali skutečnost dle pravdy.</text:span></text:p>
      <text:p text:style-name="P398"><text:span text:style-name="T399">Začal jsem historkou, jak jsem byl do odboje proti komunistickému režimu zatažen Dr. Ant. Hřebíkem, bývalým starostou ČOS a poslancem za Nár. socialisty, který již v té době byl za hranicení v Americe.</text:span></text:p>
      <text:p text:style-name="P400">Vypověděl jsem STB, že někdy v dubnu 1948 mně volal telefonem Dr. Hřebík, který byl mým dlouholetým právním zástupcem a znal jsem se s ním od Sokola, že by se mnou potřeboval nutně mluvit. Dohodli jsme se na určitý den a hodinu na schůzce, která se konala na Smíchově proti kostelu Sv. Václava. Dr. Hřebík přijel autem, pozval mne do auta a tam mi sdělil, že v nejbližších dnech odjede za hranice. A jelikož mně zná z činnosti v odboji za okupace a že má ke mně důvěru a žádal, abych se stal jeho důvěrníkem zde po odchodu do ciziny. Kdyby něco potřeboval zařídit, poslal by někoho za mnou pro případ, že by bylo nutno poslat nějaké důvěrné zprávy jakýmkoliv způsobem, předal mi na celofánovém proužku šifrovací kód, kterým bych zašifrovával pro něho důvěrné zprávy. Po této schůzce jsme se již nesešli a Dr. Hřebík odjel v polovině května 1948 za hranice.</text:p>
      <text:p text:style-name="P401"/>
      <text:p text:style-name="P402">Příchod Jiřího Naxery</text:p>
      <text:p text:style-name="P403"/>
      <text:p text:style-name="P404"><text:span text:style-name="T405">Další smyšlenkou byla výpověď o příchodu Američana Jiřího Naxery, kterého za mnou poslal Dr. Hřebík. Abych opět uchránil Dr. F. Karase, který mně skutečně seznámil s Naxerou vypovídal jsem u STB, jak za mnou přišel na začátku sletových dnů do Modřan Naxera, kterého za mnou poslal Dr. Hřebík s tím, abych mu vyšetřil, co se stalo s jeho bytem a advokátní kanceláří na Zbraslavi po jeho útěku za hranice a co je s jeho matkou, která zde zůstala. Slíbil jsem Naxerovi připravit žádanou zprávu, pro kterou si přijde po sletu. Také pro ni přišel. Psal jsem mu, kdo je vedoucím v jeho kanceláři, co se stalo s jeho obrazy a bytem a že matka je zdráva.</text:span></text:p>
      <text:p text:style-name="P406"><text:span text:style-name="T407">Pro tuto zprávu jsem použil, za účelem vyzkoušení, šifrovaného kódu a Naxera ji předal Dr. Hřebíkovi a mně poslal pohlednici, že dojel domů dobře. Naxerovi jsem při té příležitosti předal rozmnožená sokolská hesla provolávaná při sletu. To byla skutečná pravda, protože o tom STB řekl Struska a abych získal věrohodnost, nemohl jsem to popírat.</text:span></text:p>
      <text:p text:style-name="P408"><text:span text:style-name="T409">Zajímali se také, co jsem Dr. Hřebíkovi psal ve druhých 2 zprávách, o kterých věděli zřejmě od „Zdenka“ (Jebavého) nebo od Strusky. Odeslání zpráv jsem nepopíral, uváděl jsem smyšlenky jako např. další zjištěné podrobnosti o jeho matce a bytě a dále co je nového v sokolských řadách a že u nás je neklid a časté zatýkání politických odpůrců. Skutečné zprávy jsem neprozradil, neměli svědka ani důkazy, aby mne mohli usvědčit. Vypovídal jsem tak, abych uchránil další exponované lidi.</text:span></text:p>
      <text:p text:style-name="P410"/>
      <text:p text:style-name="P411"><text:span text:style-name="T412">Položili mi otázku, jakou a komu jsem posílal zdravici do zahraničí. Zřejmě to věděli od Strusky, který byl spojkou ke „Zdenkovi“ nebo přímo od Zdenka, to nevím. Není mi již známo, kdy jsem posílal prostřednictvím anglického velvyslanectví zdravici u příležitosti konání sjezdu čsl. politické emigrace (Zenkl, Ripka, Krajina a mnoho dalších) a přál jsem jim jménem domácího odboje zdar jejich jednání. Bylo to někdy koncem 48 roku nebo začátkem 1949 roku. Zapřít jsem to nemohl, věděli to, doznal jsem se.</text:span></text:p>
      <text:p text:style-name="P413"/>
      <text:p text:style-name="P414">STB při výsleších od některého ze zatčených, snad od Zdenka dozvěděli, že jsem psal Dr. Hřebíkovi o přípravě ke svržení čsl. vlád, a zahájení puče o Štědrém dnu 1948. A totéž že jsem psal anglickému velvyslanci se žádostí, aby se k tomu vyjádřil. Ani toto jsem nemohl zapřít, byla to velmi přitěžující okolnost a STB se na mě moc zlobili.</text:p>
      <text:p text:style-name="P415"/>
      <text:p text:style-name="P416"><text:span text:style-name="T417">Jedna z akcí, při kterých mi při výsleších vyvstával studený pot, byla odbojová skupina čsl. Nár. socialistů. Sám jsem s nimi nepřišel do styku, ale jeden z jejich členů Vobořil byl zaměstnán u fy. Srb a spol. v Modřanech. Na název skupiny zatím nevzpomínám, ale informoval mne o ní a s ní byl též ve styku V. Hodek. Přišel se vzkazem, že by se chtěli též zapojit do Zdenkem organizované akce. Sjednal jsem proto prostřednictvím Strusky schůzku jednoho z vedoucího této organizace Vobořila se Zdenkem ve Štupartské ulici. Hodek předal Vobořilovi heslo, na které došlo k setkání se Struskou a dále se „Zdenkem“. Já jsem se úmyslně vyhýbal podobných schůzek z konspirativních důvodů - čím méně lidí o mně vědělo, tím lépe.</text:span></text:p>
      <text:p text:style-name="P418"/>
      <text:p text:style-name="P419">Byl jsem informován, že došlo k dohodě o účasti této skupiny na akci.</text:p>
      <text:p text:style-name="P420"/>
      <text:p text:style-name="P421"><text:span text:style-name="T422">Za několik dní přišel za mnou V. Hodek, abych opět zařídil schůzku Vobořila se „Zdenkem“. Opět byla uskutečněna někdy koncem února. Na schůze s touto skupinou chodil V. Hodek a podával mi o tom zprávy. Schůzky se konaly někde v Praze.</text:span></text:p>
      <text:p text:style-name="P423"/>
      <text:p text:style-name="P424"><text:span text:style-name="T425">Existenci této skupiny a moji účast při spojení s voj. skupinou někdo zasvěcený prozradil při výslechu. Mohl to být Struska a „Zdenek“. Jelikož STB znali i způsob hesla, která znal jedině Struska, mohl to být on. Proč o tom <text:s/>mluvil není mi známo, patrně o tom něco naznačil „Zdeněk“ a Struska řekl podrobnosti. Kdo ví, jak to ve skutečnosti došlo sluchu STB. Já jsem byl prozrazením této akce moc překvapen. Šlo mi hlavně o zachování V. Hodka a o neprozrazení této skupiny. To se mi skutečně, i když moc obtížně podařilo. Nechtěl jsem si vzít na svědomí kohokoliv dalšího dostat do spárů STB a do kriminálu, vždyť šlo o lidi, kteří měli doma malé děti, a nechtěl jsem připustit znásobování neštěstí druhých, když naše akce ztroskotala. A potom jsem nemohl vědět, co by se současně s dalšími lidmi mohl ještě prozradit nebo zmařit jiné podobné akce.</text:span></text:p>
      <text:p text:style-name="P426">Byl jsem v úzkých jak tuto záležitost vysvětlit bez dalších následků. Vypovídal jsem proto STB opět smyšlenou historku, kterou ve stručnosti zaznamenávám:</text:p>
      <text:p text:style-name="P427"><text:span text:style-name="T428">„</text:span><text:span text:style-name="T429">Někdy v zimě r. 1948 přišel do mé kanceláře nějaký, mne jménem neznámý člověk, jméno si nepamatuji. Přišel, zda bych mu prodal nějaký materiál ze své zásoby na stavbu chaty. Odvolával se, že mne zná z továrny Rupa v Modřanech, kde za okupace pracoval jako zámečník u fy. Junkers, kde jsem já prováděl různé stavby. Proto že se na mne obrací jako na známého. Říkal, že bydlí někde na Vraném a do Modřan denně dojíždí vlakem, vystupuje na zastávce dráhy v Modřanech a zde přesedá na autobus a jezdí někam do Prahy. Po tomto úvodu se mi zmínil, že ví, jak jsem byl za okupace vězněn a nyní opět jsem persekvován a že mi byl znárodněn podnik i přes moje zásluhy o boj za okupace.</text:span></text:p>
      <text:p text:style-name="P430"/>
      <text:p text:style-name="P431"><text:span text:style-name="T432">Rozhovořili jsme se o politické situaci. Byl jsem však zdrženlivý, protože jsem jej znal jen od vidění. Svěřil se mi, že je zapojen v nějaké protistátní organizaci a že by potřeboval na vyšší složky, jestli o něčem nevím. Zdráhal jsem se něco prozradit o naší činnosti. Nakonec jsem mu řekl, aby se obrátil na mého známého Strusku, zda ten by o něčem nevěděl. Na to jsem volal Strusku, aby ho prověřil a potom zařídil další, uzná-li to za vhodné. Struska se s ním neznal, proto jsem jim oběma dal přetržený list bloku, kterým se vzájemně prokáže na schůzce. Struska mi oznámil, že dotyčného, jehož jméno nezná, svedl na schůzku se Zdenkem.</text:span></text:p>
      <text:p text:style-name="P433">Asi za týden potom jsem jel v autobusu z Modřan a náhodou tam byl onen muž, který přistoupil ze zastávky. Zeptal se mně, zda bych mu mohl zařídit ještě jednu schůzku. Opět jsem to zařídil jako poprvé. Tak došlo ke 2 schůzkám, aniž bych znal tuto osobu. Tak zněla má vymyšlená historka.</text:p>
      <text:p text:style-name="P434"/>
      <text:p text:style-name="P435"><text:span text:style-name="T436">Měla slabiny, toho jsem si byl vědom, mohli na mně tvrdě udeřit, rozhodl jsem se však bleskově držet se této smyšlenky, nežli riskovat osudy jiných lidí. A opět to vyšlo. Možná, že STB neměla dost času na takového podrobnosti, spěchala s výslechy a tak i zde se leccos přehlédlo k prospěchu ohrožených.</text:span></text:p>
      <text:p text:style-name="P437"/>
      <text:p text:style-name="P438"><text:span text:style-name="T439">Kolik úzkosti jsem však při probírání těchto podrobností při výslechu zažil nikdo nepochopí.</text:span></text:p>
      <text:p text:style-name="P440"/>
      <text:p text:style-name="P441"><text:span text:style-name="T442">Velké přikvapení však mne čekalo v soudní vazbě na Pankráci. Mohlo to být někdy v květnu 1949, při procházce na dvoře vedle pekárny jsem zaslechl ze sklepního okna vyšetřovací vazby volání mého jména. Při druhém a dalším kole chůze neznámý hlas vykřikl své jméno „Vobořil“ a stručně mi řekl, že zatkli tu Nár. soc. skupinu. Polekal jsem se u vědomí, že já jsem nic o nich neprozradil, takže jména nikdo neznal. Byli zatčeni nezávisle na naší skupině. Při delší chůzi kolem okna jsem mu stručně nenápadně řekl, že my jsme nic neprozradili, aby o nás vůbec nemluvil. Tak se skutečně stalo, nikde nebylo vyzrazeno, že tato skupina byla zapojena na „Zdenka“.</text:span></text:p>
      <text:p text:style-name="P443"/>
      <text:p text:style-name="P444"><text:span text:style-name="T445">Nebylo lehké, takto manévrovat. Někdy při výslechu byla podobná koncepce nenadále nabourána a bylo nutno vždy najít východisko, nic a nikoho dále nevyzradit a nezbudit podezření nebo nedůvěru. Když STB nedůvěřovala některé výpovědi, nutila mnohokrát do slova opakovat některé výpovědi v domnění, že dotyčný se nechá při něčem nachytat. To se mi stalo velmi často a dokonce po několika létech věznění, kdy za mnou přijeli STB do Opavy někdy v r. 1955 a musel jsem jim své výpovědi odříkávat rychle jako nějaký školák. Byl jsem na to vždy připraven a snažil jsem si zapamatovati všechny detaily mých historek, které jsem měl v protokolech.</text:span></text:p>
      <text:p text:style-name="P446"/>
      <text:p text:style-name="P447"><text:span text:style-name="T448">Při prvním výslechu na STB na mně zkoušeli různé policajtské triky, které však nepůsobily podle jejich přání, ty věci znám z výslechů na Gestapu v hojné míře. Rozdíl mezi výslechem na gestapu byl, že tenkrát mi nezavazovali oči, vše jsem mohl vidět, kdežto tito hrdinové báli být poznáni, proto celé hodiny jsem seděl nebo stál s očima zavázanýma. V průběhu prvního výslechu mi někdo něco kapal na hlavu, k vyprovokování napětí si kolem mezi sebou něco šuškali a šustili papíry, chodili do jiné místnosti, nebo úplně ztichli a nevěděl jsem, jsou-li vedle mne nebo jsou-li pryč. Když jsem se zdráhal něco vypovídat, postavili mne ke stěně a aniž bych co viděl, ozvaly se výstřely z revolveru u mé hlavy. Začali mi vyhrožovat, že mne vyvezou ven a tam mne odstřelí jako při pokusu o útěk. Prováděli na mne první den jen psychologický nátlak, vyhrožovali, že zavřou manželku a děti že dají na vychování. Měl jsem obavu, aby mi nedali injekci Skopolaminu, který oslabuje vůli a vyslýchaný poví vše, na co se ptají. Nepoužili to.</text:span></text:p>
      <text:p text:style-name="P449"><text:span text:style-name="T450">Dne 18. 3. 1949 mne opět vedli k výslechu. Na schodišti do 2. patra bylo plno žen, které se přišly ptát po osudu svých manželů. Prodíral jsem se spolu s fízlem a najednou jsem uviděl svoji manželku. Vrhli jsme se neočekávaně vzájemně do náručí, ale estébák mne ihned odtrhl a hnal mě dovnitř. Tam mi začali slibovat, že mi povolí návštěvu manželky, řeknu-li jim ihned vše. Ten trik na mne nepůsobil. Vzali si mne do další místnosti, kde byla jen židle. Nařídili mi zout boty, kleknout na židli zavázali mi oči. Potom se sešlo asi pět estébáků kolem mne a začal výslech. Zajímal je Dr. Hřebík.</text:span></text:p>
      <text:p text:style-name="P451"/>
      <text:p text:style-name="P452"><text:span text:style-name="T453">Když jsem neodpovídal podle jejich přání, začali mne pendrekem tlouci přes chodidla, až mi silně otekla. Jeden z vyslýchajících mluvil rusky, nebo tak předstíral, oslovovali jej „kapitáne“. Po bezvýsledném bití mi nařídili, abych si obul boty. Do bot jsem se však nemohl pro nateklá chodidla. Musel jsem násilím boty obout a pak mi nařídili, abych jako „Sokol“ dělal dřepy. Na nohou jsem pro bolest nemohl stát, a přesto jsem ještě musil cvičit. Potom mi jeden ze zbylých estébáků sejmul ručník s očí a odešel. Za chvíli přišel jiný a ptal se mne, co tam dělám a co to mám s nohami. Aniž by čekal na moje vysvětlení, řekl, že jsem asi spadl ze schodů. Pochopil jsem, co mám říkat a tak při příštích výsleších, kdy jsem ještě řadu dní kulhal a úmyslně jsem byl kde kterým estébákem dotazován, proč kulhám, stereotypně jsem říkal o spadnutí ze schodů.</text:span></text:p>
      <text:p text:style-name="P454"/>
      <text:p text:style-name="P455"><text:span text:style-name="T456">Před jedním z výslechů v Bartolomějské ulici ve 4. patře dvorní budovy mne vedli po schodech se zavázanýma očima. Aby mne zmátli v orientaci, vodili mne nahoru a dolů na různé strany a různě mně otáčeli. V čekárně mi teprve na chvíli sejmuli ručník s očí a posadili mne. Za malou chvíli přišel někdo z venku. Byl to Josef Hluchý, t. č. pracovník STB. Znal jsem jej a on mne také, byl z Nechanic, u nich byli v r. 1945 parašutisté. Když mne spatřil sedět na židli, ptal se, co tady dělám. Odpověď, že jsem zde zavřený jako by jej uštkla, otočil se a ihned zmizel do další místnosti.</text:span></text:p>
      <text:p text:style-name="P457">Zřejmě mu nebylo vhod, že jsem jej v tomto prostředí viděl. Možná, že při prvním spatření se domníval, že i já nějak v STB pracuji a když byl vyveden z omylu, proto ten úprk.</text:p>
      <text:p text:style-name="P458"/>
      <text:p text:style-name="P459"><text:span text:style-name="T460">Zřejmě musel Hluchý o mne s některými členy STB mluvit. Poznal jsem to při příštím odvádění od výslechu. Vedl mne jeden po schodišti a proti nám šel nějaký civil. Když šel kolem, zahlédl jsem, jak rukou upozornil svého kolegu. Trochu jsem se pootočil, a viděl jsem, že je to Hluchý. Jaký on měl ke mně zde vztah, nevím. Ani nevím, zdali se nezúčastnil některého výslechu.</text:span></text:p>
      <text:p text:style-name="P461"/>
      <text:p text:style-name="P462"><text:span text:style-name="T463">Při jediné cestě autem s STB na Pankrác mi při jízdě v Nuslích, kde je u silnice nějaký pomníček řekl jeden z STB výsměšně, jestli bych si přál také takový pomníček.</text:span></text:p>
      <text:p text:style-name="P464"/>
      <text:p text:style-name="P465"><text:span text:style-name="T466">Vyšetřovací vazba STB byla v suterénu Pankráci. V jedné cele byl se mnou jeden mladší zatčený pro nějaké zbraně. Jméno si zatím nevzpomínám (tuším, že Hůrka). Při výslechu mu prokopli břišní sval a střeva mu vylezla pod kůži, a byla svaly na břiše skřípána. Trpěl velkou bolestí. Žádné ošetření nedostal, jen mu přilepili velkou náplast. Viděl jsem i vyšetřovance se zlomenou rukou bez jakéhokoliv ošetření.</text:span></text:p>
      <text:p text:style-name="P467"><text:span text:style-name="T468">Krutým zacházením na tomto oddělení se vyznamenával ředitel člen STB Pešek. S oblibou sadisticky týral vězně. Krutě ztýral vyšetřovance Volaufa. Byl to lidovec a tuším, že ve službách policie v Žatci. Drželi jej stále v samovazbě a jednou Volaufa Pešek zavedl do „korekce“ vysvlékl do naha a uvázal a krutě ztýral bitím. Volauf byl ve vazbě celý oteklý, vytřeštěný zrak. Viděl jsem jej při rozdávání jídla do jednotlivých kobek. Když Volauf při bití naříkal „Bože, Bože“ výsměšně mu Pešek řekl, že Bůh mu nepomůže.</text:span></text:p>
      <text:p text:style-name="P469"/>
      <text:p text:style-name="P470">Jeho zlomyslnost jsem poznal na vlastní kůži. Před Velikonocemi jsme dostali z domova výjimečně velké balíčky s jídlem. Pešek slídil po věznici a zahlédl špehýrkou, jak někdo z nás si stoupl na stoličku a vyhlédl oknem do dvora.</text:p>
      <text:p text:style-name="P471">Pešek vešel a řekl, že za to nařizuje odebrání balíčků s jídlem. Právě došlých dobrot nám bylo líto, a tak jsme se všichni do svých balíčků pustili a přes noc jsme je v krátké době snědli. Dobře nám z toho nebylo. Ale od Peška to byl jen kanadský žertík. Potom přišel, že nám balíčky ponechá.</text:p>
      <text:p text:style-name="P472"/>
      <text:p text:style-name="P473"><text:span text:style-name="T474">Dalším spoluvězněm v té době byl asi 20 letý mladík Štěpán z Prahy, zatčený po návratu z Německa, kam před časem utekl, což tenkrát bylo celkem lehké. Štěpán měl u sebe revolver, při zatýkání vystřelil, nikoho však netrefil, ale sám byl střelen do stehna. Byl spoután a před vyšetřováním zavřen do velké řeznické lednice a potom s neošetřeným průstřelem tam ponechán několik hodin.</text:span></text:p>
      <text:p text:style-name="P475"/>
      <text:p text:style-name="P476">Těžký zločin byl spáchán STB na bývalém diplomatu, velvyslanci ve Washingtonu, plk. Lukášovi.</text:p>
      <text:p text:style-name="P477"/>
      <text:p text:style-name="P478">Můj spoluvězeň Mašek byl s ním na cele ve vyšetřovací vazbě. V té době Lukáš tvrdě vyslýchán nebyl a spoluvězňům řekl, že by rád poznal metody STB. Netušil, že ta lekce ukončí jeho život. Od chodbařů a některých vězňů, kteří přišli z vyšetřovací vazby do soudní vazby, jsme se o polovině května dozvěděli, že Lukáš byl při výslechu v Bartolomějské ulici nelidsky ztýrán a v beznadějném stavu byl dán do temné cely, kde s ním byl nějaký jiný vězeň, který jej měl ošetřovat, protože Lukáš byl neschopný chůze i pohybu.</text:p>
      <text:p text:style-name="P479"/>
      <text:p text:style-name="P480"><text:span text:style-name="T481">Při tom ještě v cele byla úplná tma, lékařské ošetření vůbec žádné. Za několik dní dostal z poranění těla celkovou otravu a v poslední chvíli před smrtí jej přemístili do pankrácké vězeňské nemocnice, kde zemřel. Dne 21. května jsme byli na vycházce na dvoře u pekárny na Pankráci a viděli jsme, jak vezou směrem ke bráně rakev s Lukášem. Bylo nám smutno se na konec tak významného člověk dívat. Mareš nám na cele řekl, že Lukášovi sebrali ihned automobil a jeho byt, sotvaže ho zatkli. Proč jej utloukli k smrti zatím nevíme, možná právě pro to auto a pro ten byt. Hanba těm vrahům!</text:span></text:p>
      <text:p text:style-name="P482"/>
      <text:p text:style-name="P483">Jiný, ne tak tragický, spíše komický případ se udál na Bílou Sobotu</text:p>
      <text:p text:style-name="P484"/>
      <text:p text:style-name="P485"><text:span text:style-name="T486">přesně při odbíjení dvanácté hodiny, když jsme byli rovněž na vycházce na dveře u truhlárny. Tehdy bylo zvykem vzdát čest všem obětem 2 minutami ticha o Bílé sobotě ve 12. hod. Dozorce, který nás na dveře hlídal, a byl nás plný dvůr asi 100 lidí, při odbíjení 12 hod. nám velel pozor. Zůstali jsme stát v pozoru. A právě v tuto chvíli ozýval se z korekcí v suterénu nelidský řev bitého člověka, který trval nejméně 5 minut. Bylo slyšet dunivé rány do těl vězně. Všichni jsme strnuli úžasem a z cel v 2. patře se v tu chvíli ozvaly nadávky některých vězňů. „Necháš ho ty syčáku a podobné výrazy.“ Trapné 2 minutové naše ticho skončilo. Vysvětlení je jednoduché. Velitelem oddělení „korekce“ v suterénu, kam byli dáváni různi vězni za provinění proti domácímu řádu a jiným proviněním a také i jen z libovůle některého z bachařů zcela nevinní lidé, byl bachař jménem Svoboda. Byl to straší bachař, který to neměl v hlavě zcela v pořádku, bylo to o něm všeobecně známo.</text:span></text:p>
      <text:p text:style-name="P487"/>
      <text:p text:style-name="P488">V korekci byl neomezeným pánem nad životem a smrtí kdo se mu dostal do rukou. V uvedenou dobu 2 minutového ticha vykonával pěstní právo na některém z vězňů v korekci při otevřeném okně cely.</text:p>
      <text:p text:style-name="P489"/>
      <text:p text:style-name="P490">Pro úplné vykreslení osobnosti bachaře Svobody uvedu některé z historek, které byly skutečností.</text:p>
      <text:p text:style-name="P491"/>
      <text:p text:style-name="P492"><text:span text:style-name="T493">Do korekce bývali dáváni i vězňové, kteří se pokoušeli o útěk, nebo utekli a byli chyceni. Každý takový vězeň byl u raportu velitele věznice potrestán korekcí od 3 do 6 měsíců a měl nohy spojeny silným řetězem přinýtovaným za tepla na ocelové manžety. Po odpykání trestu se teprve nýty odřezávaly. Po mém příchodu do vyšetřovací vazby jsem několikrát za týden dopoledne slyšel řachtění řetěz a dodatečně jsem se dozvěděl, že s řetězy na nohou chodějí útěkáři na vycházku. Na tyto „vycházky“ je vodil bachař Svoboda a na dvoře je hlídal. Tuto proceduru jsem později vídal z okna cely z 1. patra ze soudní vazby. Vězňové s těžkými řetězy se sotva po dveře vlekli a Svoboda jim občas velel „Trestníče, kolena výš, ještě výše, až do oblak jako jarní vánek“ a podobné průpovídky.</text:span></text:p>
      <text:p text:style-name="P494"/>
      <text:p text:style-name="P495">Další zážitek z korekce u Svobody mi vyprávěl spoluvězeň Josef Drlík, který se do korekce též dostal.</text:p>
      <text:p text:style-name="P496"/>
      <text:p text:style-name="P497"><text:span text:style-name="T498">Občas chodíval ředitel věznice nebo některý poslanec na vizitu do cel a ptal se vězňů, mají-li nějaká přání, nebo stížnosti. Drlík ještě s jedním v korekci si stěžovali na špínu, ve které musí být. Po skončení inspekce Svoboda nechal přinést oběma stěžovatelům bílý plátěný oblek, jaký se nosí v nemocnici, s ostře nažehlenými puky. Oni dva stěžovatelé se do něj musili obléknout, a pak jim nařídil, jestli uvidí na obleku sebe menší skvrnu, nebo špínu a zmačkané puky, budou těžce zbiti. Tak postiženým nezbylo nic jiného než státi v cele v pozoru, ničeho se nedotýkati a stejně nakonec dostali od Svobody své za stížnost na vrchnosti.</text:span></text:p>
      <text:p text:style-name="P499"/>
      <text:p text:style-name="P500"><text:span text:style-name="T501">Při prohlídce korekcí se někdy Svoboda ptal vězňů, mají-li hlad. (O hlad nebyla nouze, protože součástí korekce byl i obden půst a ani při normální stravě se nemohl vězeň v korekci nikdy nasytit.)</text:span></text:p>
      <text:p text:style-name="P502">Byla to záludná otázka.</text:p>
      <text:p text:style-name="P503">Přisvědčil-li dotazovaný vězeň, že hlad má, nařídil Svoboda chodbaři:</text:p>
      <text:p text:style-name="P504">Chodbaři, dejte trestníkovi džbán vody, on má hlad, má na to právo.</text:p>
      <text:p text:style-name="P505"/>
      <text:p text:style-name="P506"><text:span text:style-name="T507">Drezíroval vězně v korekci ještě jinak. Při ranním otevření cely musel vězeň odříkat ranní pozdrav asi takto: „Pane veliteli vězeň /ten a ten/ přeje Vám, milostivé paní a Vašim dětičkám dobré jitro!“</text:span></text:p>
      <text:p text:style-name="P508"/>
      <text:p text:style-name="P509">Ještě něco z vyšetřovací vazby STB:</text:p>
      <text:p text:style-name="P510"/>
      <text:p text:style-name="P511">Býti po zatčení na cele rovnalo se neustálému strachu z čekání na denní i noční výslechy, nikdo nevěděl dne ani hodiny.</text:p>
      <text:p text:style-name="P512"><text:span text:style-name="T513">Při jednom nočním výslechu v Bartolomějské ulici v dubnu 1949 při zavázaných očích, sedíce u stolu proti vyšetřovateli, kterého jsem neviděl, aniž jsem věděl, není-li tam ještě někdo, jsem byl vyzván vyšetřovatelem, abych vše od začátku do podrobnosti vypovídal. Začal jsem zvolna mluvit to, co již věděli. Vyšetřovatel byl zticha, na nic se neptal, a pojednou začal u stolu chrápat. Přestal jsem s mluvením, on po delší době se trochu probral, pronesl „pokračujte“ a tak jsem začal znova se stejným koncem, což se opakovalo dlouho přes půlnoc, kdy mne nechal odvést.</text:span></text:p>
      <text:p text:style-name="P514"><text:span text:style-name="T515">Těžké chvilky jsem prožíval při sepisování závěrečného protokolu, kdy bod za bodem se probíraly předešlé protokoly. Vzrušoval mne případ „Vobořil“ který dosud nebyl objasněn a neměl jsem chuti něco z toho objasňovat. Při přiblížení se k tomu jsem zvolil zamlžovací taktiku a upoutání pozornosti vyšetřováka jiným směrem. Začal jsem mluviti o malichernostech zcela bezvýznamných, které dosud v protokolech nebyly, a vyšetřovák byl spokojen, že tak ochotně vypovídám. Přes ono obávané úskalí se přešlo nečekaně bez dalších otázek - oddechl jsem si nad zachráněnými lidmi.</text:span></text:p>
      <text:p text:style-name="P516"/>
      <text:p text:style-name="P517">Dorozumění s gen. Kutlwašrem</text:p>
      <text:p text:style-name="P518"/>
      <text:p text:style-name="P519"><text:span text:style-name="T520">Z cely vyšetřovací vazby několik dní po zatčení jsem viděl chodit na malém dvorku u kostela na Pankráci vždy jednotlivé osoby pod dozorem bachaře. Kutlwašra, Hrušku a Novotného jsem neznal osobně, ale ze žaloby, kterou jsem opisoval jsem usoudil, že to budou asi lidé z Kutlwašrovy skupiny. Když jeden přešel kolem okna naší cely, zavolal jsem jméno Kutlwašer a on kývl. Při dalším kole procházky kolem okna jsem mu v rychlosti řekl, že jejich obžalobu jsem poslal anglickému velvyslanectví. Později chodil starší pán, po dotazu na jméno, řekl Hruška. Také jeho jsem stejným způsobem informoval a totéž se opakovalo s Ervínem Novotným. Byl jsem rád, že to vědí. Jejich tajná obžaloba je v rukou zahraničního zastupitelství a může to trochu zneklidniti prokurátora i soudce.</text:span></text:p>
      <text:p text:style-name="P521"/>
      <text:p text:style-name="P522"><text:span text:style-name="T523">Konfrontace s Bafálkem ze skupiny gen. Kutlvašra.</text:span></text:p>
      <text:p text:style-name="P524"/>
      <text:p text:style-name="P525"><text:span text:style-name="T526">Brzy po zatčení jsem byl volán k výslechu a konfrontaci s Bafálkem kvůli prozrazené obžalobě této skupiny. Bacílek již byl ve vyšetřovací vazbě. Setkali jsme se v Bartolomějské ulici. Bacílek, jak již bylo dříve vylíčeno, předal při návštěvě své sestry na Pankráci 1 výtisk tajné žaloby. Zasunul jí to do kožešinové manžety u rukávu.</text:span></text:p>
      <text:p text:style-name="P527">Pro STB bylo vyzrazení této tajné žaloby cizí mocnosti moc nepříjemné a kompromitující. Byla odhalena skutečnost a oni již nemohli při veřejném líčení u soudu je obviňovati z něčeho jiného, zvláště Kutlwašra, který byl v nebezpečí odsouzení k smrti.</text:p>
      <text:p text:style-name="P528">Původně již stanovený termín konání přelíčení byl náhle odvolán a k soudu došlo až za několik měsíců a Kutlwašer vyvázl životem s doživotním trestem. K smrti byl odsouzen Č. Hruška a jeden student. Ostatní byli odsouzení k trestům ve vězení.</text:p>
      <text:p text:style-name="P529"/>
      <text:p text:style-name="P530">Diplomatická zápletka.</text:p>
      <text:p text:style-name="P531"/>
      <text:p text:style-name="P532"><text:span text:style-name="T533">Po odhalení styků s anglickým velvyslanectvím prostřednictvím „Zdenka“ (pravým jménem Jebavý), který doručoval šifrované zprávy pro Dr. Hřebíka a jinou korespondenci do ciziny, byl v březnu 1949 zatčen první tajemník angl. velvyslanectví Wildasch, po protestu velvyslance byl propuštěn a vypovězen jako nežádoucí osoba z Československa.</text:span></text:p>
      <text:p text:style-name="P534"/>
      <text:p text:style-name="P535">Setkání s komplici při přechodu do vyšetřovací vazby koncem dubna 1949.</text:p>
      <text:p text:style-name="P536"/>
      <text:p text:style-name="P537"><text:span text:style-name="T538">Po skončení výslechů na STB jsme byli přemístěni do soudní vazby na Pankráci, kde se čekalo na soud. Při přesunu jsme se sešli celkem nikým nekontrolováni v jedné místnosti, kde jsme si mohli některé podrobnosti vysvětliti. Byl tam Hubálek, Pazdera, Schick, Struska, Kottová, Kolman, zdali tam byl Šimák si nepamatuji. Utkvěla mi jen vzpomínka na Hubálka, který měl u sebe v kapse podkovu, kterou mu odebrali. Chudák, dělal si naději a osudu neušel, byl odsouzen k smrti a popraven. Potom nás rozdělili a ve vyšetřovací vazbě jsme se již neviděli.</text:span></text:p>
      <text:p text:style-name="P539"><text:s/></text:p>
      <text:p text:style-name="P540">Tajné spojení s domovem z vyšetřovací vazby.</text:p>
      <text:p text:style-name="P541"/>
      <text:p text:style-name="P542"><text:span text:style-name="T543">Ze zkušenosti z mého vězení na Gestapu za okupace jsem se naučil být vždy co nejlepší na vše připraven. Při nynější nebezpečné činnosti mohlo dojít k zatčení kdykoliv, proto jsem měl předem u sebe v různých skrýších úlomky tuhy a doma jsem byl pro každý případ domluven, že bych se pokusil tajně podávat zprávy, při výměně prádla. Něco podobného jsem již dělal na Gestapu v r. 1945. Byl jsem však připraven i jak v případě zatčení vypovídat, bude-li to nutné. Také svoji rodinu jsem finančně zajistil na dobu 5 let.</text:span></text:p>
      <text:p text:style-name="P544"/>
      <text:p text:style-name="P545">Po příchodu do cely jsme mohli v prvních létech režimu vzíti sebou všechno oblečení. To mi bylo známo a využil jsem to. Bachař mi prohlédl kapsy, našel úmyslně nastražený kousek tuhy v kapse a byl spokojen, dále mne neprohlížel. Tak mi zachránil ostatní tužky. Z počátku jsem zvolil způsob psaní na rubu rukávů u košile, a na rubu nohavic spodků. Psal jsem tiskacím písmem na látku. Ovšem nemohl jsem napsat vše „po lopatě“ pro případ, že by přece moje psaní náhodou objevili. Podal jsem tak domů podrobné zprávy o průběhu vyšetřování, co vědí, co nevědí, co potřebuji já, co mají zařídit doma, kde hledat pomoc, koho varovat. Každý týden nám z domova mohli poslat čisté prádlo uložené v kufříku a špinavé prádlo jsme my ve vězení předali bachaři, který jej vrátil s kufříkem rodině čekající někde u brány věznice.</text:p>
      <text:p text:style-name="P546"/>
      <text:p text:style-name="P547"><text:span text:style-name="T548">Při odevzdávání špinavého prádla jsem měl vždy 2 soupravy, z nich ta první, kterou jsem předával bachaři byla nezávadná, bez zprávy. Zpráva byla až v té druhé soupravě. Při předávání první soupravy jsem sledoval bachaře, jakým způsobem prohlíží předávané prádlo. Obvykle to povrchně omakal, zda tam není někde papír, a hodil to do kufru. Potom teprve jsem se odvážil předat již bezpečně druhou soupravu se zprávou. Po vyprání nápisy obyčejnou tužkou z látky zmizely a mohlo se psát příště zas. Obtížné bylo napsání zprávy mezi vězni v cele, aby nic nepozorovali. Bylo nás tam pět. Vyčkal jsem vhodné chvíle, když po nedělní uzávěrce byl ve věznici klid a spoluvězni to využili k odpočinku a pospávali na zemi. V tuto dobu jsem obyčejně předstíral, že si opravuji prádlo a psal jsem zprávu. Při tom byla nutná opatrnost, protože bachař občas neslyšitelně nahlížel špehýrkou do cely. Sedl jsem si tak, abych byl ke dveřím zády, nebo kam nebylo vidět. To jest na záchodovou mísu, která byla volně v rohu cely u dveří.</text:span></text:p>
      <text:p text:style-name="P549"/>
      <text:p text:style-name="P550"><text:span text:style-name="T551">Způsob podávání zpráv se postupně měnil a vylepšoval. Když se mi zdálo, že by psaní na látku mohlo být prozrazeno, protože jsem to nemohl trvale utajit před všemi, a oni to také napodobovali. Změnu taktiky jsem provedl až po přestěhování soudní vazby koncem dubna 1949. Vyrozuměl jsem doma, kde budou nyní zprávy umístněny. Z domova mi od té dob posílali prádlo v krabicích od cukru. Napsal jsem zprávy na papír a stěnu lepenkové krabice jsem řádně rozštěpil, aby vznikla kapsa pro papír a polepil jsem to lepidlem, které jsem měl na cele k slepování sáčků, které jsme měli zhotovovat. Když došla tuha, poslali z domova tuhu zapíchnutou v cigaretách. Zprávy z domova mi posílali v čokoládových bonbonech, vydlabali ve fondánu jamku, vložili zprávu napsanou na cigaretovém papíře a opět zalili neznatelně čokoládou. Pro potřebu kuřáků z domova tajně posílali kamínky do zapalovačů zapichované do jablek a mezi kostkami cukru v potravinovém balíčku, posílali kostky suchého lihu, který jsme používali tajně pro uvaření něčeho, co bylo potřeba.</text:span></text:p>
      <text:p text:style-name="P552">Zprávy z vyšetřovací vazby jsem také posílal v různých ozdobách, které jsem uhnětl z chleba. Byly to malé plaketky, zdobené staniolem, a do nich jsem na cigar. papíře vložil zprávu. Tajné zprávy, zvané „motáky“ jsem posílal téměř po celou dobu vězení ze všech věznic.</text:p>
      <text:p text:style-name="P553"/>
      <text:p text:style-name="P554">Prostřednictví zpráv v dopisech. Nejdříve jsem nenápadně pod určitými písmenky udělal nepatrnou tečku či jiné znamínko a takto označená písmenka dávala zprávu. Později jsme dostali úřední papíry na dopisy s vytečkovanými řádky. Zvolil jsem způsob šifrování tak, že písmenka měl být nastrojena určitým (způsobem tak) počtem vytištěných teček na řádku. Na příklad písmeno C mělo 4 tečky, tak se nenápadně na řádku z teček oddělili 3 tečky a tak dále. To byl obtížný způsob, dlouho jsem ho nepoužíval.</text:p>
      <text:p text:style-name="P555"/>
      <text:p text:style-name="P556"><text:span text:style-name="T557">Zvolil jsem pohodlnější. Věta, která měla v dopise platit za tajnou, měla u prvního písmena nebo u posledního nebo u obou prodlouženou první nožičku. U písmen, třeba jako je a, d, c že se před písmeno udělala <text:s/></text:span>̰<text:span text:style-name="T558"><text:s/></text:span>ᶐ<text:span text:style-name="T559"><text:s text:c="2"/></text:span>ᶁ<text:span text:style-name="T560"><text:s/>(A, C, D) a tím způsobem bylo možno napsat dosti obsáhlou zprávu. Bylo to též obtížné v tom, že nejprve jsem musel napsati zprávu a při psaní dopisu jej koncipovat tak, jak bylo potřeba zařadit jednotlivá slova, což vedlo někdy k nesrozumitelnosti dopisu a některé „nesmysly“ z toho plynoucí se musely v dopisech psát. Možná, že si někdy cenzor myslel o pisateli „že mu ruplo v kouli“ ale účel byl splněn. Korespondence touto formou nebyla jinými užívána, byl to můj vynález a naši doma z toho měli hlavolamy.</text:span></text:p>
      <text:p text:style-name="P561"/>
      <text:p text:style-name="P562"><text:span text:style-name="T563">Z počátku ze soudní a vyšetřovací vazby nebylo dovoleno psát, po odsouzení jsme mohli psát někdy po 3 měsících později po 2 měsících asi v r. 1956 častěji. Nikdy však jsem s rodinou nebyl bez tajného kontaktu, i když někdy s většími pauzami.</text:span></text:p>
      <text:p text:style-name="P564"/>
      <text:p text:style-name="P565">V soudní vazbě při čekání na soud.</text:p>
      <text:p text:style-name="P566"/>
      <text:p text:style-name="P567">Do soudní vazby jsem byl s některými komplici přemístěn tuším 29. dubna 1949, do cely č. 172 v 1. patře oddělení C na Pankráci.</text:p>
      <text:p text:style-name="P568"/>
      <text:p text:style-name="P569">V přijímací kanceláři jsem viděl seznam zatčených z naší skupiny, seznam ovšem jen dílčí. Bylo to na celé stránce jméno za jménem a nebylo mi dobře, když jsem viděl, že jsem v pořadí první. Mohlo to znamenat mnoho, pořadí bylo určováno dle zjištěné viny na STB.</text:p>
      <text:p text:style-name="P570"/>
      <text:p text:style-name="P571"><text:span text:style-name="T572">Na cele č. 172 nás bylo pět, generál Josef Pešek, letec por. Vondrovic, ze Žatce, Mašek člen SNB z Dejvic, jeden číšník Vilda Sís, který přišel později, jeden celník a já. Na plochu cely asi 4,20 x 2,30 to bylo dost, nehledě že v rohu cely byla záchodová mísa. Spali jsme na slamnících na zemi. Žádnou práci jsme neměli vykonávat, tehdy ještě platily předpisy zavedené za 1. republiky. Den jsme si krátili, jak se dalo, v tak nesourodé společnosti. Hráli jsme „dámu“, šachovnici jsme si udělali z papíru, kostku z chleba. Gen. Pešek hrál vášnivě a utrpěl-li prážku, zlobil se. Vyprávěl nám zážitky z Čsl. legií. Byl italským legionářem. Vondrovic a Mašek byli z naší skupiny, STB jí říkali „NORBERT“ nevím proč. Gen. Pešek spořádal několikrát spiritistickou seanci se stolkem. Ku podivu, některé věci mu vycházely. Seance rušil spoluvězeň číšník Vilda Sís, který je znevažoval. Z dlouhé chvíle jsme lepili různé pytlíky. Byl to vítaný přísun lepidla pro lepení krabic při mé tajné korespondenci. Lepili jsme pytlíky na prskavky. Nevím, jak využili většinu mnou zhotovených sáčků. Úmyslně jsem asi do poloviny sáčku vnitřek natřel lepidlem, takže nebyl k potřebě.</text:span></text:p>
      <text:p text:style-name="P573">Jednou byl gen. Pešek zaměstnán hrou „dámy“ a nechtěl být rušen, proto se obořil na bachaře Kocourka, který práci roznášel a řekl mu, že my pytlíky lepit nebudeme, nesmíme nic dělat. Kocourek nám vyhrožoval, že nám nedá balíčky jídla z domova, ale neudělal to, zřejmě měl Pešek pravdu.</text:p>
      <text:p text:style-name="P574"/>
      <text:p text:style-name="P575"><text:span text:style-name="T576">Dopoledne jsme chodili na společnou procházku na dvůr. Na vycházce jsme mohli kouřit, na cele ne. Sirky jsme neměli, zapalovali jsme si od lampy na chodbě. Kuřáci však neodolali ani na (chodbách) celách, přes zákaz a sankce kouřili. Mělo to technické problémy. Čím zapálit a kouřit, aby to moc nebylo cítit. Zapalování se řešilo několika způsoby – cundrem, vatou, celuloidem, hypermanganem, a elektrickým výbojem a také třením dřeva. Nejdůležitější byly kaménky do zapalovačů. Ty nám posílali v nejrůznějších skrýších v balíčcích z domova. Kamének se zatloukl do násady smetáku nebo kousku dřeva sehnaného někde při vycházce (obvykle nás zásobovali vězňové z truhlárny, kteří oknem vyhazovali malé špalíčky na vycházkový dvůr.)</text:span></text:p>
      <text:p text:style-name="P577"/>
      <text:p text:style-name="P578"><text:span text:style-name="T579">Další pomůckou byl střípek skla. Bylo jej nutno někde opatřit od sousedů nebo na dvoře, občas bylo nutno „náhodou“ rozbít okno. Křesáním skla o kamének létaly jiskry. Jiskrou bylo možno zapáliti kousek vaty, nebo nastrouhaná vlákna ze zubního celuloidového kartáčku či hřebenu. Nebo se křesalo do cundru, který se musel nejdříve udělat. K tomu sloužila nějaká látka z košile nebo kapesník. Zapálením vaty se zapálil i kus látky, která vzplanula, než však začala žhnout, musila se celá plocha něčím udusit a zbyl tak zvaný troud po spálené látce, do kterého když se křesla jiskra, začal žhnout a po přiložení cigarety se zase udusil. Kousky takto spálené látky se vkládaly do jakési obálečky, aby se nerozpadly. Tak bylo možno kdykoliv křesnouti a již se kouřilo. Při pálení cundru však bylo v cele plno kouře, tak se to dělávalo večer nebo v době klidu, aby se mohlo oknem vše vyvětrat. Zapalování manganovými krystalky bylo méně vhodné. Mangan se získal na marodce. Krystalky se vložily do papír. obalu a provádělo se tření nějakým dřevem. Třením uvolněný kyslík z hypermanganu způsobil vzplanutí. Tření dřeva se používalo jen v nejkrajnějším případě pro zdlouhavost a obtížnost a ve sledovaných celách na to ani nebyl čas.</text:span></text:p>
      <text:p text:style-name="P580"><text:span text:style-name="T581">Na naší cele jsme několikrát zapálili vatu elektrickým zkratem. Nad stolkem byla žárovka, která byla přes den z venku vypnuta, proto při příchodu z vycházky jsme vypínačem na chodbě u dveří bely rozsvítili a měli jsme el. proud v cele. Vedle stolku asi 1,5 m od žárovky byl ocelový radiátor, ten jsme použili jako druhý pól. Ve slamníku jsme měli hrst zavíracích špendlíků, které jsme spojili jako řetaz a nyní již bylo možno řetaz přiblížit k radiátoru, kde byla přiložena vata, která od jiskry chytla. Tímto zkratem však vylétly pojistky ve skříni na chodbě. Závadu zjistil bachař až večer při rozsvícení na celách. Mezi celami se dle potřeby informací vedla morseová korespondence vyťukáváním na stěny vedlejších kobek. Při tehdejším osazenstvu Pankráce nebyla nouze o telegrafisty, v každé cele byl někdo. Připomínalo mi to africké tamtamy. Kdykoliv se něco dělo ve věznici nebo někdo měl důležitou zprávu, hned se jemně vyťukávalo na zeď a ihned byl celý Pankrác informován, buď co mu hrozí, bude-li nějaká prohlídka (ficunk) přišel-li někdo nový a bylo-li třeba informovat komplice. Obvykle u dveří některý ze spoluvězňů zakrýval svým tělem výhled bachaři špehýrkou do cely, aby telegrafista mohl pracovat.</text:span></text:p>
      <text:p text:style-name="P582"/>
      <text:p text:style-name="P583">Ťukání bylo slyšet při přiložení ucha ke zdi i v dolním i v horním patře. Několikráte se bachaři pokoušeli o „přepadačku“. Rozestavili se u dveří všech cel v patře a po zahájení vysílání rychle vnikli do cel, aby nás zastihli při akci. Většinou to pro ně skončilo nezdarem, protože se nikdo nepřiznal.</text:p>
      <text:p text:style-name="P584"/>
      <text:p text:style-name="P585"><text:span text:style-name="T586">Také jsme sledovali z oken cely vycházku jiného oddělení a hledali jsme kdo z kompliců je nebo je-li tam někdo ze známých. Nejčastěji jsme sledovali z oken cely vycházky skupiny odsouzených k smrti.</text:span></text:p>
      <text:p text:style-name="P587"/>
      <text:p text:style-name="P588"><text:span text:style-name="T589">V prvních měsících byli tito nešťastníci s námi na soudním oddělení ve zvláštních celách pohromadě. Později bylo odsouzencům k smrti vyhrazeno 2 patro oddělení A, kde bylo asi 40 cel, stále obsazených. Odsouzených jsem jednou napočítal někdy v červenci na dvoře asi 38. (r. 1949).</text:span></text:p>
      <text:p text:style-name="P590"/>
      <text:p text:style-name="P591"><text:span text:style-name="T592">V červnu 1949 byla odsouzena naše vedoucí skupina – Jebavý, tři důstojníci: Sabala, Song, Gonic a Hubálek, všichni k trestu smrti. Jebavý byl držen v suterénu na oddělení STB v cele č. 18 ostatní byli v přízemí s oknem proti pekárně, v místě, kde je po fasádě vedena okapová roura. Při našich vycházkách jsem zahlédl vždy v okně Hubálka, který na nás někdy kýval. Když chodili tito čtyři sami na dvoře, tajně okny nahlíželi snad všichni z okolních cel.</text:span></text:p>
      <text:p text:style-name="P593"/>
      <text:p text:style-name="P594"><text:span text:style-name="T595">Vzpomínám, jak hrdě se chovali před blízkou smrtí, žádná skleslost a zoufalství. Při jedné z posledních procházek jsem slyšel, Sabalu nebo Songa si pohvizdovat „Ave Maria“. Žádný z nich nedostal milost a byli popraveni 18. 7. 1949 na dvoře nemocnice na Pankráci.</text:span></text:p>
      <text:p text:style-name="P596"/>
      <text:p text:style-name="P597"><text:span text:style-name="T598">Posledně jsem viděl Jebavého a Hubálka asi 15. 7. 1949, den před mým odsouzením. Jako svědky proti mně předvedli Jebavého a Hubálka. Jebavý byl přiveden v teplákových kalhotách a košili. Soudce mu kladl různé otázky o mé činnosti. Nakonec prokurátor Dr. Čížek se domníval, že Jebavý se nechá pohnout k nějaké obšírné výpovědi, týkající se jeho případu, on však odmítl mluvit a byl odveden. Bylo to tuším 15. července, tedy 3 dny před jeho popravou.</text:span></text:p>
      <text:p text:style-name="P599">Hubálek byl do jednací síně předveden, ale ihned jej poslali zpět a v mé věci jej nevyslýchali. Struka byl rovněž připraven, ale nesvědčil, poslali ho zpět.</text:p>
      <text:p text:style-name="P600"><text:span text:style-name="T601">U Jebavého jsem viděl stopy po poutech na rukou, byl zřejmě na cele stále v okovech. Bylo pondělí 18. července 1949, šli jsme na vycházku. Věděl jsem, že Jebavý je držen na cele č. 18 v suterénu s okny na vycházkový dvůr, dozvěděl jsem se to teprve v tu dobu. Při chůzi po dvoře kolem okna této cely jsem Jebavého zavolal, nikdo se mi neozval. Bylo to v pondělí, 2 dny po mém odsouzení. Druhý den jsem se teprve dozvěděl, že Jebavý a celá naše skupina byli právě 18. 7. 1949 popraveni.</text:span></text:p>
      <text:p text:style-name="P602"/>
      <text:p text:style-name="P603">Odsouzení.</text:p>
      <text:p text:style-name="P604"/>
      <text:p text:style-name="P605"><text:span text:style-name="T606">Několik dní před přelíčením Státního soudu s naší skupinou jsem dostal do ruky na chvíli obžalobu s tím, že přelíčení se koná 13. až 16. 7. 1949 v malé porotní síni na Pankráci. Ihned jsem si obžalobu týkající se mne opsal a opis poslal v nejbližším balíku vlepenou do stěny krabice tajně domů.</text:span></text:p>
      <text:p text:style-name="P607"/>
      <text:p text:style-name="P608"><text:span text:style-name="T609">K přelíčení byli předvoláni zatčení: Kolman František, Schick Josef, Pazdera Vladimír, Bízek Vladislav, Zdeněk Lab, Jaroslav Havlena, Kottová Terezie, Šustr Jos., Kašák Jan, Šimek Karel, Ditrich Jos., Šimák Jos. Jeřábek Rud., Marie Němečková. Podrobnosti obvinění jsou uvedeny v opise obžaloby, která bude k těmto poznámkám přiložena.</text:span></text:p>
      <text:p text:style-name="P610"/>
      <text:p text:style-name="P611"><text:span text:style-name="T612">Prokurátor navrhuje pro mne trest podle par. 1. odst. 3, 47, 48, a 52 z č. 231/48 Sb. a par. 26 tr. Zákona.</text:span></text:p>
      <text:p text:style-name="P613"/>
      <text:p text:style-name="P614"><text:span text:style-name="T615">Hlavní trest má být za Velezradu dle § 1, při čemž výše trestu je dána odstavcem 3, podle kterého se ukládá trest smrti. Tedy chmurné vyhlídky a naděje malá. Obhájce jsem si zvolil Dr. Maška. Palmáre činilo 35.000 Kčs. Soud však příliš k argumentům obhájců nepřihlížel.</text:span></text:p>
      <text:p text:style-name="P616"/>
      <text:p text:style-name="P617"><text:span text:style-name="T618">Po zahájení líčení, přečtení protokolů obžaloby jsem byl již první den vyslýchán. Obhájce mi radil, abych příliš nezapíral a nepopudil proti sobě soudce i přísedící. Nedalo se tedy nic dělat, sám jsem nic nového neřekl a vyjadřoval jsem se pouze k protokolům a k výpovědím svědků. Bylo to velmi trapné a moje situace se zdála beznadějnou již v počátku. Příliš mnoho důkazů bylo předloženo, doličné předměty z mé činnosti však žádné – nic u mě nenašli, jen důkazy svědků proti mně.</text:span></text:p>
      <text:p text:style-name="P619"/>
      <text:p text:style-name="P620">Při odvádění po skončení prvního dne líčení podzemní chodbou do Pankrácké věznice jsem se ptal staršího českého dozorce, který nás vedl, co o tom soudí, zda mi nedají trest smrti. On řekl, že soudce Dr. Scheibal, který nás soudil (starší pán) nikoho k trestu k smrti neodsuzuje, a že by raději se oběsil sám, než by odsoudil někoho jiného. Tato zpráva nás trochu uklidnila, ale obavy trvaly dále až do vyhlášení rozsudku. Byly to tři bezesné noci, jaké nikomu nepřeji přežít.</text:p>
      <text:p text:style-name="P621"/>
      <text:p text:style-name="P622"><text:span text:style-name="T623">U přelíčení byl Dr. Scheibal, por. Janda a 1 žena jako přísedící 2 znalci, prokurátor Dr. Čížek a obhájci. Můj obhájce navrhl zkoumání mého duševního stavu, který prováděl Dr. Bendy, ovšem v můj neprospěch. Tonoucí se i stébla chytá, tak se zkoušelo všechno. Dr. Bendy mne přešetřoval o přestávce v oddělené místnosti. Osopil se na mně, že jsem gauner, že by mně za to, co jsem dělal, měli oběsit a nakonec vydal posudek, že jsem za své činy zcela odpovědný. Byl to zřejmě zaprodanec režimu, oplzlý starý žid, který se ani v nejmenším nesnažil mi dát nějaké polehčující okolnosti.</text:span></text:p>
      <text:p text:style-name="P624"/>
      <text:p text:style-name="P625"><text:span text:style-name="T626">Ještě než jsem s ním odešel k vyšetření, stál jsem u lavice obhájců, kde on o přestávce seděl a vyprávěl obhájcům, jak jeden rada často odsuzoval lidi k smrti a on mu doporučil, a by se šel podívat na popravu toho odsouzeného, že bude mít jiný názor. Z tohoto jeho vyprávění jsem měl dojem, že by mi mohl svým posudkem pomoci, když měl takový názor na hrdelní trest. Ale mýlil jsem se, vyklubala se z něj bezcitná bestie.</text:span></text:p>
      <text:p text:style-name="P627"/>
      <text:p text:style-name="P628"><text:span text:style-name="T629">Při přelíčení podávali posudek dva znalci k případu Jos. Schicka, který dle obžaloby vyzradil cizí mocnosti, že v ČKD se vyrábí cyklotron (tj. zařízení na rozbíjení atomů). Páni znalci přednesli svůj odborný posudek tou formulací, že Schick vyzradil<text:s/></text:span><text:span text:style-name="T630">zařízení na rozbíjení „cyklotronu“</text:span><text:span text:style-name="T631"><text:s/>což je úplný nesmysl a tím si dali vysvědčení, že přesto, že ne znalci, ale pustí diletanti, kteří vůbec nevědí co je to Cyklotron. Zajímavé je, že tato jejich formulace byla bez poznámek soudu přijata a zaprotokolována.</text:span></text:p>
      <text:p text:style-name="P632"/>
      <text:p text:style-name="P633"><text:span text:style-name="T634">Při zahájení přelíčení byli na chvíli do soudní síně vpuštěni i příslušníci rodin odsouzených. Byla tam též moje manželka, dcera Eva, ty jsem viděl sedět v lavicích.</text:span></text:p>
      <text:p text:style-name="P635"/>
      <text:p text:style-name="P636"><text:span text:style-name="T637">Při skutečných výsleších bylo líčení prohlášené za tajné a soudní síň byla vyklizena. Rodiny souzených se však zdržovaly na chodbách soudu celý den v domnění, že své blízké uvidí. Moje rodina setrvávala na chodbě soudu po všechny dny líčení od 13. - 16. 7. 1949. Obhájce Dr. Mašek mi do nich přinášel kávu a drobnosti k jídlu a nějaké drobné vzkazy a pozdravy. Vím, jak jim asi bylo, asi hůře nežli mě, a pomoci mi nemohli.</text:span></text:p>
      <text:p text:style-name="P638"/>
      <text:p text:style-name="P639"><text:span text:style-name="T640">Po skončení líčení před vyhlášením rozsudku, které mělo být asi v 13 hod. dne 16.7.1949 se stálo, snad nejméně hodinu, ne-li více, čekala. My obžalovaní jsme byli drženi v celách za soudní síní plni napětí z očekávání, co nás čeká - smrt či jen trest. Napětí to byl skoro nesnesitelné a každá vteřina odkladu byl pro nás věčností a nervy k prasknutí. A což asi naše rodiny. Doslechli jsme se, že je očekávána nějaká delegace, snad z nějaké továrny či odkud, to nám nikdo neřekl.</text:span></text:p>
      <text:p text:style-name="P641"/>
      <text:p text:style-name="P642"><text:span text:style-name="T643">Konečně jsme byli odvedeni do soudní síně a tam také byly vpuštěny naše rodiny. Za hrobového ticha přišel soudní senát Lidového soudu a začal vynášeti rozsudek. Mnohomluvné zdůvodňování předsedy oddalovalo vyřknutí ortelu, až konečně byly vyřčeny tresty. Po vyhlášení mého trestu k 25 létům jsem již další vyhlašování nevnímal.<text:s/></text:span><text:span text:style-name="T644">Tak ne smrt!</text:span><text:span text:style-name="T645"><text:s/>Ulevilo se mi stejně tak Jos. Schickovi, který byl odsouzen na 20 let.</text:span></text:p>
      <text:p text:style-name="P646"/>
      <text:p text:style-name="P647">Jak neuvěřitelné pochody duševní se odehrávají v nitru odsouzených lze těžko vylíčiti, to je třeba sám prožít se vším, co tomu předcházelo.</text:p>
      <text:p text:style-name="P648"/>
      <text:p text:style-name="P649">Po vyhlášení rozsudku nám bylo dovoleno kratičké setkání s rodinami v soudní síni přítomnými.</text:p>
      <text:p text:style-name="P650"/>
      <text:p text:style-name="P651"><text:span text:style-name="T652">S manželkou a s dětmi jsme se objali a po dlouhé době se jeden druhého moli dotknout, políbit, pohladit, pronést úryvkovitý rozhovor a již jsme byli opět odtrženi a odváděni do cely u soudní síně. Všem z naší rodiny bylo moc těžko, ale vědomí, že jsem vyhrál život mi dávalo sílu do dalšího boje s osudem.</text:span></text:p>
      <text:p text:style-name="P653"><text:s/></text:p>
      <text:p text:style-name="P654"/>
      <text:p text:style-name="P655"><text:span text:style-name="T656">Opět jsme se ocitli v cele blízko soudní síně spolu se Schickem. Po zapadnutí dveří se nás zmocnila neočekávaně radost nad výší trestu, jen když ne smrt. Z té radosti jsme dokonce udělali v cele stojku na rukou.</text:span></text:p>
      <text:p text:style-name="P657"/>
      <text:p text:style-name="P658"><text:span text:style-name="T659">Do cel na Pankráci nás podzemní chodbou odváděl opět starý český dozorce v modré uniformě, šli jsme všichni najednou a byli jsme velmi veselí, že to tak dopadlo. Jen starý bachař, když se dozvěděl, kolik který z nás dostal trestu, kroutil nad námi hlavou a řekl, jak se můžeme radovat z takových trestů. Nepochopil to v tu chvíli a ani my jsme si neuvědomovali naší situaci. Počítali jsme, že komunistický režim nebude mít dlouhého trvání, a v tom případě otázka délky trestu nebyla rozhodující, důležité bylo zachránit život.</text:span></text:p>
      <text:p text:style-name="P660"/>
      <text:p text:style-name="P661"><text:span text:style-name="T662">Po návratu do soudu jsme byli odvedeni do 2. patra oddělení A, kde v té době byly transportní cely, kde se čekalo na odvození do jiné věznice. Opět jsme se dostali se Schickem na jednu celu. Zde jsme čekali asi do poloviny srpna 1949, nežli nás odvezli na Bory u Plzně.</text:span></text:p>
      <text:p text:style-name="P663"/>
      <text:p text:style-name="P664">Transport na Bory u Plzně.</text:p>
      <text:p text:style-name="P665"/>
      <text:p text:style-name="P666"><text:span text:style-name="T667">Před naším transportem, asi koncem července vezli odsouzené vězně také na Bory. V té skupině byl i pozdější můj kamarád Luboš Žaloudek z Pardubic, mladík asi 25 letý. Vyprávěl mi na Borech, že je odváželi asi v dvou nákladních autech pod plachtou. Ve voze s nimi seděli 2 bachaři u otvoru vzadu v plachtě.</text:span></text:p>
      <text:p text:style-name="P668"/>
      <text:p text:style-name="P669"><text:span text:style-name="T670">Vězňové seděli na lavicích ve 4 řadách podélně, jeden vedle druhého plné auto. Žaloudek se ještě na Pankráci nebo při řazení transportu dohodl s několika spoluvězni, že se při cestě pokusí o útěk. Pomocí nože, který měl Žaloudek, nenápadně rozřízl někde při cestě u lesa plachtu za sebou a vyskočil ven v jízdě. V autě bylo šero, takže bachaři nic nepozorovali. Žaloudek vyskočil a chtěje se odrazit od protější lavice kopl nechtěně protějšího spoluvězně do břicha, ten vykřikl. Mezitím z auta vyskákalo několik dalších vězňů, než to bachaři zpozorovali a začali střílet. Jelikož se útěk udál někde v polích, nepodařil se a byli pochytáni. Podobný případ se stal o něco dříve na téže trati a tam se asi dvěma podařilo utéci do lesa.</text:span></text:p>
      <text:p text:style-name="P671"/>
      <text:p text:style-name="P672"><text:span text:style-name="T673">Po těchto zkušenostech bylo učiněno bezpečnostní opatření při transportech. Před a za autem jela osobní auta s bachaři vyzbrojeným automaty a my v autu jsme byli vzájemně spoutáni k sobě na rukou.</text:span></text:p>
      <text:p text:style-name="P674"/>
      <text:p text:style-name="P675">Do auta jsme nastupovali na stavebním dvoře na jižní straně věznice. Odpoledne jsme již byli na Borech, kde nás ihned převlékli do vězeňských šatů a dali do samotek v přízemí.</text:p>
      <text:p text:style-name="P676"/>
      <text:p text:style-name="P677">Na Borech.</text:p>
      <text:p text:style-name="P678"/>
      <text:p text:style-name="P679"><text:span text:style-name="T680">Tak jsem se začátkem srpna dostal na Bory. Asi půl hodiny jsem byl sám v samotce v přízemí, kde jsem ihned dělal obhlídku. Mimo „žanku“ kýble na konání potřeby, tam nebylo nic. Za chvíli mne bachař zavedl na jinou celu. V rohu byla kupa peří volně nasypaného a na zemi u této hromady seděl k nám zády člověk s holou hlavou a dral peří. Dveře cely zabouchly a vzájemně, bez zdržování v draní jsme se seznámili. On byl ze skupiny, která se chtěla pomstít výrobci bedniček u Krčmanů na výbušniny zaslané tehdy našim ministrům (Drtinovi, Masarykovi, Ribkovi atd.), které komunisté po uchvácení moci propustili z vězení.</text:span></text:p>
      <text:p text:style-name="P681"><text:span text:style-name="T682">Dotyčný, jehož jméno si nepamatuji, mi řekl, že je odsouzen na doživotí. Sedl jsem si k němu na zem, a začal jsem také drát peří, jiná vyhlídka nebyla, když jsem zjistil, že jsou na draní tvrdé normy asi 67 dkg denně, a kdo normu nesplní, dostane poloviční stravu což z tohoto stavu denních dávek bylo na umření, nebo na získání TBC. Nežli jsme si vypověděli kdo jsme, přišel znovu bachař a odvedl mne do jiné cely, kde byl Mudr. Jan Prager, lékař asi 42 letý, bývalý zahraniční voják čsl. armády v Anglii, tankista, který se do vlasti vrátil jako člen vítězné armády z nějakých důvodů, nevím jakých, ale v té době obvyklých byl odsouzen také k dlouholetému trestu.</text:span></text:p>
      <text:p text:style-name="P683"/>
      <text:p text:style-name="P684"><text:span text:style-name="T685">Spolu jsme setrvali několik dnů a potom jsem se ocitl v kobce v přízemí na oddělení C, kde byl nadporučík Dufek, zatčený v skupině majora Prokeše v r. 1949. Našim společným údělem bylo opět draní peří. Šlo do tuhého. Zde jsem pilně dral plných 5 týdnů, neznaje neděle, dralo se vůbec celé dny, pokud vůbec bylo vidět a pokud nám svítili, abychom splnili normu. Za tu dobu jsem sedral asi 20 kg peří. Nos byl stále od prachu cpaný, záda bolela, ruce také nesnesitelně bolely, svaly ztvrdly od milionů drobných pohybů. A to jsem byl jeden ze šťastných, někteří zde drali peří přes dva roky - potom většinou tubera. Dralo se peří nejhoršího druhu, většinou slepičí, kachní. Norma byla téměř nesplnitelná. Abychom splnili, většinou jsme nechodili na vycházku ani k lékaři. Před námi někteří po částech nenápadně se zbavovali peří vycpáváním podhlavníků a slamníků, dokonce v zimě vyhazovali koule peří okny na zasněžený dvůr. Nakonec to dopadlo tak, že bylo váženo sedrané peří i pápěrky také a kde bylo objeveno peří ve slamníku, museli jej sedrat ještě mimo normu obyvatelé cely i když tam bylo od předchůdců.</text:span></text:p>
      <text:p text:style-name="P686"/>
      <text:p text:style-name="P687">Peří jsme drali na cele, kde jsme též spali a jedli, vše bylo od nečistého peří zaprášené, peří jsme měli i v jídle, a při větrání peří létalo všude. Rodině při návštěvě bylo zakázáno říci, co děláme, ačkoliv to bylo na zaprášeném obleku vidět. Při jedné návštěvě jsem se zeptal dozorce před manželkou, mohu-li ji říci, že deru peří a bachař řekl „Ne“. Tak jsem obešel zákaz a předpisům bylo učiněno zadost.</text:p>
      <text:p text:style-name="P688">Někdy začátkem října 49 hledali mezi vězni zedníky, tesaře a techniky. Přihlásil jsem se a za několik dní mne přeložili za na jinou celu a šel jsem se stavebním komandem na stavbu prádelny na dvoře věznice a byl ze mne tesař, šaloval jsem pro betonové stropy. Byla to dobrá práce na vzduchu, trochu jsem pookřál po úmorné práci na peří. Poprvé do uvěznění jsem se dostal alespoň na dvůr věznice.</text:p>
      <text:p text:style-name="P689"/>
      <text:p text:style-name="P690">Útěk vězně Synáka ze stavby prádelny.</text:p>
      <text:p text:style-name="P691"/>
      <text:p text:style-name="P692"><text:span text:style-name="T693">Každé ráno jsme „vyfasovali“ pro stavbu u brány uložené 2 žebříky a večer jsme je zase vraceli. Jednou v sobotu byla mlha, vidět bylo jen nedaleko. Toho využil Synák, bývalý pohraniční voják, člen osobní stráže presidenta Beneše z Londýna. Pracoval jako skladník a betonář na dvoře před prádelnou. Asi 50 m od stavby byla ohradní zeď věznice asi 4 m vysoká a v ní byly asi po 60 m zděné budky pro strážné, kteří chodili s puškou sem a tam od budky k budce. Synák využil mlhy, připlížil se blíže ke zdi, a když strážný přešel, přistavil žebřík ke zdi vtáhl jej za sebou ven a byl venku.</text:span></text:p>
      <text:p text:style-name="P694"><text:span text:style-name="T695">Útěk byl zpozorován až při vydávání oběda na stavbě, zbyl tam jeden šálek. Práci bachaři přerušili, počítali nás, jeden chyběl, potom jmenovitá kontrola zjistila, že chybí Synák. Ihned jsme byli odvedeni do cel, vyhlášen poplach. Viděli jsme bachaře lézt i po střeše, hledali všude, až dlouho potom našli za zdí pohozený žebřík.</text:span></text:p>
      <text:p text:style-name="P696"><text:span text:style-name="T697">Synák dle dodatečných informací šel na nádraží a ve vagonu nákladního vlaku odjel z Plzně směrem ke hranicím. Cestu si však vzpomněl, že by měl navštívit bývalého kamaráda v Plzni, přesedl do jiného nákladního vlaku a byl znovu na plzeňském nádraží. Zřejmě se zde nevyznal, dostal se na letiště za věznicí na Borech, odtud do nějakého lesíka, kde odpočíval opět nedaleko brány věznice. Sháněl informace od nějaké babky, která na něj upozornila, a byl zatčen. Venku byl asi 3 dny. Když Synáka přivedli do věznice, řádně jej pro výstrahu zbili, že nebyl schopen chůze, přinesli ho v plachtě na chodbu a spolubydlící se na něj musili podívat.</text:span></text:p>
      <text:p text:style-name="P698">Tak nepochopitelně skončil celkem zdařilý útěk Synáka. O jeho dalším osudu nic nevím prý byl odeslán do Jáchymovských dolů.</text:p>
      <text:p text:style-name="P699"/>
      <text:p text:style-name="P700"><text:span text:style-name="T701">Projektantem Škodovky.</text:span></text:p>
      <text:p text:style-name="P702"/>
      <text:p text:style-name="P703"><text:span text:style-name="T704">Asi po 10 denním pobytu na stavbě prádelny jsem byl odveden do prvého patra křídla D, kde byla již nově utvořená projekční skupina z vězňů, která pracovala pro Škodovku. Po předvedení před civilního zaměstnance technika Škodovky jsem byl přijat do tohoto kolektivu, kde nás bylo asi 24 - stavbaři a strojaři. Zde jsem teprve poznal následky draní peří. Ruce jsem měl jako dřevné, svaly v zápěstích i na prstech ztuhlé, celé se mi chvěly, pero ani tužku jsem nemohl v ruce udržeti. Několik dní jsem si cvičil ruku, než jsem mohl dost špatně, ale přece mohl něco kreslit. Byl zde celkem dobrý kolektiv až na několik pochybných jednotlivců, kteří byli brzy odhaleni. Byl tam mezi námi generál František Nosál, dobrý Moravák, 72 letý, plný optimismu a chuti žít, celý den si u rýsovacího prkna tiše prozpěvoval nepřeberné množství slováckých písniček. Ing. Jaroslav Řezáč, studen Jar. Filda, Míla Hašek, strojař, Lubomír Pámek, též strojař, Láďa Husák, vynikající strojní inženýr, Karel Sladký a řada dalších. Dále dvě prašivé ovce - jidáši, Řezníček a Jireček, kteří na oko se tvářili jako dobří kamarádi a zrazovali nás, jak jsme brzy zjistili. Zvláště Jireček zašel příliš daleko a udal řadu spoluvězňů - strojařil tuším v roce 1950 a současně udal i dobrého bachaře Malého, Bumbu, Tonka, že s námi udržují styky, dávají nám různé informace a Malý, že vypráví proti režimu anekdoty. Současně Jireček udal 2 civily ze Škodovky, strojař snad jménem Šustr a 1. strojaře.</text:span></text:p>
      <text:p text:style-name="P705"/>
      <text:p text:style-name="P706"><text:span text:style-name="T707">Udaní byli odvedeni do korekce a tam vyslýcháni. Vysekali se z toho celkem dobře, ale bachař Malý dostal 5 let, Bumba 20 let a Tank doživotí. Obvinění bachařů souviselo ještě s jiným procesem, který se v tu dobu konal na Pankráci, kde bylo celkem souzeno asi 20 bachařů a 2 vězňové z tak zv. „Kremlu“. Výsledek byl, že 1 bachař (Petelík) a 2 vězňové byli odsouzeni k smrti a popraveni.</text:span></text:p>
      <text:p text:style-name="P708"/>
      <text:p text:style-name="P709">Byli obviněni z nějakého údajného spiknutí a spolčení s vězni. Hlavním organizátorem procesu byl velitel věznice na Borech mrj. Šafarčík, a jeden bachař t. zv. „politický referent“ - jakási šedá eminence, před kterým se kdekdo třásl.</text:p>
      <text:p text:style-name="P710"/>
      <text:p text:style-name="P711">Hrůzovláda, soud a popravy na Borech v roce 1950.</text:p>
      <text:p text:style-name="P712"/>
      <text:p text:style-name="P713"><text:span text:style-name="T714">V přízemí jednoho z vězeňských křídel bylo zvláštní tajné oddělení věznice, a s dvojitými mřížemi na chodbě, v oknech rovněž dvojité mříže. Oddělení bylo původně plánováno pro protektorátní vládu, byly zde však vězněny vybrané osobnosti, např. generál Janoušek, gen. Pika. Byli asi ve 4 společných celách, celkem snad 40 lidí. Měli zvláštní střežení, svého holiče a chodbaře, nikdo tam nesměl, dokonalá izolace a měli také svého dozorce Petelíka.</text:span></text:p>
      <text:p text:style-name="P715"/>
      <text:p text:style-name="P716"><text:span text:style-name="T717">Petelík slíbil některým z prominentů, že jim opatří spojení s domovem a též cigarety a jídlo. Od některých rodin si vzal peníze, něco koupil a dal vězňům, ale víc peněz si nechal. Podle informací pplk. letce záp. armády Vlasty Chrásta, který v kritické době byl také v „Kremlu“, jak se onomu oddělení ve věznici říkalo, a byl někdy v r. 1950 z jara přeložen do technického oddělení. V „Kremlu“ byl o něco dříve také Ing. Jar. Řezáč, strýc popraveného Choce z případu Majora Schramma. Podrobnosti o činnosti Petelíka nám vyprávěl Vl. Chrást, vše znal do podrobností. Dnes již po 24 létech si nemohu vše pamatovat, ale hlavní rysy případu znám a pamatuji dobře. Náhoda odhalila, co se neměl nikdo dozvědět. Bachař Petelík byl tuším někdy koncem r. 1945 přeložen jako velitel jednoho komanda někde v blízkosti Plzně, snad v nějaké kaolince. <text:s/>Tam měli vlastní kuchyň a zásobování. Petelík i tam hospodařil pro sebe, až byl některým ze zasvěcených vězňů udán a zatčen. Nevěděl však proč je zatčen a při výslechu se podřekl o případu na „Kremlu“ z Borů.</text:span></text:p>
      <text:p text:style-name="P718"/>
      <text:p text:style-name="P719">Horké hlavy a zločinci, jakým byl mjr. Šafarčík a jeho politický vyvolali aféru a udělali z toho spiknutí dozorců s vězni a přípravu přepadení věznice.</text:p>
      <text:p text:style-name="P720"/>
      <text:p text:style-name="P721"><text:span text:style-name="T722">Po rozpoutání této akce byly celé Bory na 2 měsíce „vzhůru nohama“ jakési Borské stanné právo. Zakázáno psát dopisy, žádné návštěvy, všichni jsme byli dohola ostříháni mimo Jirečka, který jediný byl vlasatý. Zakázány vycházky, neslýchaně zpřísněn režim v celé věznici. Většinou nikdo neměl tušení proč se to vše děje, korekce byla naplněna, řízní bachaři jako Kraml, Vrabec a jim podobní řádili jako černá ruka. Samé důkladné prohlídky ložnic i osobní do naha, jak jen dovedou zběsilí bachaři. V té době byli uvrženi korekcí a vyšetřováni někteří vězňové z projekční skupiny Škodovky, jak jsem se zmínil již v předchozím odstavci.</text:span></text:p>
      <text:p text:style-name="P723"/>
      <text:p text:style-name="P724"><text:span text:style-name="T725">Brzy po těch událostech došlo k soudu, který se konal přímo ve věznici na Borech. V ten den byli přizváni k procesu někteří bachaři ze všech věznic. Po skončení procesu byli tito „hosté“ prováděni po celé věznici, nakoukli snad do každé cely. Výsledkem procesu byli 3 odsouzení k smrti a řada bachařů k vysokým trestům. Šafarčík triumfoval, možná že dostal pochvalu, nebo snad i povýšení, to jsem se již nedozvěděl.</text:span></text:p>
      <text:p text:style-name="P726"><text:span text:style-name="T727">Před zahájením celé akce náhle byli vyhnáni vězňové z tak zv. „Konopy“, kde zpracovávali sběr provázků ze samovazačů. Našlo se u nich v dílnách, že kratší provázky přeřezávali na drobnější pod délku 20 cm, které se již nemusily navazovat. Kolem jednoho sta vězňů vyhnali na dvůr proti našim oknům a nehledě na stáří a zdravotní stav, bachaři honili vězně (mezi nimi Kraml a Vrabec) tak, že zůstávali ležet na dvoře a museli být potom odnášeni do věznice. Byla to neslýchána akce za řvaní, a neustálého bití vězňů až do úpadu. Mezi nimi byl generál Josef Pešek ve věku kolem 70 let. Nedělali výjimek, týrali každého, kdo byl v jejich moci.</text:span></text:p>
      <text:p text:style-name="P728"/>
      <text:p text:style-name="P729">Čas zahladí všechny otřesné dojmy, v paměti zůstanou jen nepatrné zlomky zážitků. Zlá vůle byla u bachařů pravidelná. Byl ztlučen těžkými klíči matematik, že šel v neděli dopoledne na chodbu nabrat trochu vody. A to je jen ukázka <text:s/>z jakých malicherných důvodů jsme byli týrání.</text:p>
      <text:p text:style-name="P730"/>
      <text:p text:style-name="P731"><text:span text:style-name="T732">Ještě něco o zákeřné činnosti „bonzáků“, jak jsme říkali zrádcům a donášečům z řad vězňů. Jeden z technické skupiny Luboš Řezníček byl pro nás již vyřízenou osobností, věděli jsme, že donáší bachařům a nás zrazuje. Na oddělení projekce byl dosazen nový bachař jménem tuším Tolecí nebo podobně, to již nevím přesně. Předstíranou žoviálností nás chtěl nachytat na něčem nedovoleném nebo při nějaké kritice, aby mohl zasáhnout. Získal jen Řezníčka. Jednou odpoledne po uzávěrce Řezníček se vytasil s kusem nějakých novin, zasedl na lůžko vedle dveří cely, kde nás bylo přes 20 a začal hlasitě předčítat. Někteří se sesedli kolem, většina si hleděla svého. Pod dveřmi cely, kde byla štěrbina, se pojedou zatemnilo, byl tam z chodby položen hadr, aby nebylo vidět boty, že někdo stojí za dveřmi a poslouchá komentáře, které chtěl Řezníček čtením vyvolat. Postřehli jsme hadr za dveřmi vtáhli jsme jej dovnitř. Tím skončila celá akce a na chodbě už nikdo hadr nepostrádal.</text:span></text:p>
      <text:p text:style-name="P733"/>
      <text:p text:style-name="P734"><text:span text:style-name="T735">Vedle naší cely bydlili prádláci. Jednou uspořádali nějakou taškařici „Setkání na Labi“ podle známého případu setkání vojsk USA a SSSR, v r. 1945 na Labi. Patřičně se namaskovali jeden přestavoval Stalina a hru s různými přiléhavými proslovy předváděli. Všiml si toho jeden bachař, který náhodou nahlédl špehýrkou, otevřel okénko a pochválil, jak pěkně sehráli a že by to také měl shlédnout náčelník věznice. Vězňové se nechali umluvit a hru předvedli znovu. Mrj. Šafarčík je dal ihned převést do korekce s těžkými tresty, byli zmláceni a do prádelny byli přiděleni jiní.</text:span></text:p>
      <text:p text:style-name="P736"/>
      <text:p text:style-name="P737">Likvidace projekční skupiny Škodovky.</text:p>
      <text:p text:style-name="P738"/>
      <text:p text:style-name="P739">Od r. 1949 do r. 1951 se pro Škodovku na Borech zpracovávaly dost složité konstrukce stavební. Projektoval jsem těžké základy pro až 30 m dlouhé hoblovky a soustružny, pracoval jsem na projektu těžké haly TS v Plzni pro výrobu a montáž turbin. Někdy v první polovině roku 1951 jsme byli přemístěni na samotky a byl dělán výběr techniků pro nově se tvořící projekční skupinu Ministerstva vnitra na Borech. Brzy byla utvořena, jen asi 10 lidí, ostatní z nás jsme zůstali na samotkách na „Konopě“ navazovali jsme kusy provázků od samovazačů, navlékali na ně barevné destičky a svazovali 150 cm dlouhé provázky do kytic po 500 kusech pro zemědělce. Norma byla asi 1000 provázků denně, ne tak tvrdá a nečistá jako draní peří. Mezi tou prací jsem se hlásil jako zedník a žádal jsem na stavbu.</text:p>
      <text:p text:style-name="P740"/>
      <text:p text:style-name="P741">Poprava gen. Piky na Borech</text:p>
      <text:p text:style-name="P742"/>
      <text:p text:style-name="P743">Zaznamenávám vyprávění ppl. Vlastimila Chrásta a Ing. Jar. Řezáče, kteří byli vězněni v oddělení zvaném „Kreml“ na Borech, kde byl i gen. Pika. K popravě došlo na rozhraní 1948 - 49 na Borech. V koutě mezi společnou C a křídlem „Kreml“ u výstupu. Pika byl vězněn sám. Vězňové uschovávali nedokouřenou cigaretu.</text:p>
      <text:p text:style-name="P744"/>
      <text:p text:style-name="P745">Útěk dvou instalatérů asi v r. 1950.</text:p>
      <text:p text:style-name="P746"/>
      <text:p text:style-name="P747"><text:span text:style-name="T748">Datum, a jméno si pro odstup času nepamatuji. Byl vyhlášen poplach a v pracovně projekce jsme se doslechli o útěku 2 vězňů, kteří byli s bachařem na opravě vodovodu v obytných domech za věznicí. Při práci omráčili bachaře hasákem, vzali mu revolver a utekli směrem do Plzně. Z okna ve 2. patře jsme pozorovali velký zátah za věznicí, všude plno bachařů a vojáci. Vězňové se ztratili někde v okolí. Podle pozdějších informací vnikli do nějakého bytu a pod pohrůžkou pistolí si vynutili úkryt. V bytě byla též mladá dívka, která se chystala na schůzku s mládencem a brečela, že se nesejdou. Uprchlíci měli s ní soucit, a pod slibem, že nic neprozradí, ji dovolili odejít. Soucit se jim nevyplatil. Dívka se svěřila svému milému a ten to udal na policii. Nastalo obléhání bytu. Jeden z postižených se na místě zastřelil a druhý si prostřelil plíce a v kritickém stavu jej spoutali a odvedli do věznice na Borech do korekce. Zde mu připoutali ruce k tělu a bez ošetření jej nechali ve studené kobce pod dohledem bachaře Brabce. O jeho dalším osudu jsme se nic nedozvěděli.</text:span></text:p>
      <text:p text:style-name="P749"/>
      <text:p text:style-name="P750">Kasaři - džentlmeni - na Borech.</text:p>
      <text:p text:style-name="P751"/>
      <text:p text:style-name="P752">Po příchodu na společnou ubytovnu na Borech při zaměstnání na stavbě prádelny někdy v říjnu 1949 měl jsem lůžko vedle kasaře jménem snad Lukáš, jméno si už přesně nepamatuji. Byl s dalšími spoluvězni zaměstnán v Plzni, kam je denně odváděli. Po mém příchodu se ihned postaral o výměnu přidělených dek a prádla, věnoval mi své. Ze svých přídělů jídla mi také dával a měl velké sympatie k politickým vězňům.</text:p>
      <text:p text:style-name="P753"/>
      <text:p text:style-name="P754">Nebyl sám, na další ubytovně byl jeden mezinárodní kasař, který rovněž měl velmi kladný poměr k nám. V té době jsme byli obklopeni samými Němci a Vlajkaři, kterých byla na Borech většina. Nás politické nenáviděli, proto postoj kasařů k nám byl milý a necítili jsme se tak ohroženi protože před kasaři měli ostatní respekt.</text:p>
      <text:p text:style-name="P755"><text:span text:style-name="T756">Kasaři měli odborný výcvik v otvírání všech zámků ve věznici, tedy i zámků vložkových. V neděli odpoledne při generálním úklidu byly cely otevřené a kasaři, kteří byli s bachaři staří známí v tu dobu chodili i do ostatních oddělení v témže patře, sami si drátkem otvírali vložkové zámky a prováděli s jinými vězni výměnný obchod, nebo zprostředkování zpráv.</text:span></text:p>
      <text:p text:style-name="P757">Husarskými kousky se vyznamenal i kasař Houdek (snad je jméno správně). Za nějaký přestupek byl dán do korekce se všemi zostřeními - půst - temnice - tvrdé lože…</text:p>
      <text:p text:style-name="P758"/>
      <text:p text:style-name="P759"><text:span text:style-name="T760">Korekce byla v suterénu, kde je v jiném odděleném křídle i vězeňská kuchyň se sklady. Chodby mezi jednotlivými odděleními suterénu jsou opatřeny mřížovými dveřmi s vložkovým zámkem. V cele jsou pevné dvéře z chodby zajištěné mohutným zámkem a 2 závorami přes celé dvéře, 1 závora nahoře, druhá dole s železnými kolíky. Ve dveřích Je špehýrka pro oko z venku odklápěcí a zasklená a malý otvor pro podávání potravy asi 20/20 cm, rovněž z venku zajištěné. Z vnitřní strany dveří není nic, jsou hladké a masivní. Pod oknem je ve výklenku radiátor topení zakrytý silným děrovaným plechem upevněným šrouby a v rohu cely je záchod.</text:span></text:p>
      <text:p text:style-name="P761"/>
      <text:p text:style-name="P762"><text:span text:style-name="T763">Houdek měl půst, tedy i hlad, a svojí odborností kasaře si dovedl otevříti dvéře cely, ale je i za sebou bezpečně zavříti, rovněž tak otevřel i zavřel několikery mřížové dvéře s vložkovými zámky na chodbách a dveře do kuchyňského skladu.</text:span></text:p>
      <text:p text:style-name="P764"><text:span text:style-name="T765">Na tuto práci měl málo času, protože i v noci byla ve věznici služba bachaře, který obcházel celou věznici od sklepa až do 2. patra a opět znova. V té krátké době stačil Houdek vše otevřít, zavřít a zásobit se jídlem ze skladu kuchyně a ještě k tomu skrýt jídlo pod zašroubovaný kryt ústředního topení, aby na cele nic nezůstalo. Měl odposlechnuto, kdy bachař obchází a věděl, že se vrátí za dobu snad 1 hodiny na další obchůzku.</text:span></text:p>
      <text:p text:style-name="P766"><text:span text:style-name="T767">Začátek této činnosti byl při podávání jídla do cely okénkem ve dveřích, které bylo zamykáno malým zámkem. Při zavírání okénka hbitě strčil něco k západce zámku, která zůstala zcela nezamčená, takže mohl podávací okénko otevřít. Potom provedl odkolíkování 2 závor, což samo o sobě byl výkon obdivuhodný, pro přílišnou vzdálenost kolíků od podávacího okénka, pak následovalo odemknutí těžkého bytelného zámku z venku chodby, jeho způsob otevření bylo jeho tajemstvím. Po otevření cely, se vydal na cestu ke skladu, cestou musel otevřít dvoje mřížové dvéře s vložkovými zámky, dole otevřít vlastní sklad, a po zásobení se, opět</text:span></text:p>
      <text:p text:style-name="P768"><text:span text:style-name="T769">vše za sebou zavřít ve stanovém čase obchůzky, aby bachař nic nepozoroval. Takto Houdek</text:span></text:p>
      <text:p text:style-name="P770"><text:span text:style-name="T771">„</text:span><text:span text:style-name="T772">úpěl“ v korekci při „půstu“ řadu dní, protože korekce byla udělována nejméně na 14 dní, většinou na 2 až 3 měsíce.</text:span></text:p>
      <text:p text:style-name="P773"/>
      <text:p text:style-name="P774"><text:span text:style-name="T775">Při jedné obchůzce si Houdek všiml v suterénu pneumatiky od motocyklu, kterou si tam nechal některý bachař. Houdek pneumatiku ukryl v suterénu, který ze svého dlouholetého působení na Borech dávno dobře znal a jako starý vězeň byl zaměstnáván i v suterénu.</text:span></text:p>
      <text:p text:style-name="P776"/>
      <text:p text:style-name="P777"><text:span text:style-name="T778">Bachař při noční službě si jednou položil v suterénu u mřížových dveří láhev s kávou na svačinu. Houdek při svém zásobovací činnosti láhev sebral. Bachař zaslechl nějaký šramot při zavírání dveří cely, ale nic nezjistil, jen že jeho láhev zmizela. Druhý den byla důkladná prohlídka korekcí - bylo jich v křídle nejméně 30, a tajná Houdkova skrýš byla odhalena i se zásobami. Nezůstalo to bez dalšího trestu v korekci, ale pro kasaře měli i v kruzích vojenské správy porozumění, tak nadešel opět den, kdy Houdek se zařadil na své opuštěné pracoviště ve věznici. Zde byla zase nová příležitost. Jeden z bachařů dohlížející na vězně měl také motorku. Houdek mu nabídl, že mu opatří nedostatkové zboží - pneumatiku. Obchod byl uzavřen tvrdou měnou cigaretami, Bachaři znali kasaře, že dovedou leccos opatřit, proto ani původ pneumatiky nebyl zjišťován.</text:span></text:p>
      <text:p text:style-name="P779"/>
      <text:p text:style-name="P780">Šťastný bachař se svěřil svému kolegovi o koupi pneumatiky, ze kterého se vyklubal její původní majitel. Znovu přišla na Houdka pohroma, opět korekce, čímž končí případ kasaře Houdka, který nám na cele vyprávěl.</text:p>
      <text:p text:style-name="P781"/>
      <text:p text:style-name="P782">Vizita na Borech.</text:p>
      <text:p text:style-name="P783"/>
      <text:p text:style-name="P784">Do pracovny korekce přišla náhle návštěva - nějaký poslanec v doprovodu velitele mjr. Šafarčíka. U mého stolu se zastavili a poslanec se na mne usmál, mám-li nějaké přání nebo stížnosti. V té době seděli spoluvězeň Labský ještě s jedním u stolu, návštěvy si nevšímali a o něčem hovořili.</text:p>
      <text:p text:style-name="P785"/>
      <text:p text:style-name="P786">Vlídný dotaz poslance mne povzbudil k neprozřetelné odpovědi, aby nám byly povoleny balíčky z domova, že máme hlad. Šafarčík mne probodával pichlavým zrakem, který nevěštil nic dobrého - uvědomil jsem si své momentální postavení a litoval, že jsem se nechal vyprovokovat. Ale v tom nejkritičtějším okamžiku Šafarčík zahlédl Labského a toho druhého, že místo stání v pozoru před návštěvou se baví u stolu a o ně nejeví zájem, soustředil svůj vztek na ně a oba šli do korekce za nekázeň. V tom rozčilení na mne zapomněl a tak jen o vlas jsem ušel obávané korekci.</text:p>
      <text:p text:style-name="P787"/>
      <text:p text:style-name="P788">Hlad na Borech.</text:p>
      <text:p text:style-name="P789"/>
      <text:p text:style-name="P790"><text:span text:style-name="T791">Soustavný nedostatek jídla a chleba stupňovaly náš hlad, který byl v r. 1949 až 1951 našim denním hostem. Měli jsme povoleno jednou týdně si něco ze svých peněz ve formě uvolněného kapesného tehdejších 30 Kčs což se rovná 6 Kčs po měnové reformě koupit chléb, rohlíky, marmeládu pastu na zuby. Veškeré tyto peníze jsme samozřejmě věnovali na jídlo. Za tuto částku bylo 2 kg veka chleba nebo 20 rohlíků. Rozhodl jsem se pro veku chleba, a každý týden v sobotu po donesení nákupu na celu jsem v jednom zasednutí snědl celé 2 kg chleba. Jiní spořádali na posezení zase 20 rohlíků. Jak nám bylo tuto noc blaze.</text:span></text:p>
      <text:p text:style-name="P792"><text:span text:style-name="T793">Drastické poměry však byly na samovazbách při draní peří pro ty, kteří nemohli splnit normu 67 dkg sedrání peří denně. Pro ty byla trestní dávka stravy snížena na polovinu. Bylo to kruté opatření mjr. Šafarčíka, na které mnozí doplatili zdravím.</text:span></text:p>
      <text:p text:style-name="P794"/>
      <text:p text:style-name="P795">Stejně, ba ještě hůře bylo v korekcích. Zde byl obden půst o vodě a druhý den jídla co nejméně. Při delší korekci vycházeli vězňové sotva se držící na nohou. Byl jsem náhodou svědkem komické příhody při výměně šatstva v suterénu před korekcí. Bachař Brabec vyvedl mladého chlapce, který měl mohutný plnovous i předlouhé vlasy, byly vidět jen jeho oči. Přišel holič, ostříhal chlapce na tvářích i na hlavě do hola a tu jsem spatřil zuboženého člověk s vystouplými kostmi, bílý, ne bledý, sotva stojící na nohou. Připadl mi jako oškubané kuře. Podle vlasů a vousů byl v korekci asi 5 měsíců.</text:p>
      <text:p text:style-name="P796"/>
      <text:p text:style-name="P797">Pověstný bachař Brabec přilepšoval při vydávání jídla v korekci býkovcem. Chodbaři položili před dvéře cel misky s jídlem a Brabec chodil od cely k cele, každou otevřel a vězeň si musel pod dvéře sáhnout pro jídlo. V tom okamžiku Brabec bičoval vězně přes záda a hlavu býkovcem, dokud vězeň neodnesl jídlo do cely. Stejný postup byl při vydávání misek z cely. Za několik málo minut po vydání jídla již obcházel Brabec opět cely a bez ohledu, mohl-li vězeň jídlo sníst za tak krátkou dobu či ne, musel vyndat šálek z cely a byl opět bičován. Jeden z postižených, náš spolupracovník z projekce jméno už si nepamatuji se vrátil k nám s rozbitými zády od býkovce a vyprávěl o řádění Brabce.</text:p>
      <text:p text:style-name="P798"/>
      <text:p text:style-name="P799"><text:span text:style-name="T800">Správa věznic se snažila čelit pověstem o hladu na Borech propagandou, jak svědčí tato příhoda z r. 1950 na Borech. Vybráni byli 2 obstojně vypadající Němci, zaměstnaní někde v kuchyni, byli odvedeni na samotku, kde na stolku byly 2 velké buchty (jaké jsme dostávali někdy v sobotu) a krabička cigaret. Vězňové musili zasednout u buchet, zapálit si cigaretu a byl pořízen propagační snímek<text:s/></text:span><text:span text:style-name="T801">vyvracející pověsti o hladu na Borech.</text:span><text:span text:style-name="T802"><text:s/>Koho měl snímek přesvědčovat, to jsme se už nedozvěděli. Po skončeném fotografování jim zase buchty a cigarety odebrali.</text:span></text:p>
      <text:p text:style-name="P803"/>
      <text:p text:style-name="P804"><text:span text:style-name="T805">Léčení hladu zředěnou kyselinou.</text:span></text:p>
      <text:p text:style-name="P806"/>
      <text:p text:style-name="P807"><text:span text:style-name="T808">Dlouhotrvající hlad na Borech se projevoval překyselením žaludečních šťáv, křečovitými bolestmi žaludku a střev. Postiženo bylo mnoho spoluvězňů, též můj přítel student Jarka Filda, kterému hladem poklesl žaludek a musel nosit břišní pás, říkali jsme žaludek na kšandách. Projevoval se však i nedostatek žaludečních šťáv. Já jsem trpěl překyselením a prudkými bolestmi a vězeňský lékař každému i mně dával sklenici zředěné kyseliny a nezkoumal, zda příčinou je nedostatek šťáv či překyselení. Výsledkem byly ještě větší bolesti ve střevech, nemohl jsem ani zapnout kalhoty. Poznal jsem omyl a kyselinu vylil.</text:span></text:p>
      <text:p text:style-name="P809"/>
      <text:p text:style-name="P810">Štědrý večer 1949 na Borech a zrušení kostela</text:p>
      <text:p text:style-name="P811"/>
      <text:p text:style-name="P812">Komunisté ještě nestačili změnit vězeňský řád zavedený za čsl. republiky. Ve věznicích do konce roku 1949 byly ještě nedělní mše ve vězeňských kostelích. Také na Borech jsem se 2 x dostal do kostela. Mši sloužil plzeňský kněz, ministroval vězeň. Sedělo se v lavicích s odstupem asi 2 m. Vězňové většinou v kostelech vyhledávali příležitost se s někým sejít. Ještě před koncem roku 1949 byly bohoslužby zrušeny a kostel přeměněn v tělocvičnu bachařů.</text:p>
      <text:p text:style-name="P813"><text:span text:style-name="T814">O štědrém dnu 1949 byl uprostřed haly věznice na t. zv. kříži postaven velký vánoční strom</text:span></text:p>
      <text:p text:style-name="P815"><text:span text:style-name="T816">ozdobený papírovými ozdobami. K večeru byli všichni vězňové vpuštěni na okraj jednotlivých vězeňských bloků ústících do společné haly. Otevřeny byly i cely samovazby a nastoupili i vězňové z „Kremlu“. Vězeňský orchestr z dřívější doby zahrál vánoční koledy a všichni jsme byli opět uzavřeni v celách. Nejsmutnějšími dny ve věznici bývaly právě Štědré večery. Bylo nám všem teskno, naše myšlénky byly u rodin, s kterými jsme se málo mohli vidět, psát se mohlo jen za 3 měsíce a návštěvy taktéž. Překvapilo nás, že nás vůbec pustili na chodby a uspořádali vánoční slavnost. Poprvé a naposledy.</text:span></text:p>
      <text:p text:style-name="P817"/>
      <text:p text:style-name="P818"><text:span text:style-name="T819">Byl jsem na cele asi s pěti spoluvězni, mezi nimi generál Dr. Nosál, býv. ministr veř. prací za 1. republiky, chtěli jsme mu udělat radost. Podařilo se nám přes civily z projekce opatřit několik viržinek, které dle vyprávění gen. Nosál měl rád a byly nedostupné.</text:span></text:p>
      <text:p text:style-name="P820"><text:span text:style-name="T821">O Štědrém večeru jsme v úzkém kruhu šesti vzpomněli svých drahých, zazpívali jsme si nějakou koledu a potom jsme Nosálovi dali dárek - viržinka, ač se ve věznici a na cele nesmělo kouřit. Generál byl velmi naší pozorností dojat a ihned si labužnicky vykuřoval.</text:span></text:p>
      <text:p text:style-name="P822">Z větvičky smrku, nevím kde získané, jsme si udělali jakýsi stromek, který nám vnesl trochu poezie do smutného prostředí věznice.</text:p>
      <text:p text:style-name="P823"/>
      <text:p text:style-name="P824">Různé příhody z Borů 1949 - 1951</text:p>
      <text:p text:style-name="P825"/>
      <text:p text:style-name="P826"><text:span text:style-name="T827">Králičí ocasy</text:span><text:span text:style-name="T828">: Koncem roku 1950 byly do věznice dovezeny velké žoky králičích ocasů včetně zkrvavělých částí.<text:s/></text:span><text:span text:style-name="T829">Další zostření trestů a útok na zdraví vězňů!<text:s/></text:span><text:span text:style-name="T830">Do některých cel byly dány pytle s nesnesitelně páchnoucími ocasy a byly na cele ponechány až do zpracování a opět dány další, takže morový pach byl trvale v malé zabydlené cele. Úkolem bylo z ocasů odstřihovat jemné chlupy. Zápach ze žoků složených v hale věznice se šířil po celé budově.<text:s/></text:span><text:span text:style-name="T831">Kýblování:</text:span><text:span text:style-name="T832"><text:s/>Borská věznice neměla v r. 1949 - 1951 a dále splachovací záchody. Na každé cele byla nádobka, říkali jsme ji „pudřenka“ velikosti asi jako kýbl od marmelády. Nádoba byla v jakémsi výklenku ve zdi na otáčecím „turniketu“. Výklenek procházel celou zdí z cely do chodby a na obou stranách byl opatřen dvířky. Turniketem byl otvor do chodby stále uzavřen. Při vykonávání potřeby „pudřenka“ neboli „žanek“, jak byl putovní nočník nazýván, linul se ze zrezovatělé nádoby nesnesitelný zápach. Při obsazení samovazby třemi vězni byl často v permanenci, takže jsme ze smradu nevycházeli, zvláště když se dostal do nádoby teplý moč.</text:span></text:p>
      <text:p text:style-name="P833"/>
      <text:p text:style-name="P834"><text:span text:style-name="T835">Každé ráno po snídaní chodbaři z řad vězňů, kteří byli na každém oddělení vyndávali ze skříněk ve zdi páchnoucí „žanky“ uložili si 3 - 4 na sebe a spěchali s nimi na konec 50 metrového křídla věznice, kde byl jakýsi společný záchod, to jest díra v podlaze, ústící do svislé trouby, kam se žanky vylévaly a fekálie padaly do sklepa, kde byl postaven pod odpadní troubou dřevený sud. Proud vzduchu z trouby unášel zápach do otevřených otvorů v podlaze a celá věznice byla dopoledne zamořena hořkým zápachem.</text:span></text:p>
      <text:p text:style-name="P836"/>
      <text:p text:style-name="P837">Pro názornost uvádím, že na každém patře bylo 50 samovazeb, tedy v celém jednom křídle 150 samovazeb a taková křídla byla tři, tedy 450 kobek mimo dalších 150 v suterénu. A to byla jen křídla se samotkami. Mimoto byl ještě další 4 stejně velká křídla se společnými většími celami, kde se též kýblovalo. Po kýblování fungovala na dvoře věznice parta jakýchsi vojenských vysloužilců - Starých dědů, kteří sudy s fekáliemi vozili většinou v době vězeňské vycházky někam ke zdi věznice na kompost. To jsme si užili!</text:p>
      <text:p text:style-name="P838">Otrava vězňů měděnkou.</text:p>
      <text:p text:style-name="P839"/>
      <text:p text:style-name="P840"><text:span text:style-name="T841">K večeři jsme dostali polévku. Nic netušíce byla snědena. Ale ta noc! Na společné cele nás bylo 24. V noci jsme všichni dostali průjem a bolesti v břiše, jediný záchodový žanek trochu větší než na samotkách v dřevené budce na cele. Před záchodem fronta dokola cirkulujících chlapů, stále se vracejících na záchod. Nakonec byla použita i nádoba na špínu. Stejná situace byla na všech celách a průjmem zdecimovaní vězni se konečně dočkali rána. Každému dali půl litru čaje na uklidnění. Příčinou byla měděná nádoba v kuchyni, ve které byla vařena polévka.</text:span></text:p>
      <text:p text:style-name="P842"/>
      <text:p text:style-name="P843">Filcung v kreslírně na Borech.</text:p>
      <text:p text:style-name="P844"/>
      <text:p text:style-name="P845">Technická skupina na Borech byl bachařům i veliteli trnem v oku, byli zaujati potíráním inteligence a každé příležitosti využívali k ponižování a buzeraci.</text:p>
      <text:p text:style-name="P846"/>
      <text:p text:style-name="P847"><text:span text:style-name="T848">Náhle vtrhla do kreslírny horda asi 10 bachařů, vyhnali nás na chodbu, museli jsme se do naha svléci. Nejprve provedli podrobnou osobní prohlídku a potom se věnovali pracovně. Obrátili všechno na ruby. Doneslo se jim, že se zde zabýváme protiatomovými kryty a kdoví, jestli nás nepodezírali, že děláme atomovou bombu. Vodrážka jeden z nás, měl nějakou literaturu o atomových krytech a problémech atomové války. Všechno odnesli a zabavili.</text:span></text:p>
      <text:p text:style-name="P849"><text:span text:style-name="T850">Při prohlídce pracovny jsme byli stále na chodbě. Trnul jsem strachy, aby neobjevili můj moták připravený pro očekávanou návštěvu. Moták byl zalisován v placičce chleba prohněteného slinou, na které byly ze staniolu ozdoby - jako dárek pro děti. Zatím to byl obal motáku, ve kterém byly nějaké závažné zprávy z věznice a něco o Jáchymovských dolech.</text:span></text:p>
      <text:p text:style-name="P851"/>
      <text:p text:style-name="P852">U návštěv jsem vždy měl podobnou placičku sebou a ukázal jsem to bachaři, zda bych to mohl dát dětem jako upomínku. Vždy to vyšlo a tentokrát mohla přijít katastrofa. Placičku jsem měl na stole přilepenou na dno popelníku. Bachaři nebyli tak důkladní a po jejich odchodu jsem spěchal k popelníku - byla tam - ulevilo se mi, a ihned jsem ji zničil a hodil do záchodku.</text:p>
      <text:p text:style-name="P853">Sotva jsme si usedli ke stolům, přiřítili se bachaři na nás znovu, opět ven, do naha, nová prohlídka pracovny i nás.</text:p>
      <text:p text:style-name="P854"/>
      <text:p text:style-name="P855"><text:span text:style-name="T856">Jeden z vězňů měl ve stole civilního experta ze Škodovky pod zásuvkou schovanou stokorunu, kterou mu onen civil dal za přenechání dlaždic z domova. První filcunk stokoruna přečkala a při druhém jen tak tak ušla bachařům. Po odchodu bachařů prvního filcunku vyjmul Láďa Müller stokorunu a v tom se přiřítili do cely znovu bachaři. Ve zmatku dal tuto bankovku do ruky Karlu Sladkému a byli jsme vyhnáni ven. Sladký, když zjistil, co má v ruce, měl tu duchapřítomnost a po vyběhnutí na chodbu ve zmatku strčil bankovku do podnosu s miskami připravenými pro oběd. Situace byla zachráněna, nic nenašli a s nepořízenou odtáhli. Jen Sladký vynadal Láďovi Müllerovi za takový pálivý dar, pod kterým mu mohla po několik minut shořeti ruka ze strachu. Nález peněz ve věznici by byl pro nás pohromou. Peníze žádný nesměl mít a správa věznice by měl důkaz o tajném spojení s civily nebo s domovem.</text:span></text:p>
      <text:p text:style-name="P857">Tvor bachařský zásadně nikomu nevěří a každého podezírá a nenávidí. Vzorem nenávistníka a nepřítele vězňů byl bachař, který nějaký čas byl velitelem kreslírny. Původně byl vedoucím vězeňské prádelny, byl to pes k pohledání. Z páry v prádelně, kde neustále slídil za vězni, měl oči celé opuchlé. U nás prochodil celý den od stolu ke stolu s rukama za zády a zvonícím svazkem vězeňských klíčů. Nemohli jsme se od stolu hnout, ani se sousedním pracovníkem promluvit, ihned zakročoval. Při technických hovorech o práci ihned se postavil k hovořícím a sledoval každé slovo. Při návštěvě civilního technika ze Škodovky, který nám přiděloval práci, (stavař pan Czivisch) a mluvil s někým z nás, tento bachař (jméno si už nepamatuji snad Vaňkal) stál u nás po celou dobu, aby mu ani slůvko neuniklo.</text:p>
      <text:p text:style-name="P858"><text:span text:style-name="T859">Jednou jsem dokončil projekt, složil jsem asi 50 výkresů a připravil jsem je na stůl panu Czivischovi. Bachař mne za to zle napadl, ihned všechny výkresy jeden po druhém rozložil a prohlížel, není-li tam něco vloženo, nebo napsáno. Měl jsem namále, že mne nedal do korekce.</text:span></text:p>
      <text:p text:style-name="P860"/>
      <text:p text:style-name="P861">Podvodník a Honzík Šmerc v r. 1951 v kreslírně.</text:p>
      <text:p text:style-name="P862"/>
      <text:p text:style-name="P863"><text:span text:style-name="T864"><text:s/></text:span><text:span text:style-name="T865">Asi začátkem roku 1951 byl do kreslírny přidělen nový technik Šmerc - představil se jako inženýr a tvrdil, že byl letcem v Anglii, že byl sestřelen a zraněn. V kreslírně byl jen 2 dny. Po jeho příchodu a vyprávění jsme s ním měli soucit, měl na hlavě velkou plochu kostí pryč a nohy se stopami jizev. Posadili jsme ho k prknu a dostal práci. Stále seděl a práce si nevšímal, ani druhý den. Večer na ubytovně jsme jej podrobili prověrce. Říkal, že studoval techniku v Praze. Spoluvězni, kteří znali poměry na vysoké škole se vyptávali Šmerce na nejrůznější profesory i asistenty a kupodivu, on téměř vše znal. Získal si naší důvěru, říkal, že má ještě nějaký vroubek a má jít do korekce. Tak druhý den odešel a již se do kreslírny nevrátil. Objevili jsme jej na pracovně „Valdes“ na téže chodbě a od tamních vězňů jsme se dozvěděli, že je to těžký udavač - bývalý četník. Měli jsme štěstí. Vyprávěl, že má za ženu dceru jednoho z hlavních anglických generálů, ovšem fingovaně.</text:span></text:p>
      <text:p text:style-name="P866"/>
      <text:p text:style-name="P867">V Kartouzích u Jičína v r. 1951 - 53.</text:p>
      <text:p text:style-name="P868"/>
      <text:p text:style-name="P869"><text:span text:style-name="T870">Asi v polovině září 1951 jsem byl vybrán na transport. Nevěděl jsem kam a na jakou práci. Naložili nás asi 30 do autobusu, spoutali ruce vzájemně, před námi pancéřové obrněné vojenské auta, za námi vojenský Džíp ozbrojený kulometem a vyjeli jsme z Borů. Dlouhá cesta nás vedla do věznice v Kartouzích u Jičína. Byli jsme jakési stavební komando. Umístili nás na samotkách a zaměstnávali při opravách budov, výstavbě kuchyně, výstavbě bytovek ze staré dílny, úpravě márnice a podobných pracích. Většinou jsme byli političtí, jen několik cikánů jelo s námi.</text:span></text:p>
      <text:p text:style-name="P871"/>
      <text:p text:style-name="P872"><text:span text:style-name="T873">Kněží a církevní hodnostáři v Kartouzích</text:span></text:p>
      <text:p text:style-name="P874"/>
      <text:p text:style-name="P875"><text:span text:style-name="T876">Zde byli vězněni církevní hodnostáři jako např. břevnovský opat Opasek, biskup Vojtašák (stařičký pán), představený jezuitů Šilhán, představený kláštera Nová Říše Machalka a mnoho jiných, asi přes 60 kněží, kteří zde měli tvrdý režim. Kněží Opasek, Machalka a Mikolášek přidávali zednické partě při opravě fasády, ve které jsem pracoval. Vozili nám károu materiál v doprovodu bachaře. Na bachaře měli zdrcující vliv, měli s ním a i s dalšími debaty o otázkách náboženství a zdálo se, že je v jejich názorech zviklali.</text:span></text:p>
      <text:p text:style-name="P877"/>
      <text:p text:style-name="P878"><text:span text:style-name="T879">Tito hodnostáři církve sáhli ke hříchu v tísni z hladu, který byl našim průvodcem i v Kartouzích a umožnili nám, že jsme se přiživovali na úkor vykrmovaného pašíka ve vedlejší prádelně. Na káře přiváželi teplé vařené brambory ve slupce, které byly pochoutkou. Také využívali přítomnosti a příležitosti na zahradě věznice a přinášeli nám i třešně v létě 1952. Další 2 z kněží nám přidávali na stavbě bytovek ve věznici. Jednou jsme osazovali betonové schody a oni je nosili na místo. Při osazování schodů konaly improvizované obřady, jako výkrop a proslov při ukládání schodu na místo „budiž ti země lehkou“ a podobně. Vnášeli do našeho tvrdého a neradostného života trochu humoru.</text:span></text:p>
      <text:p text:style-name="P880"/>
      <text:p text:style-name="P881"><text:span text:style-name="T882">Tito dva z kněží způsobili velký rozruch po ztrátě pilníku z ulomenou špičkou. Ztrátu ohlásili po té, když se jim při podbíjení stropu ztratil malý trojhranný pilník na broušení pily, který měli osobně vypůjčený ve skladě a ručili za něj.</text:span></text:p>
      <text:p text:style-name="P883">Po oznámení ztráty vyhlásili bachaři ihned ukončení práce a všechny nás do naha svlékali a prohlíželi, potom nás odvedli do věznice a práce byla přerušena. Bachaři asi trnuli strachem, kdy jim někdo z vězení uteče za použití pilníku.</text:p>
      <text:p text:style-name="P884">Druhý den jsme opět nastoupili na stavbu po pečlivé osobní prohlídce a za zvýšeného střežení staveniště.</text:p>
      <text:p text:style-name="P885"><text:span text:style-name="T886">V průběhu dne se našel na stavbě pohozený pilník s ulomenou špičkou, odevzdali jsme ho bachaři. Věděli jsme ale, že pilník na stavbě asi pohodil některý z bachařů, aby měli pokoj od velitelství. Zajímavé bylo, že ještě tentýž den některý z vězňů mi přinesl zrovna takový pilník, že ho našel venku před stavbou. To již bylo trochu moc pilníků, tak jsem pilník zazdil do otvoru ve stavbě a bylo vše v pořádku. Jak by asi dopadla situace, kdyby se byly na stole velitele ocitly 2 stejné pilníky, to si nedovedu představit! Bachaři měli někdy také rozum!</text:span></text:p>
      <text:p text:style-name="P887"/>
      <text:p text:style-name="P888">S Josefem Měřičkou v Kartouzích.</text:p>
      <text:p text:style-name="P889"/>
      <text:p text:style-name="P890"><text:span text:style-name="T891">V Kartouzích jsem našel dávného přítele, bývalého majitele továrny „Skol“ v Modřanech Josefa Měřičku. Sešli jsme se u společné práce zedničiny - na stavbě. On byl odsouzen na 15 roků za pokus o přechod hranic a byl zapleten do nějaké odbojové protistátní skupiny. V mládí se vyučil zedníkem, po svatbě zakotvil v tkalcovské rodině a z malých chudičkých poměrů svoji pílí, zkoumavou povahou a odvahou, nejprve vybudoval menší pletárnu žerzeje ve Vysočanech a v létech 1939 - 42 moderní továrnu „Skol“ v Modřanech. Neulpěl však na této životní metě, když oplýval milionovými příjmy, nezapomněl být prostým člověkem, úspěchy mu nikdy „nestouply do hlavy“ za války pomáhal nezištně kde komu, rozdával tepláky pro vězněné, a před koncem války mi dal k dispozici milion korun na odbojové účely, z čehož však jsem odčerpal jen 50.000 K pro jeho zatčení 14. 2. 1945. Měl mnoho životních plánů. Na příklad konal vážné pokusy s perlorodkami někde na severu Čech ve svém působišti, vkládal perlorodkám zrnečko písku, za účelem tvorby perly. Vypěstoval i vzácnou černou perlu, ale o tuto sbírku svého významu přišel zatčením STB.</text:span></text:p>
      <text:p text:style-name="P892"/>
      <text:p text:style-name="P893"><text:span text:style-name="T894">Ve vězeňské zahrádce dělal někdy v r. 1952 pokusy o pěstování brambor v neckovitých kopečkách hlíny. Za války zřídil tajně laboratorní výzkum sóji, zaměstnával nějakého kvalifikovaného odborníka s doktorátem. Tento výzkum sledoval využití sóji jako zdroje bílkovin.</text:span></text:p>
      <text:p text:style-name="P895"><text:span text:style-name="T896">V souvislosti s přípravou na využití sóji v budoucí továrně evropské úrovně, kterou plánoval do všech podrobností. Skupoval a sbíral veškeré recepty jídel a měl již cennou sbírku. V roce 1947 koupil v Modřanech pozemek vedle podniku „Sport“ kde dnes je míchárna betonu. Zde plánoval výstavbu podniku pro zkušební provoz výroby bílkovin ze sóji. Měl již projekt i materiál. K realizaci však již nedošlo následkem znárodnění jeho podniku.</text:span></text:p>
      <text:p text:style-name="P897"/>
      <text:p text:style-name="P898"><text:span text:style-name="T899">V Kartouzích jsme spolu bydleli a dokonce spali na patrové posteli a celý den jsme byli spolu na stavbě při provádění omítek. Veškeré volné chvíle jsme věnovali studiím na výstavbu kombinátu pro využití sóji někde na Slovensku u Dunaje, který plánoval na zásobování nejen ČSR, ale i okolních států. Podnik odhadoval na 100 milionů Kčs.</text:span></text:p>
      <text:p text:style-name="P900"><text:span text:style-name="T901">Měli jsme podrobné studie provozu i skladování sóji, a dokonce jsme měli promyšlené strojní zařízení na plnění dutých těstovin, které měly být plněny nejrůznějšími náplněmi od kuřecího masa aj. Byla kalkulována i rentabilita.</text:span></text:p>
      <text:p text:style-name="P902"/>
      <text:p text:style-name="P903"><text:span text:style-name="T904">Na lešení, kde jsme spolu pracovali, byly staré omítky pomalované a popsané výpočty a studiemi toto akce.</text:span></text:p>
      <text:p text:style-name="P905"/>
      <text:p text:style-name="P906">Přípravy útěku z Kartouz s J. Měřičkou.</text:p>
      <text:p text:style-name="P907"/>
      <text:p text:style-name="P908"><text:span text:style-name="T909">K jaru 1953 jsme spolu zkoumali možnosti útěku z Kartouz. Znal jsem celý areál věznice z dřívějších údržbářských prací v r. 1952, věděl jsem, že věznice je připojena průchozím kanálem na rybník ve vzdálenosti asi 2 km jižněji, znal jsem i směr kudy kanál vede. Vedl totiž právě pod přízemím budovy bývalé truhlárny, kterou jsme právě přestavovali na byty pro dozorce. Během zaměstnání na této stavbě jsem provedl průzkum a zjistil jsem, že v jedné místnosti, plné cihel a kamení je v podlaze otvor do dříve uvedeného kanálu. Změřil jsem hloubku, odpovídala mým dřívějším zjištěním ze zahrady věznice. Vyrozuměl jsem o tomto objevu Měřičku - byl rozhodnut plán útěku dále rozvíjet a v příhodné době zmizet. Ze stavby jsme dohlédli až k místu, kde kanál končil. Nebyl přímý, nýbrž zalomený a měl několik vstupních šachet. Nejbližší šachta byla zakryta kamennou deskou a pravděpodobně i ostatní.</text:span></text:p>
      <text:p text:style-name="P910"/>
      <text:p text:style-name="P911"><text:span text:style-name="T912">Další náš plán útěku jsme nebrali do podrobností, hlavní bylo zmizet z věznice a dostat se někam do okolí. Plánovali jsme pokus o přechod hranic, které Měřička znal z dřívější akce. Akci jsme plánovali na dobu po zimě, až nebude sníh a trochu se oteplí, což se dalo předpokládat přibližně na konec dubna nebo na květen 1953.</text:span></text:p>
      <text:p text:style-name="P913"/>
      <text:p text:style-name="P914">Dne 18. března však přišlo překvapení - byl jsem odeslán transportem z Kartouz do Opavy, kde se zakládala velká projekční skupina. Měřička osaměl na stavbě a plán útěku byl pohřben. Jeho zdravotní stav nedovolil velkou námahu a těžko mohl sehnat někoho spolehlivého za partnera. Později za několik let jsem se dozvěděl od rodiny, že Měřička zemřel ve vězeňské nemocnici.</text:p>
      <text:p text:style-name="P915"/>
      <text:p text:style-name="P916">Likvidace kostela a památek v Kartouzích r. 1952.</text:p>
      <text:p text:style-name="P917"/>
      <text:p text:style-name="P918">Při provádění různých zednických prací ve věznici mne většina bachařů znala a měl jsem přístup na všechny vnitřní dvory na zahradu i do vojenské kuchyně i do výkrmny prasat.</text:p>
      <text:p text:style-name="P919"/>
      <text:p text:style-name="P920"><text:span text:style-name="T921">Památný rokokový kostel bývalého kláštera kartouzského ze 17. století byl plánován k využití za skladiště. Jedinečné rokokové vnitřní zařízení s bohatými řezbami, cennými třistaletými obrazy, překrásným dřevěným oltářem a mohutnými varhanami bylo určeno k likvidaci. Nejdříve za účelem pokoření kněží nutili četu z nich ustavenou k provádění této likvidace. Kněží to odmítli dělat. Jednou mezi dnem jsem viděl stěhovat z kostela lavice, kazatelnu, přední části oltáře a obrazy na dvůr. Části oltáře byly odvezeny do kůlny na dvůr a na nakupené předměty byl hozen oválný obraz asi 3 m vysoký v řezaném rámu ze 17 století, již z části propíchaný ostrými částmi oltáře. Obraz jsme s jedním spoluvězněm opatrně sejmuli postavili jsme ho ke stěně, v domnění, že bude zachráněn. Udělali jsme to tajně, při náhodném projití na pracovitě na zahradě. Snad ještě tentýž den jsem řekl jednomu staršímu bachaři, který nás měl na starosti, že je třeba tyto věci uložit, aby se neničily, že je to velká kulturní hodnota. Nebyl to špatný člověk, ale asi nic nepodnikl, bál se a tak příští den jsme viděli obraz opět hozený na hromadu a již značně potrhaný. Příští den z kůlny vše zmizelo, nikdy jsem nezjistil kam. Mohl by o tom věděti tehdejší tajemník nadporučík Dušek ze správy věznice.</text:span></text:p>
      <text:p text:style-name="P922"/>
      <text:p text:style-name="P923"><text:span text:style-name="T924">Na dvoře rostla hromada zařízení z kostela. Upravoval jsem vchod vedle do márnice a upozornil jsem uvedeného kolemjdoucího npr. Duška, že začíná trochu pršet, že dřevěné dýhované a bohatě ohýbané zařízení se zničí, aby se to umístilo na půdu nebo pod plachtu.</text:span></text:p>
      <text:p text:style-name="P925"><text:span text:style-name="T926">Následující den přijel jiný bachař k hromadě zařízení s několika vězni a károu veškeré zařízení odváželi k cirkulárce, kde vše rozřezali na drobné kousky k pálení. Byla toho plná kůlna. Byl jsem též svědkem, jak přijelo malé nákladní auto, na které nakládali drobné věci, svícny a všechny ostatní obrazy z kostela. Prohlíželi to 2 civilní osoby. Zaslechl jsem, že mají být z nějakého církevního úřadu, víc nevím. Ani tyto obrazy však nechránili před drobným deštěm a šlo vesměs o díla přes 300 let stará!</text:span></text:p>
      <text:p text:style-name="P927"><text:span text:style-name="T928">Po těchto akcích v kostele zbyly jen varhany a oltář. Za několik dnů zmizelo z kostela i to. Na svědomí má tuto akci stranická organizace KSČ bachařů, která uspořádala noční brigády a zlikvidovali i varhany i vzácný oltář.</text:span></text:p>
      <text:p text:style-name="P929"/>
      <text:p text:style-name="P930">Ve vyklizeném kostele na kůru zbyla skříň plná starých not a zpěvníků. Nakoukl jsem po vzdálení se bachaře od nás do skříně, a zjistil jsem, že se jedná většinou o rukopisy, zřejmě díla mnichů. Skříň byla otevřená. Když jsme k večeru končili práci, nařídil bachař naložit všechen notový materiál na jednoduchá nosítka a dělníci vězňové to odnesli na hospodářský dvůr ke spálení. Tak byl zlikvidován kostel v Kartouzích. Jaká kulturní k vlastní peněžní hodnota byla zničena se nedá vyčíslit, zmizely nenávratně kulturní památky zločinnou tupostí všech bachařů, a hlavně velitele věznice i pana nadpor. Duška, zřejmě z podnětu komunistů ve věznici, kteří byli posedlí nenávistí vůči všemu církevnímu a tak jako likvidovali kněze, tak se chovali i k církevním památkám. Vinen je celý režim, který je stejně zločinný, jako režim nacistický včetně ohavných esesáků a gestapáků.</text:p>
      <text:p text:style-name="P931"/>
      <text:p text:style-name="P932"><text:span text:style-name="T933">Kněží v Kartouzích se nevzdali ani výkonu kněžskému úřadu, tajně zpovídali věřící vězně, podávali jim Tělo páně, pili víno tajně vyrobené ve věznici z hrozinek apod. Hostie zhotovovali z oplatků, které občas některý dostal v balíčku z domova. Obstaral jsem pro ně z oné skříně tajně 1 zpěvník církevních písní. Bachaři tuto činnost nějak odhalili a byly z toho kázeňské tresty v korekci. V Kartouzích byl hlad, vítaná byla každá maličkost. Využil jsem možnosti chůze po chodbách a do kuchyně, přinášel jsem po večeři zbytky bílé, někdy i černé sladké kávy, kterou jsem rozdával z kýblu hlavně kněžím tam uvězněným. Pro vyplnění žaludků jsme vypili třeba jeden až 2 litry kávy na noc k ošálení hladu.</text:span></text:p>
      <text:p text:style-name="P934"/>
      <text:p text:style-name="P935"><text:span text:style-name="T936">Při zednických pracích jsem dostal za úkol vybourat ve zdi v klenuté kobce v přízemí oko na upoutávání vězňů. Bachař mi řekl, že zde byl vězněn a připoutáván známý Babinský. Tuto domněnku jsem dostal potvrzenou nálezem fotografie Babinského při přestavbě domu za krovem na půdě. Věděl o tom vězeň stavitel František Červený z Čáslavi, který v Kartouzích byl u správy budov jako technik.</text:span></text:p>
      <text:p text:style-name="P937"><text:span text:style-name="T938">Po příchodu do Kartouz uprchl přes zeď zahrady jeden cikán, který přijel s námi z Borů a byl zaměstnán s námi na opravách věznice. S námi byl také zaměstnán při výkopech pro kanalizaci Kobzinek, známý z puče při obsazování židenických kasáren před druhou světovou válkou. Němci jej po okupaci propustili z vězení, on se k nim dal a po osvobození v r. 1945 byl opět uvězněn na 15 let.</text:span></text:p>
      <text:p text:style-name="P939"/>
      <text:p text:style-name="P940">Ve věznici byli v převaze Němci, bylo zde plno esesáků a nejrůznějších hodnostářů i vojáků. Mnoho jich pracovalo s námi na stavbě.</text:p>
      <text:p text:style-name="P941"/>
      <text:p text:style-name="P942"><text:span text:style-name="T943">Vyprávěli nám příhodu, která se stala někdy po roce 1945 zde v Kartouzích. Zemřel některý významný bachař a k pohřbu do věznice se sjelo mnoho nejrůznějších funkcionářů. Auta měli ve vězeňské zahradě, kde byla též autodílna. Vedle průjezdu s vraty do zahrady byl sklad šatstva vězněných a v něm pracoval jeden vězeň. U příležitosti pohřbu vodil ředitel hosty po věznici. Pozornost bachařů tím byla oslabena. Zmíněný skladník se převlékl do civilních šatů ve skladě, v přestrojení vyšel do průjezdu, požádal tam hlídkujícího bachaře o otevření vrat, že jde připravit auto k odjezdu delegace. Byl vpuštěn na zahradu, kde však byla ještě jedna brána. Zde vyhledal hlídkujícího dalšího bachaře, který se domníval, že je to jeden z delegátů, a požádal o otevření vrat, aby mol jít pro auto, které je před věznicí. Ten ochotně vyhověl a přestrojený vězeň byl za bránou a ihned zmizel z dohledu.</text:span></text:p>
      <text:p text:style-name="P944">Po skončení prohlídky a odjezdu delegace, zjistil bachař, že mu chybí vězeň pověřený prací ve skladě. Po delší době byl vyhlášen bezvýsledný poplach.</text:p>
      <text:p text:style-name="P945"/>
      <text:p text:style-name="P946">V Kartouzích bylo několik zvlášť nebezpečných bachařů, vzpomínám si zvláště na jednoho, jméno jsem bohužel zapomněl, suchého střízlíka, který nad námi při práci stával s automatem, nutil k větším výkonům a nenávistí k nám, zvláště politickým vězňům z let 1948 celý soptil a vyhrožoval, že nás postřílí. Věřil jsem, že by to s chutí udělal.</text:p>
      <text:p text:style-name="P947"><text:span text:style-name="T948">Několikrát na mne přišla přetěžká práce. Přivezli auto asi 80 kg pytle kukuřice pro prasata a ty jsme musili nosit po točitých schodech na 1. patro. Ve stavu vysílení hladem a nezvyklým na tak těžkou práci jsem nad tíhou klesal a jen s vypětím sil jsem pytle donesl na místo.</text:span></text:p>
      <text:p text:style-name="P949"/>
      <text:p text:style-name="P950"><text:span text:style-name="T951">Z hladu jsme se přiživovali, kde se dalo. Pochutnali jsme si na psí pečínce, když musel být zastřelen vězeňský pes. Jeden vrah vlastní ženy, dlouholetý již vězeň měl u bachařů známosti a rozhodně byl v lepší situaci nežli my političtí. Vyškemral od bachaře psa, v dílně na zahradě ho upekl a celá naše parta si pochutnávala na psí pečínce.</text:span></text:p>
      <text:p text:style-name="P952">Mimořádná příležitost se naskytla několikrát při práci ve vězeňském vepříně, kde krmili asi 150 prasat a podsvinčatům dávali mléko. Od vězňů tam zaměstnaných jsem dostal jeden až dva velké plechové šálky studeného mléka, které jsem musel ihned vypít. Následky byly potom v dohledu, nestačil jsem zapínat kalhoty, ale to neodradilo, abych příště odolal.</text:p>
      <text:p text:style-name="P953"/>
      <text:p text:style-name="P954"><text:span text:style-name="T955">Asi koncem roku 1952, nevím přesně, byl přivezen do vězeňské nemocnice „tajný“ vězeň ve zlém stavu. Zahájili jsme tajné pátrání po totožnosti a v ošetřovně jsme se dozvěděli, že je to<text:s/></text:span><text:span text:style-name="T956">generál Boček</text:span><text:span text:style-name="T957">, který zde za nějaký den na následky zranění bitím zemřel. Odkud byl přivezen jsme nezjistili.</text:span></text:p>
      <text:p text:style-name="P958"><text:span text:style-name="T959">V samovazbách na zahradě věznice jsem se dozvěděl a viděl jsem i zvlášť upravené cely, že zde byl vězněn monsignore Šrámek a Hála. Samovazby také občas používalo STB pro krátkodobé umístění protistátních prominentů - vězňů, kteří sem byli dováženi autobusem. Kdo to mohl být jsme nezjistili, šlo o větší skupinu lidí.</text:span></text:p>
      <text:p text:style-name="P960">Opavská věznice - 1953 - 1956.</text:p>
      <text:p text:style-name="P961"/>
      <text:p text:style-name="P962"><text:span text:style-name="T963">18. února nebo března jsme byli odtransportováni do opavské věznice - bývalých kasáren - kde se v tuto dobu soustřeďovali technici ze všech věznic za účelem vytvoření projekčních skupin pro ostravské doly, hutě a Stavoprojekt. Druhá skupina techniků byla soustřeďována ve staré opavské věznici. Celkem 2 skupiny asi po 150 technicích. V prvních dnech jsem byl na cele s bývalým slavným brankářem Božou Modrým, který nám zpříjemňoval dlouhé večery vyprávěním zážitků z jeho hokejové kariéry a prozradil nám, že udavačem hokejistů byl před odletem do ciziny Zábrodský.</text:span></text:p>
      <text:p text:style-name="P964"/>
      <text:p text:style-name="P965"><text:span text:style-name="T966">Byl jsem zařazen do Hutního projektu. Práci a informace nám nosili civilní zaměstnanci z Ostravy a Kunčic. Byly to projekty vysoké pece, základy válcovací stolice, projekt výroby Mannesmannových trub (délka haly 750 m) základ jeřábových drah, skládka ingotů, různá zařízení pro kovárnu NHKG, těžká hala pro Vítkovice a mnoho dalších prací. Ubytování jsme byli v bývalých malých kasárnách upravených na věznici. Pracovali jsme v další budově - bývalém skladišti, kam jsme docházeli přes dvůr. Před námi zde byli soustředěni odsouzení vojáci, např. gen. Kutlwašr, škpt. Ervín Novotný Mj. Jar. Vodenka, gen. Janoušek a mnoho jiných celkem asi 150. Byla to vojenská věznice střežená vojáky, režim podobný vojenské službě, rarita mezi ostatními věznicemi té doby u nás. Došlo však zde k prozrazení nějakého pokusu o organizovaný útěk a o spojení s osobami mimo věznici. Hlavím organizátorem byl gen. Kutlwašr. Po prozrazení této akce byla řada lidí vyšetřována a vojenská věznice zrušena někdy r. 1952.</text:span></text:p>
      <text:p text:style-name="P967"/>
      <text:p text:style-name="P968"><text:span text:style-name="T969">Jeden z nejhorších zdejších bachařů byl Socha, bývalý voják celkem mladý člověk, který byl proti nám zaujat a škodil, kde jen mohl. Byl postrachem celé věznice, s oblibou za maličkosti dával do korekce.</text:span></text:p>
      <text:p text:style-name="P970"><text:span text:style-name="T971">Asi v r. 1954 si pro zostření trestu velitel věznice vymyslil a provedl zvláštní úpravu korekce. Malá kobka, betonová podlaha i stěny, uprostřed kobky jakýsi betonový blok asi 50 cm vysoký sloužil za lůžko bez slamníku. Vězeň spal na holém betonu.</text:span></text:p>
      <text:p text:style-name="P972"/>
      <text:p text:style-name="P973"><text:span text:style-name="T974">Ve věznici jsme měli místnost, kde se občas promítal film. Místní kulturtrégr z řad bachařů zorganizoval výzdobu stěn, někteří vězňové nakreslili obrázky. Mocipáni měli snahu, aby civilní návštěvy měly dojem o péči věnované nám provinilcům. Kresby prováděl též bratr. K. H. Franka, který byl architektem a trpěl za svého bratra. Byl hluchý a dle dosažitelných informací nebyl za dobře se svým bratrem, nesouhlasil s jeho činností. Mezi námi byla asi třetina Němců a vlajkařů, kteří byli v r. 1955 propuštěni nebo amnestováni, takže zbyli jen političtí odsouzení, státním soudem.</text:span></text:p>
      <text:p text:style-name="P975"/>
      <text:p text:style-name="P976"><text:span text:style-name="T977">Později se mezi nás dostali oběti režimu z jeho vlastních řad. Přišli gen. ředitelé Fabinger, Dr. Jičínský a další 2 jména si nepamatuji, kteří byli sloupy hospodářství v režimu. Také na několik dnů byl mezi námi bratr Rud. Slánského Richard, zrzavý jako liška a<text:s/></text:span><text:span text:style-name="T978">pohotový</text:span><text:span text:style-name="T979"><text:s/>žid, který nikde v koncentrácích režimu neobstál, všude jej vězňové zbili. K těmto lidem se náš kolektiv choval odmítavě, vyjma Jičínského, který byl vzat na milost. Ostatní byli patolízalové, předkládali zlepšovací návrhy a patenty. Fabinger zlepšil něco na el. kabelových rozvodech a měl být odměněn. Mohl dostat povolení na balíček z domova od rodiny, nebo mimořádnou návštěvu rodiny.<text:s/></text:span><text:span text:style-name="T980">On si řekl o větší žárovku do cely, aby mohl pracovat!</text:span><text:span text:style-name="T981"><text:s/>Prokázal oddanost straně, která jej uvěznila!</text:span></text:p>
      <text:p text:style-name="P982">První útěk z Opavy.</text:p>
      <text:p text:style-name="P983"/>
      <text:p text:style-name="P984">V sobotu odpoledne byla otevřena koupelna pro vězně. Sousedila s prádelnou a okna vedla přímo na ulici. Ovšem okna železná s hustým dělením a větrací část uzamčena visacím zámkem. Prádelna byla stavebně upravována, byla též otevřená a někde v bednách se povalovalo různé nářadí zedníků a instalatérů.</text:p>
      <text:p text:style-name="P985">Jeden z nás, Vlasák, delší čas si vzal na starost vězeňskou knihovnu a měl tudíž větší a nenápadnější možnost choditi po chodbách. Mimo tuto knihovnickou práci, začal v sobotu při koupání obsluhovat sprchové zařízení. Týden před útěkem jsem viděl při koupání stát Vlasáka a Ing. Šefaroviče (letec) na bedně u okna vedoucího na ulici. Bachař tam nebyl, tak jsem se šel také podívat oknem. Domníval jsem se, že se dívají po děvčatech. Bylo vidět jen pěkné zelené stromoví a část ulice.</text:p>
      <text:p text:style-name="P986"/>
      <text:p text:style-name="P987"><text:span text:style-name="T988">Za týden bylo opět koupání. Po skončení se Šefarovič s Vlasákem ukryli v rozestavěné místnosti - prádelny a zůstali zde do noci, kdy odřízli visací zámek a byli venku. Po koupání byl promítán v 1. patře film pro vězně. Po odchodu posledních koupáčů ještě před filmem bachař uzamkl mříž v chodbě vedoucí z věznice do koupelny a prádelny. Prohlédl jen koupelnu, nikdo tam nebyl, tak uzamkl mříž a odešel do věznice. Film skončil, vydávala se večeře, byla již tma. Při počítání vězňů v jednotlivých celách před uzamknutím na noc, bachař zjistil, že dva chybí. Začalo nové počítání a čas běžel k dobru útěkářů.</text:span></text:p>
      <text:p text:style-name="P989"/>
      <text:p text:style-name="P990">Teprve potom bachař ohlásil ztrátu ve strážnici a nastalo nové hledání ve věznici ale ne v koupelně a prádelně, které byly od věznice odděleny mříží na zámek.</text:p>
      <text:p text:style-name="P991"/>
      <text:p text:style-name="P992"><text:span text:style-name="T993">Nakonec byl vyhlášen poplach a přišlo se na přivřené okno v prádelně. Vlasák se Šefarovičem byli pryč. Po delší době jsme se doslechli, že Vlasák byl prý někde postřelen a měl zemřít v pankrácké věznici. Šefarovič byl řadu měsíců nezvěstný a na svoji odvážnost doplatil zatčením. Pokoušel se získat letadlo. Zdařilý útěk se nešťastně skončil. S námi v Opavě byla i vězeňská kočka Líza. Byla miláčkem všech a v davu vězňů se chovala důstojně. Ráno jsme nastupovali do dvojřadu na dvoře k odpočítání a k odchodu do práce. Líza se také stavěla na konci řady a při odchodu dvojstupů šla za námi na pracoviště, kde byla až do večera, a stejně s námi v útvaru odcházela. Bachaře v oblibě neměla.</text:span></text:p>
      <text:p text:style-name="P994"/>
      <text:p text:style-name="P995"><text:span text:style-name="T996">Mívala často koťata, která ukrývala v některém stole na pracovišti nebo ve skříni. Koťata byla s Lízou zásobována na sobotu a neděli spoustou dobrot, aby tyto dny přečkali někde na pracovně. Později koťátka vodila a my jsem si je většinou rozebrali a dali našim rodinám při návštěvách. Přes vysokou 4 m zeď a přes všechny uzamčené dvéře Líza vždy dovedla proklouznout za neznámým kocourem a za pár dní se zase vrátila k nám.</text:span></text:p>
      <text:p text:style-name="P997"><text:span text:style-name="T998">Jednou vyvedla opět koťata, bachař nařídil je dát do krabice a odnesli jsme je při odchodu z práce na dvůr, kde byla vycházka. Líza za půl hodiny stačila nenápadně koťata z krabice odnést do úkrytu. Za krátký čas zmizela i Líza s koťaty.</text:span></text:p>
      <text:p text:style-name="P999"><text:span text:style-name="T1000">Po útěku bachaři nařídili odstranit veškeré obrazy, zdemolovali zařízení biografu, odstranili dřevěné záchůdky ve společných ubikacích a zavedli tuhý režim.</text:span></text:p>
      <text:p text:style-name="P1001"/>
      <text:p text:style-name="P1002"><text:span text:style-name="T1003">Pozoruhodnou událostí v Opavě byla měnová reforma v r. 1953. V ten den nás shromáždili všechny na konci chodby věznice, proti nám stáli bachaři s automaty a předčítali nám nařízení o měnové reformě. Z počátku to dělalo dojem, že snad nás chtějí všechny postřílet.</text:span></text:p>
      <text:p text:style-name="P1004"><text:span text:style-name="T1005">Také úmrtí Stalina a Gottwalda nám zatajovali. Neměli jsme žádné noviny ani rozhlas, takže dění mimo věznici bylo nám neznámé. Již několik dní po smrti Gottwalda jsem byl pro něco poslán do kanceláře bachaře a na stěně jsem viděl Stalina s Gottwaldem vedle sebe na obou černé smuteční pásky. Ihned jsem podal zprávu ostatním a skutečnost jsme se dozvěděli až po delší době. Při občasných návštěvách nad námi stál bachař, takže se mohlo mluvit jen o rodinných věcech a dopisy byly cenzurovány.</text:span></text:p>
      <text:p text:style-name="P1006"/>
      <text:p text:style-name="P1007">V Opavě se provádělo kopírování textilních strojů získaných z ciziny bez ohledu na patenty. Režim kradl i takto. Utvořena byla i skupina pro tvorbu a normování různých prací pod hlavičkou „Ústav stavební ekonomiky“. V tomto oboru pracoval Boža Modrý ještě asi s 10 vězni.</text:p>
      <text:p text:style-name="P1008"/>
      <text:p text:style-name="P1009"><text:span text:style-name="T1010">V říjnu 1954 jsem náhle dostal Příkaz ke skončení práce a byl jsem předán dvěma členům STB a odtransportován k novým výslechům do Ruzyně.</text:span></text:p>
      <text:p text:style-name="P1011"/>
      <text:p text:style-name="P1012"><text:span text:style-name="T1013">Ruzyně - říjen a listopad 1954</text:span></text:p>
      <text:p text:style-name="P1014"/>
      <text:p text:style-name="P1015"><text:span text:style-name="T1016">Vyšetřovací věznice STB v Ruzyni proslula v létech 1949 až 1968 krutosti a v ničem nezůstala pozadu za pověstnou Pečkárnou z let okupace. Od roku 1969 se stala opět postrachem politických vězňů dodnes. Bývalá donucovací pracovna z let po první světové válce byla z okupace obsazena Gestapem a asi od r. 1948 slouží Státní bezpečnosti, která ji dovedla k známé proslulosti, o které se národ dovídal v létech 1968 a 1969 z denního tisku.</text:span></text:p>
      <text:p text:style-name="P1017"/>
      <text:p text:style-name="P1018"><text:span text:style-name="T1019">Asi 23. října 1954 pro mne přijeli 2 éstébáci se šoférem z Ruzyně. Neměl jsem tušení, kam jedeme, nikdo se mnou nepromluvil, jen rádio v autě vyhrávalo budovatelské písně, z nichž z jedné mi utkvěla v paměti část textu: „Zlato rozdej chudině“. Měl jsem při dlouhé cestě plnou hlavu myšlenek, o co jde, co na mne prasklo, když vážím tak dlouhou cestu. Krajina před dušičkami byla pestrá, opadávající listí vnášelo do duše melancholii a rozhodně mi dobře nebylo. Za mnoho hodin nepřerušované jízdy jsme se blížili ku Praze od východu a dále přes Vltavu na Letnou, kde jsem zahlédl rozestavěný Stalinův pomník. Bylo mi již jasné, kam jedeme, Bartolomějské jsme se vyhnuli a cesta mohla končit jen v Ruzyni. Před Bílou Horou mi estébák nasadil zcela neprůhledné brýle, kterými ani světlo neprosvítalo.</text:span></text:p>
      <text:p text:style-name="P1020"/>
      <text:p text:style-name="P1021"><text:span text:style-name="T1022">Znám ten kraj i Ruzyni, i polohu věznice, byl jsem v Ruzyni zaměstnán v r. 1925 na stavbě, kasáren a jednou i na vojenském cvičení. Z jízdy auta jsem poznal, že jsme vjeli na dvůr věznice.</text:span></text:p>
      <text:p text:style-name="P1023"><text:span text:style-name="T1024">V brýlích mne odvedli do věznice. Zde mne nejprve svlékli do naha, podrobili tělesné prohlídce, nevynechali a prozkoumali i můj konečník, prohlédli vlasy, nemám-li v nich něco ukryto, ústa, pod jazykem, prostě všude. Dostal jsem jakési tepláky, košili a pantofle. Znovu mi nasadili ony brýle a bachař mne někam vedl.</text:span></text:p>
      <text:p text:style-name="P1025"><text:span text:style-name="T1026">Vodil mne sem a tam, po schodech nahoru i dolu a nakonec otevřel celu, nařídil mi, abych sejmul brýle, a po různých výhružných domluvách celu zabouchl. Octl jsem se sám v kobce asi 4m dlouhé, 2,20 široké, v rohu v podlaze tzv. turecký záchod se 2 šlapkami pro nohy a odpadem do kanalizace. U stropu neprůhledné a neotvíratelné okno. Na jedné stěně ve zdi sklopené 2 postele, na druhé stěně skelný stoleček uzamčený a 2 uzamčená sklopená sedátka. Občas každou chvíli se otvírá špehýrka s „s buličím“ okem bachaře. Všude hrobové ticho. Jídlo někdo vsune dveřmi a za malou chvíli již sbírají plechové misky, kdo nesnědl „nežere“. Před spaním běhají bachaři od cely k cele, my musíme při tom stát čelem ke zdi, oni odemknou a sklopí plechovou palandu. 1 deka, tvrdý podhlavník, složit oblek vedle palandy na zem, k tomu pantofle, aby vše viděl bachař špehýrkou. Svítí se celou noc, ležet se musí tváří ke dveřím. Ráno opačný postup, zvonění, rychlé oblečení, zaklopení palandy a den nejistoty začíná.</text:span></text:p>
      <text:p text:style-name="P1027"/>
      <text:p text:style-name="P1028"><text:span text:style-name="T1029">Některý den se jde „na vzduch.“ Opět brýle, po chodbě s bachařem, který vede pod paží a postrkuje sem a tam, po schodech, odložit pantofle, navléci si galoše, pak na dvorek, kde jsou jakési zděné „</text:span><text:span text:style-name="T1030">žumpy bez stropu“</text:span><text:span text:style-name="T1031"><text:s/>s dvířky pro vchod.</text:span></text:p>
      <text:p text:style-name="P1032"/>
      <text:p text:style-name="P1033"><text:span text:style-name="T1034">Brýle sejme bachař až po vejití do žumpy, ze které je vidět jen kus oblohy, zdi asi 4 m vysoké, nahoře po nich jakési lávky pro bachaře, který dohlíží s vrchu do jámy na chodícího vězně. Po pár minutách konec, brýle, odchod zpět do cely.</text:span></text:p>
      <text:p text:style-name="P1035"/>
      <text:p text:style-name="P1036">Při druhé vycházce mi dal předchozí vězeň z vedlejší „žumpy“ své zcela potem promočené páchnoucí čvachtavé pantofle a vzal si mé suché. Ztrpčil mi mnoho nocí, páchnoucí pantofle jsem musil ukládati u hlavy a celou noc dýchat nesnesitelný zápach.</text:p>
      <text:p text:style-name="P1037"/>
      <text:p text:style-name="P1038">Druhý den jsem byl předveden k vyšetřovákovi STB do šestého patra, cestou v brýlích se mnou bachař opět zakličkoval a v kanceláři mi brýle sundal. V roku kanceláře bylo sklápěcí na zdi upevněné sedátko, přímo proti vyšetřovákovi, kam mne posadil a začal obvyklý výslech „co vím a co jsem jim ještě neřekl“.</text:p>
      <text:p text:style-name="P1039"><text:span text:style-name="T1040">To byla hádanka a chytačka moc průhledná. Začal se dotazovat na vydávané letáky. Opět jsem uhýbal. Zmínil se, znám-li Dr. Karase. Zapírat jsem nemohl, čekal jsem, co z toho vyleze. Šel ke skříni a přinesl balík letáků s hlavičkou „K VBOJ“ a ukázal je. Bylo to pro mne zdrcujícím překvapením. Při mém vyšetřování v r. 1949 nepadla o těchto letácích ani zmínka, věděl jsem bezpečně, že u mne nic nalezeno nebylo.</text:span></text:p>
      <text:p text:style-name="P1041"><text:span text:style-name="T1042">Horečně jsem zakombinoval v myšlénkách, jak vyjít z této nepříjemné situace a nikoho dalšího neprozradit. Jedině jasné bylo, že letáky našli u Dr. Karase, kterému jsem je dával. Nevěděl jsem však nic, proč byl Dr. Karas zatčen, a co o mně vypověděl. Z přítomnosti letáků a mé jsem usoudil, že Dr. Karas pravděpodobně doznal, že je má ode mě.</text:span></text:p>
      <text:p text:style-name="P1043">Pro mne doznání, že jsem letáky tiskl, neslo sebou nebezpečí zatčení pro řadu dalších lidí a pro manželku, jak dále uvedu.</text:p>
      <text:p text:style-name="P1044"/>
      <text:p text:style-name="P1045"><text:span text:style-name="T1046">Od doby mého zatčení v r. 1949 jsem nevěděl, co se stalo s několika rozmnožovacími stroji, které byly u mne uloženy jako památka na odboj po skončení výstav skupiny „V BOJ“. Stroje byly označeny štítkem, komu patří. Na nich jsem také ony letáky tiskl. O těchto strojích a jejich zabavení se při mém výslechu nikdy nemluvilo a domníval jsem se, že byly po mém zatčení manželkou někam odklizeny. Po doznání by padla otázka, na čem byly letáky tištěny a kde je ten stroj.</text:span></text:p>
      <text:p text:style-name="P1047"><text:span text:style-name="T1048">Nechtěl jsem uvésti v pohyb lavinu dalších neštěstí, a proto jsem řekl, že Dr. Karas měl doma rozmnožovací stroj „Lidové strany“ což byla také pravda, byl u něho zabaven. Došlo na otázku, jaké letáky jsem Dr. Karasovi dával. Vymluvil jsem se, že mi někdo soustavně dával letáky do schránky, které jsem po přečtení dal Dr. Karasovi. Mezi uvedeným letáky byly dva vydané u příležitosti narozenin T. G. Masaryka a presidenta Dr. E. Beneše, oba s nakresleným portrétem.</text:span></text:p>
      <text:p text:style-name="P1049"/>
      <text:p text:style-name="P1050"><text:span text:style-name="T1051">Podle vyšetřováka dle výpovědi Dr. Karase jsem portréty na blány kreslil. Pokoušel jsem se zapírat, on však vytáhl ze skříně leták se sokolskými hesly rozmnožený v létě 1948 na modrém cyklostylovém papíře, který byl nalezen u Strusky a já byl tenkrát usvědčen. Po této ukázce vyšetřovák mi předložil leták s portrétem pres. Beneše rovněž na témže modrém papíře. Tím mě zaskočil a musel jsem doznat autorství obou portrétů, o kterých jsem tvrdil, že jsem je nakreslil Dr. Karasovi. Tím odpadlo další nebezpečí a pátrání po rozmnožovacích strojích, o jejichž osudu jsem nic nevěděl.</text:span></text:p>
      <text:p text:style-name="P1052"/>
      <text:p text:style-name="P1053"><text:span text:style-name="T1054">Za několik týdnů následoval další, krátký výslech a napsání protokolu z předchozího výslechu. S napětím jsem očekával, s čím dalším přijde vyšetřovák a co bude se mnou, vrátím-li se do Opavy či zpět do vyšetřování a znovu k soudu, jak mi vyhrožoval. Po uplynutí pěti týdnů jsem byl odeslán do věznice na Pankráci, odkud po přenocování rozváželi soustředěné vězně k transportu dvěma autobusy.</text:span></text:p>
      <text:p text:style-name="P1055">Po zastávce a přenocování v Olomoucké věznici, jsem se ocitl druhý den opět v Opavě. Velmi sem i ulevilo, mé nervy byly po těch pět týdnů napjaté. Druhý den po návratu do Opavy odcházel domů z výkonu trestu modřanský občan Ing. Jaroslav Kmínek, kterému jsem ještě stačil vypovědět a poslat vzkaz domů i k paní Karasové.</text:p>
      <text:p text:style-name="P1056"/>
      <text:p text:style-name="P1057"><text:span text:style-name="T1058">Ruzyň jsem nad očekávání absolvoval celkem hladce bez dalších šrámů, jen jsem trochu zklamal vyšetřováka, který zřejmě poznal, že nejsem nezkušený kriminálník a další nátlak na mě nevyvíjel. Od mnoha, kteří Ruzyní prošli, jsem slýchal nepěkné zprávy o zacházení s vězni. Působili na vězně psychicky a nervově.</text:span></text:p>
      <text:p text:style-name="P1059"/>
      <text:p text:style-name="P1060"><text:span text:style-name="T1061">Na př. Ing. Ondřej Kaboš, se kterým jsem byl 4 roky na Pankráci od r. 1956 - 1960, bývalý krajský tajemník KSČ v Bratislavě mi o způsobech nátlaku na vězně moc povídal. V Ruzyních strávil ve vyšetřovací vazbě 3 roky, patřil do skupiny kolem Slánského. Byl to parašutista a opravdu tvrdý chlap k pohledání. Byl drobné postavy, ale pevný a i charakterní, ač komunista, který si přes tyto persekuce se své víry nevzdal. Byl přístupný kritice a mluvili jsme spolu na rovinu bez vytáček a i o komunistické straně. Byl známým a přítelem vedoucích špiček, jako Viliama Širokého a podobných vlivných osobností.</text:span></text:p>
      <text:p text:style-name="P1062"/>
      <text:p text:style-name="P1063"><text:span text:style-name="T1064">Po tři roky jej v Ruzyni trýznili samovazbou, v noci každou čtvrt hodiny nebo i častěji jej budili, musel vstát z lůžka a hlásit jméno. Ve dne spát ani sednout si nesměl, výslechy měl vždy v noci, nikoho, kromě bachaře neviděl, nutili ho, aby se naučil nazpaměť estébáky vykonstruovaným sebeobvinění, které by odříkal před soudem, jak jsme byli svědky z procesů Slánského, Horákové a dalších skupin z let 1950 - 1953. Kaboš však snad jediný ze skupiny Slánského odolal, nepodřídil se a se zpožděním byl odsouzen k 15 letům vězení a přes častá odvolání na nejvyšší místa byl amnestován až v roce 1960 při všeobecné amnestii některých politických vězňů.</text:span></text:p>
      <text:p text:style-name="P1065"/>
      <text:p text:style-name="P1066"><text:span text:style-name="T1067">V Opavě po návratu z Ruzyně.</text:span></text:p>
      <text:p text:style-name="P1068"/>
      <text:p text:style-name="P1069"><text:span text:style-name="T1070">Ze zlověstné ruzyňské věznice jsem toužil být opět v opavské věznici, kde byl můj přítel Ing. Jaroslav Kmínek - geometr- z Modřan, jemuž koncem listopadu 1954 končil trest a já měl tolik zpráv a varování pro domov z právě ukončených výslechů v Ruzyni.</text:span></text:p>
      <text:p text:style-name="P1071"/>
      <text:p text:style-name="P1072"/>
      <text:p text:style-name="P1073"><text:span text:style-name="T1074">S blížícím se koncem listopadu jsem již ztrácel naději, že se s ním ještě v Opavě sejdu. Asi 2 dny před tím jsem byl zařazen do transportu. Nejprve mne ve vězeňském autu rozděleném na malé komůrky asi 1m</text:span><text:span text:style-name="T1075">2</text:span><text:span text:style-name="T1076"><text:s/>ještě s jiným vězni převezli do pankrácké věznice, kde jsme přenocovali. Současně přivezli několik cikánů a dali nás odděleně do kobek. Cikáni se potřebovali o něčem domluvit, proto jeden z nich začal bouchat na dveře cely a volal „Pán bachár, pán bachár“ a mezi tím křičel něco v cikánské řeči, což bylo určeno pro jeho cikánské kamarády. Bachař otevřel celu a cikán na něm žádal vodu a opět při otevřených dveřích něco hlasitě cikánsky drmolil. Tato scéna se opakovala několikrát zase z jiných cel a tak se cikáni za asistence bachařů domlouvali.</text:span></text:p>
      <text:p text:style-name="P1077"/>
      <text:p text:style-name="P1078"><text:span text:style-name="T1079">Druhý den ráno nás naložili do 2 autobusů. Jaké asi 2 x týdně rozvážely vězně křížem krážem republikou. Další zastávka byla v Olomouci, opět přespání a další den konečně pro mne do Olomouce přijeli autem z Opavy. Ještě ten den odpoledne jsem byl na pracovišti a též na odpolední vycházce. Zde jsem se sešel s Jardou Kmínkem, právě poslední den před jeho odchodem domů. <text:s/>Viděli jsme se naposledy. Celou vycházku jsem mu vyprávěl o případu s Ruzyní, o Dr. Karasovi, kvůli němuž jsem byl vyšetřován a žádal jsem jej, aby vše doma a u Karasů vyřídil. Velmi se mi ulehčilo, bylo nutné leccos doma a u Karasů zařídit, protože jsem nevěděl, jak se celá ta záležitost bude vyvíjet a opatrnosti nikdy nebylo dost!</text:span></text:p>
      <text:p text:style-name="P1080"/>
      <text:p text:style-name="P1081"><text:span text:style-name="T1082">V Opavě potom můj život a čas plynul dál, nějaký čas jsem byl ještě koncem roku 1954 v Hutním projektu, kterážto projekční skupina byla rozpuštěna a byli jsme přeřazeni do skupiny Stavoprojektu a později do Báňského projektu, ve kterém jsem setrval až do konce, když jsem byl odvelen asi v červnu 1956 do projekční skupiny Ministerstva vnitra do Prahy na Pankrác.</text:span></text:p>
      <text:p text:style-name="P1083"/>
      <text:p text:style-name="P1084">Byl jsem tam vlastně jen propůjčen, jak jsem se později dozvěděl. Totiž můj přítel spoluvězeň Ing. Jar. Řezáč byl v té době vedoucím projekční skupiny na Pankráci a na základě mého vzkazu po manželce při návštěvě v Opavě, která přes rodinu Ing. Řezáče vzkaz vyřídila, že bych se rád dostal do Prahy. Ing. Řezáč požádal civilního pracovníka Min. Vnitra Ing. St. Bláhu, který zařídil můj přesun na Pankrác. Z Opavy mne nechtěli pustit, nakonec mne propůjčili na nějaký čas a po uplynutí asi ½ roku jsem měl jít zpět. Dokonce jsem byl již odveden na transportní celu a převlečen, když mne svým zásahem Ing. Řezáč prostřednictvím Ing. Bláhy opět vytáhl zpět, a zůstal jsem dále na Pankráci. Byly to těžké zákulisní boje na úrovni kriminálů.</text:p>
      <text:p text:style-name="P1085">V Báňském projektu jsem získal řadu nových zkušeností z pro mne nové profese a našel jsem zde i řadu nových kamarádů.</text:p>
      <text:p text:style-name="P1086">V Opavě mne brzy po odchodu Kmínka přestěhovali do druhé věznice zvané soudní, kde jsme pracovali.</text:p>
      <text:p text:style-name="P1087"/>
      <text:p text:style-name="P1088">Druhý útěk vězňů z Opavy.</text:p>
      <text:p text:style-name="P1089"/>
      <text:p text:style-name="P1090"><text:span text:style-name="T1091">V soudní věznici v Opavě jsme bydleli na samotkách a pracovali ve společných celách. Mohli jsme po večeři podle přání pracovat dál, třeba do 10 hod. večer. Po tu dobu jsme byli v křídle věznice uzamčeni jinak jsme mohli po chodbách chodit.</text:span></text:p>
      <text:p text:style-name="P1092">Na straně do dvora byl přístavek se záchody a skladištěm, kteréž to se neužíval a byly stále uzamčené. Na dvoře byl večer a v noci pes, hlídka byla na druhém konci dvora.</text:p>
      <text:p text:style-name="P1093"/>
      <text:p text:style-name="P1094"/>
      <text:p text:style-name="P1095"><text:span text:style-name="T1096">Několik spoluvězňů, z nichž si pamatuji jen jméno Zátopek (příbuzný Emila Zátopka) zosnovalo přípravy k útěku. Nejprve denně se seznamovali na dvoře se psem, házeli mu z okna různé dobroty (vuřty, salám a jiné) až si na ně zvykl a zřejmě znal jejich pach, takže se k nim choval jako se svým přátelům a nebral na vědomí svou čestnou funkci ve službách bachařů.</text:span></text:p>
      <text:p text:style-name="P1097"><text:span text:style-name="T1098">Potom si opatřili klíč od uzamčených dveří záchodů a po večerech nenápadně vyřízli mříž v okně a jen ji nalíčili, by nebylo vidět, že je vyříznutá. Do nádržky záchodů si schovali provaz z načerněných prostěradel, aby při nočním útěku nebyl vidět. Protože záchody byly v 2. patře, byla výška od dvora k oknům asi 10 m.</text:span></text:p>
      <text:p text:style-name="P1099"/>
      <text:p text:style-name="P1100"><text:span text:style-name="T1101">Po těchto přípravách se čekalo jen na vhodnou chvíli k útěku. Přišla však komplikace, bylo rozhodnuto, že prostor záchodů se využije na sklad, což znamenalo ohrožení a prozrazení plánu, protože ve všech místnostech, které byly otevřené, byly konány pravidelné prohlídky a oklepávání mříží. Muselo se jednat!</text:span></text:p>
      <text:p text:style-name="P1102"><text:span text:style-name="T1103">Bylo to v sobotu večer, vše šlo jako vždy, služby bachařů nebyly nějak bdělé a z uvedené party se dva rozhodli k útěku (Zátopek a ještě jeden). Po setmění se spustili po prostěradle na dvůr, kde je bez hlesu vítal jejich známý pes a pak ještě přes zeď na ulici a byli pryč.</text:span></text:p>
      <text:p text:style-name="P1104"/>
      <text:p text:style-name="P1105">Při odchodu ostatních z pracoviště bachař zjistil, že mu 2 chybí. Byl vyhlášen poplach, objeveno prostěradlo a díra v okně. Nastala obvyklá hysterie bachařů, vyšetřování, obrácení všeho „na ruby“. Našli i nějaké podezřelé věci u dalších dvou, které ihned z Opavy odvezli neznámo kam.</text:p>
      <text:p text:style-name="P1106">Zátopek se svým kamarádem se uchýlili k nějaké jeho tetě v Opavě. Ta ale je ze strachu asi za 2 dny prozradila a byli zatčeni a po obvyklém „zpracování“ odesláni na vyšetřování a k dalšímu soudu. Tak končil druhý útěk.</text:p>
      <text:p text:style-name="P1107"/>
      <text:p text:style-name="P1108">Únos ministra Laušmana z Rakouska.</text:p>
      <text:p text:style-name="P1109"/>
      <text:p text:style-name="P1110"><text:span text:style-name="T1111">Na cele v Ruzyních v r. 1954 jsem byl krátký čas s jedním funkcionářem sociálních demokratů, jehož jméno jsem se nedozvěděl. Svěřil se mi, že byl zatčen v souvislosti s aférou únosu min. Laušmana, který při výslechu na STB sdělil jména z řad funkcionářů a také jeho.</text:span></text:p>
      <text:p text:style-name="P1112"><text:span text:style-name="T1113">Laušman prý byl před koncem roku 1953 pozván někým v Rakousku na schůzku, při které byl po omámení a spoutání tajně unesen členy STB do Československa, kde bylo veřejně roztrubováno, že se Laušman dobrovolně vrátil domů. Dokonce s ním byla uspořádána veřejná tisková konference. Slyšeli jsme to do věznice z veřejného rozhlasu v Opavě před nějakými volbami asi v květnu, kde Laušman z donucení vykládal, proč se vrátil a jiné nesmysly pro ohlupování veřejnosti.</text:span></text:p>
      <text:p text:style-name="P1114">Od té doby nebylo a není o Laušmanovi ani zmínka. Zřejmě svůj život skončil někde ve věznici.</text:p>
      <text:p text:style-name="P1115">Synové plukovníka Mašína.</text:p>
      <text:p text:style-name="P1116"/>
      <text:p text:style-name="P1117"><text:span text:style-name="T1118">V ruzyňské vazbě v r. 1956 jsem byl také krátce s neznámým spoluvězněm (bylo nám zakázáno se osobně seznamovat). Vyprávěl mi, že byl na cele s jedním vězněm, spolupracovníkem bratří Mašínových, kteří v prvních létech po 1950 prováděli různé diverse proti komunistickým aktivním a agresivním funkcionářům a policii. Bylo to v době zesíleného třídního boje a nátlaku na zemědělce a na nekomunistickou veřejnost, kdy byl národ nesnesitelně komunisty a jejich policií terorizován.</text:span></text:p>
      <text:p text:style-name="P1119"><text:span text:style-name="T1120">Bratří Mašínové utvořili diversní skupinu a zastrašovali různými akcemi komunisty, aby je odradili od jejich zločinné činnosti. Nebylo výběru v prostředcích. Sáhli k nejtvrdším - k osobní likvidaci vybraných komunistů a policie a naháněli jim hrůzu. Jen nějakou ukázku: Přijelo auto pro nějakou komunistickou funkcionářku, že se má dostavit na jakousi schůzi. Nasedla, byla odvezena za obec a tam zastřelena. Další případ: Bratří Mašínové se zmocnili zaparkovaného sanitního auta - sním zajeli (někde na Hradecku) na četnickou stanici, kde ohlásili, že jedou k autohavárii, aby s nimi jel policista. Po cestě jej zabili a auto i s ním zavezli na náměstí. Podobných akcí vykonali více. Mstili tím svého otce - persekvovaného známého odbojového pracovníka.</text:span></text:p>
      <text:p text:style-name="P1121"/>
      <text:p text:style-name="P1122"><text:span text:style-name="T1123">V nebezpečí odhalení bří Mašínové s několika dalšími uprchli do východního Berlína a při pokusu dostat se podzemní drahou do Západního Berlína došlo k boji s policií, při které byl jeden z jejich party zastřelen, jeden zraněn a zatčen, bří Mašínové se prostříleli a unikli do záp. Berlína. Zatčený byl potom odvezen do Ruzyně a o jeho osudu nevím.</text:span></text:p>
      <text:p text:style-name="P1124"/>
      <text:p text:style-name="P1125">Ještě další útěky a pokusy:</text:p>
      <text:p text:style-name="P1126"/>
      <text:p text:style-name="P1127">Brno - věznice na Ceylu - pokus o útěk komínem.</text:p>
      <text:p text:style-name="P1128"/>
      <text:p text:style-name="P1129"><text:span text:style-name="T1130">V prvních létech, po roce 1948 došlo dle vyprávění účastníka Luboše Řezníčka k pokusu o útěk z věznice na Ceylu komínem. Po uzávěrce a klidu ve věznici probourali se do průlezného komína a pokoušeli se dostat na střechu.</text:span></text:p>
      <text:p text:style-name="P1131">Komín však byl nahoře zamřížován. Při kontrole byl pokus odhalen, cela plná sazí, vězňové černí jak kominíci. Bylo z toho disciplinární řízení a příslušná korekce.</text:p>
      <text:p text:style-name="P1132"/>
      <text:p text:style-name="P1133">Falešný revolver - útěk z věznice.</text:p>
      <text:p text:style-name="P1134"/>
      <text:p text:style-name="P1135"><text:span text:style-name="T1136">Na Borech v r. 1950 vyprávěl Míla Hašek případ o útěku z jedné staré věznice uskutečněný v r. 1948 buď v Klatovech, nebo Domažlicích, již se nepamatuji.</text:span></text:p>
      <text:p text:style-name="P1137"/>
      <text:p text:style-name="P1138"><text:span text:style-name="T1139">Ve věznicích se provádí pravidelné kontroly oklepávání mříží. Bachař chodí od cely k cele se štaflemi a mříže oklepává, zda nejsou nařezány.</text:span></text:p>
      <text:p text:style-name="P1140"/>
      <text:p text:style-name="P1141"><text:span text:style-name="T1142">V uvedené věznici si vyšetřovanci (tehdy byly věznice všude plné) zhotovili z uhněteného a prosliněného chleba věrnou napodobeninu revolveru. Chleba obarvili na černo přimícháváním troudu ze spálené látky (zvaný cundr) a povrch natřeli tukem, takže revolver z chleba byl k nerozeznání od pravého. Toto dílo si schovali do slamníku. Když přišel bachař (tehdy konali službu na venkovských věznicích ještě původní staří dozorci vězňů z republiky)</text:span></text:p>
      <text:p text:style-name="P1143"><text:span text:style-name="T1144">oklepávat mříže a vylezl na štafle, vězňové na něho namířili onen chlebový revolver. On se zalekl a vzdal se. Ozbrojili ho, odebrali mu jeho pravý revolver a klíče od ostatních cel. Potom se odebrali na likvidaci strážnice u brány věznice, kde byl další starý dozorce. I ten se vzdal. Oba dozorce zavřeli do cely, otevřeli celý ostatním vězňům a všichni z věznice utekli. Bylo to v zimní době, byl sníh. Řadě vězňů se podařilo přejít hranice, někteří byli pochytáni.</text:span></text:p>
      <text:p text:style-name="P1145"/>
      <text:p text:style-name="P1146"/>
      <text:p text:style-name="P1147"/>
      <text:p text:style-name="P1148">Útěk Josefa Drlíka a spol z Domažlic.</text:p>
      <text:p text:style-name="P1149"/>
      <text:p text:style-name="P1150"><text:span text:style-name="T1151">Arch. Josef Drlík, bývalý vězeň Gestapa, odsouzený v r. 1944 k smrti za komunistickou činnost byl v r. 1948 zatčen pro chyby v projektu budovy, která se zřítila. Vyšetřovací vazbu trávil v okresní věznici v Domažlicích ještě se třemi dalšími. Jak tehdy bylo zvykem, byli někteří vězňové malých věznic zaměstnáváni prací pro věznici - třeba štípání dřeva apod. Z podobné činnosti si Drlík opatřil ve sklepě nástroje na probourání zdi. Akci si naplánovali na sobotu. Při práci na dvoře si ochočili a navnadili psa, který hlídal dvůr (obdobný případ, jako v Opavě). Po uzávěrce probourali pod oknem díru ve zdi a zakryli ji papírem, aby kontrola nic nepoznala.</text:span></text:p>
      <text:p text:style-name="P1152"><text:span text:style-name="T1153">Stala se však nečekaná věc, pozdě večer přivedli do věznice nového vězně a dali jej do jejich cely. Nastala trapná situace, nováčka neznali, měli obavy, aby je neprozradil. Ale nebyl žádný výběr, díra ve zdi byla a utajit se nedala. Rozhodli se a nabídli nově zatčenému, aby se s nimi pokusil o útěk. On souhlasil. V noci se spustili po provaze na dvůr k radosti psa a potom přes zeď ven z věznice. Pes by byl chtěl s nimi. Útěk se podařil. Drlík se dostal přes hranice do Vídně. Pálilo jej však dobré bydlo, chtěl si doma něco zařídit a opět se vrátit do Vídně, ale nevyšlo to, byl znovu zatčen (na hranicích).</text:span></text:p>
      <text:p text:style-name="P1154"><text:span text:style-name="T1155">Seznámil jsem se s ním v technické skupině v Hutním projektu v Opavě v r. 1953, kde toto vše vyprávěl. Výsledkem bylo, že nosil na rameni znak útěkářů - zelenou pásku a odpykal si asi půlroční disciplinární trest za útěk v železech.</text:span></text:p>
      <text:p text:style-name="P1156"/>
      <text:p text:style-name="P1157">Pokus o útěk Luboše Žaloudka z Jáchymova.</text:p>
      <text:p text:style-name="P1158"/>
      <text:p text:style-name="P1159"><text:span text:style-name="T1160">S Lubošem Žaloudkem z Pardubic, tehdy asi 26 letým jsem v roce 1949 pracoval v projekci pro Škodovku na Borech a v r. 1954 v Opavě. Byl souzen s generálem Kutlvašrem pro pokus o státní převrat plánovaný v roce 1948 a odsouzen v r. 1949 k 15 létům. Studoval umělecko-průmyslovou školu-architekturu. Za okupace v r. 1944 byl na Českomoravské vysočině u partyzánů, kde poznal Karla Nového, konfidenta Gestapa z Modřan, který tam byl v jedné vesnici fingovaně zaměstnán u nějakého sedláka a pokoušel se jako informátor Gestapa o styk s partyzány. Žaloudek o jeho konfidentském poslání nevěděl, a až já jsem po vyslovení jména Novotný vysvětlil, kdo to byl. K prozrazení partyzánů nedošlo jen proto, že se přemístili jinam.</text:span></text:p>
      <text:p text:style-name="P1161"><text:span text:style-name="T1162">V roce 1948 byla utvořena v Pardubicích ilegální odbojová skupina proti komunistům, která navázala spojení se skupinou gen. Kutlvašra prostřednictvím pluk gšt. Čeňka Hrušky, se kterým Žaloudek byl v přímém kontaktu. Později při soudním procesu se skupinou Kutlvašrovou vyšlo najevo, že Hruška pracoval na obě strany. Menší případy, (podle jeho úsudku) prozrazoval státní bezpečnosti, aby si získal důvěru. Jednou z jeho obětí byl i Luboš Žaloudek. Při jedné schůzce s Hruškou, v kasárnách Jiřího z Poděbrad na náměstí republiky kde měl Hruška kancelář zařídil Hruška tajně sledování a zatčení Žaloudka, když odešel k tramvaji. S ním tajně bez jeho vědomí usedli Estébáci a na Václavském námětí jej v tramvaji zatkli. Úloha Hrušky vyšla najevo až při procesu.</text:span></text:p>
      <text:p text:style-name="P1163"><text:span text:style-name="T1164">Z “tajné“ obžaloby, jejíž výtisk jsem získal od Václava Šimáka a opis jsem odeslal na anglické velvyslanectví. V obžalobě byla výslovně uvedena spolupráce Hrušky a STB a uvádělo se tam, že Hruška jako zpravodajský důstojník pracoval na obě strany pro získání důvěry u STB. Zřejmě hlavní věci neprozradil, dával Estébákům jen něco, ale v případě Žaloudka byla prozrazena celá pardubická skupina. Estébáci prohlédli činnost Hrušky a stejně byl odsouzen k trestu smrti a v květnu 1949 popraven ještě s Bafálkem a 1 studentem z Kutlvašrovy skupiny. Hruška byl dle žaloby hlavním organizátorem protistátní skupiny a po jejím utvoření teprve získal do jejího čela gen. Kutlvašra. Jen díky tomu, že jsem onen výtisk žaloby označené za tajnou předal angličanům, byl Kutlvašer zachráněn, od trestu smrti, protože tam bylo vše o činnosti Hrušky uvedeno a tak dostal “jen“ 25 roků.</text:span></text:p>
      <text:p text:style-name="P1165"/>
      <text:p text:style-name="P1166">Po prozrazení předání obžaloby angličanům došlo k aféře s anglickým velvyslanectvím, zatčen byl jeho první tajemník Wildasch a vypovězen z ČSR, o tomto případu jsem podrobněji již psal v přední části těchto zápisků.</text:p>
      <text:p text:style-name="P1167"/>
      <text:p text:style-name="P1168">Žaloudek se pokusil 2x o útěk. Poprvé při transportu vězňů koncem července 1949 z Pankráce na Bory prořízl plachtu v autu a několik vězňů vyskočilo do příkopu, on však po rozruchu v autu vyskočit nemohl, protože jeden z vězňů vyskočivších omylem při odrážení se zasáhl protisedícího vězně nohama který bolestí vykřikl a tím vzbudil pozornost stráže sedící v autu.</text:p>
      <text:p text:style-name="P1169"/>
      <text:p text:style-name="P1170">Druhý útěk organizoval v Jáchymově a jen zradou jednoho vězně se neuskutečnil. Žaloudek pracoval v Jáchymově při vykládání a nakládání vagonů. Spolu s několika spoluvězni si zhotovili někde na pracovišti u vlečky v koncentráku přepážku do uzavřeného nákladního vagonu a po vyložení ji namontovali. Vložením přepážky vznikl prostor asi 50 cm široký přes celou šířku vagonu. Přepážka byla věrnou napodobeninou stěny vagonu, takže po nahlédnutí nebylo nic nápadného. Potom se skryli za přepážkou a očekávali, až budou prázdné vagony i s nimi vyvlečeny z koncentračního tábora ven, kde plánovali opuštění úkrytu a útěk za hranice NSR.</text:p>
      <text:p text:style-name="P1171"/>
      <text:p text:style-name="P1172">Stala se však zrada. Na stejném pracovišti pracovala o kus dál další skupina vězňů a jeden z nich si všiml, že Žaloudkova parta něco ve vagoně dělala, slyšel bouchání. Byl to pravděpodobně parťák z druhé skupiny, který zradil. Před uzavřením vyložených vagonů a jejich odtažením prováděla vězeňská stráž prohlídku prázdných vagonů. Nahlédla i do vagonu, kde byli vězni ukryti, nic však nepoznala, ale s nimi chodil onen zrádce a upozornil je, že jeho sousedé ve vagonu něco dělali. Oni ukrytí to slyšeli. Strážný opět prohlédl vagon a nic nepoznal, až po přeměření vagonu uvnitř zjistil, že něco není v pořádku a tak byli připravení uprchlíci odhaleni.</text:p>
      <text:p text:style-name="P1173">Za přípravu útěku si odpykali několika měsíční “korekci“ v železech. Žaloudek byl potom odeslán k technické skupině v Opavě, kde pracoval v Báňském projektu. Jako útěkář nosil na rameni zelený proužek.</text:p>
      <text:p text:style-name="P1174"/>
      <text:p text:style-name="P1175">V roce 1960 byl propuštěn na amnestii a asi v r. 1962 jsme se dozvěděli, že nešťastnou náhodou byl otráven plynem po ucpání komína na střeše jinovatkou vzniklou ze srážení páry z plynu.</text:p>
      <text:p text:style-name="P1176"/>
      <text:p text:style-name="P1177">Ještě o několika útěcích.</text:p>
      <text:p text:style-name="P1178"/>
      <text:p text:style-name="P1179"><text:span text:style-name="T1180">Vězeň měl mít právo využít každé příležitosti k útěku na svobodu. Komunistický režim však útěk, nebo pokus o útěk považoval za trestný čin a dostižení byli souzeni nejen za útěk, ale zato, že utekli ve vězeňských šatech, tedy za krádež, v případě vylomení mříží nebo dveří za poškození státního majetku.</text:span></text:p>
      <text:p text:style-name="P1181"/>
      <text:p text:style-name="P1182"><text:span text:style-name="T1183">Ale i zvláštní pojetí zákonů umožňovalo zločineckému komunistickému režimu souditi a ukládati nelidské tresty za činy vůbec neuskutečněné. Utekl-li kdokoliv z koncentračního tábora Jáchymov nebo Příbram a jinde, kde se těžila uranová ruda, byl souzen, že by v případě úniku za hranice vyzradil něco o uranové rudě. Většinou byly zato ukládány tresty 25 let nebo doživotí jako dodatečné tresty k trestu původnímu. Měl-li dotyčný vězeň původní trest např. 25 let, dostal dalších 25 let, takže byl trestán 50 léty. Opakoval-li se útěk vícekrát, došlo ke kuriosním případům. Sám pamatuji, že jeden vězeň si tímto způsobem vysloužil 102 let trestu. Na stavbě v Kartouzích jsem byl s jedním s 38 léty a od spoluvězňů, kteří prošli Jáchymovem jsem slyšel o trestech 60, 75 let. To píší jen o ukládaných trestech soudem. Jak bylo zacházeno s dostiženými uprchlíky lze těžko vylíčit. Většinou byli nelidsky biti a týrání, dlouhé měsíce vězněni v železech o hladu a často při pronásledování bez milosti stříleni. Nikdo nezjistí, kolik jich útěk a pokus o něj zaplatilo životem.</text:span></text:p>
      <text:p text:style-name="P1184"/>
      <text:p text:style-name="P1185">Na závěr vylíčení se stručně zmíním o několika útěcích, jejichž vylíčení jsem slyšel od spoluvězňů. Do podrobností se nepouštím, chci jen registrovat případy:</text:p>
      <text:p text:style-name="P1186"/>
      <text:p text:style-name="P1187">Útěk z pevnosti Leopoldov.</text:p>
      <text:p text:style-name="P1188"/>
      <text:p text:style-name="P1189">V roce 1951 bylo soustředěno do věznice v pevnosti Leopoldov mnoho státních vězňů s vysokými tresty a mnoho odsouzených důstojníků. Režim v Leopoldově byl krutý, jídlo málo a špatné, zacházení nelidské. Slyšel jsem o něm z vyprávění spoluvězňů, kteří jím prošli. Jedním z nich byl Jaroslav Fiala student, odsouzený v případě zastřelení majora Šrama, případ Chocův.</text:p>
      <text:p text:style-name="P1190"/>
      <text:p text:style-name="P1191">Sám jsem měl štěstí, do Leopoldova jsem se nedostal, protože na Borech jsem se v r. 1951 hlásil jako zedník a byl jsem převezen na stavbu do věznice v Kartouzích u Jičína. S Fialou jsme se sešli v technické skupině MV na Pankráci až v r. 1956. Vyprávěl o útěku z Leopoldova. Pracoval ve stavební četě na opravách kasemat v pevnostních valech. Někteří z vězňů pracovali v kasematech, jiní na povrchu. Střeženi byli vězeňskou stráží nahoře na valech. Vězni pracující v kasematech ve skrytu v pevnostní zdi objevili zamřížované malé okno, kterým se dostali po vylomení mříže ven a pryč do okolí Leopoldova. Stráž zjistila až při ukončení práce při odchodu do věznice, že několik vězňů chybí. Nastal poplach, pátrání a vězňové jsoucí doma museli stát den a noc venku v pozoru za neustálého týrání, bez jídla.</text:p>
      <text:p text:style-name="P1192"><text:span text:style-name="T1193">Po nějaké době byli uprchlíci vypátráni zbiti a někteří z nich to nepřežili. O podrobnostech nevím, detaily mi po 18 létech unikly z paměti. Fiala se útěku nezúčastnil, pracoval s částí osazenstva nahoře na valech.</text:span></text:p>
      <text:p text:style-name="P1194"/>
      <text:p text:style-name="P1195">Útěky z koncentračního tábora Jáchymov.</text:p>
      <text:p text:style-name="P1196"/>
      <text:p text:style-name="P1197">Slyšel jsem od spoluvězňů z koncentračního tábora Jáchymov o několika případech, které uvádím bez podrobností.</text:p>
      <text:p text:style-name="P1198"/>
      <text:p text:style-name="P1199"><text:span text:style-name="T1200">1) Útěk tunelem z ubytovacího baráku.</text:span></text:p>
      <text:p text:style-name="P1201"/>
      <text:p text:style-name="P1202">Koncentrační tábor Jáchymov byl obehnán pásem několika řad ostnatého drátu a jednou řadou drátů pod el. proudem. U vnějšího plotu bylo ostřelované pásmo pod dohledem z hlídkových věží, odkud strážní měli přehled a při každém pokusu přiblížení se k oplocení stříleli z automatů, takže přímý útěk přes oplocení a zábrany kolem byl téměř vyloučen.</text:p>
      <text:p text:style-name="P1203">Uvnitř tábora byly ubytovací baráky pro vězně pracující v dolech na uranovou rudu.</text:p>
      <text:p text:style-name="P1204"/>
      <text:p text:style-name="P1205"><text:span text:style-name="T1206">Z vyprávění Felixe Müllera, kterému se útěk podařil jen nejstručnější. Jejich barák byl blízko u oplocení za střeženým pásmem. Podlaha byla dřevěná a barák stál na dřevěných kůlech, pod podlahou byla dutina. Vězňové znali techniku tunelování z práce v dolech. Začali pod podlahou baráku tajně kopat malý průlezný tunel směrem pod oplocení ven z tábora za střežené pásmo. Vykopanou hlínu vynášeli nenápadně ven a roztrušovali ji po dvoře u baráku. Materiál tahali z tunelu improvizovanou drážkou. Pracovali dlouho a trpělivě.</text:span></text:p>
      <text:p text:style-name="P1207">K útěku využili noc. Útěk se z části podařil, v průběhu útěku byl strážemi odhalen. Müller se dostal až na Slovensko, získal zaměstnání u známého na stavbě a dokonce i falešné doklady. Odhalen byl až po 5 létech. Na staveništi se stýkal s manželkou, která byla v témže podniku zaměstnána a zřejmě byla stále sledována, až došlo k jeho zatčení. Potom Müller pracoval jako stavitel s námi na Pankráci v techn. skupině.</text:p>
      <text:p text:style-name="P1208"><text:span text:style-name="T1209">K podobným útěkům, nebo pokusům došlo v Jáchymově ještě vícekrát. Jeden skončil tragicky. Tunel byl prozrazen a stráž již čekala venku a vylézající vězně z tunelu za plotem odstřelovala. Postřílení vězňové z tohoto útěku i občas z jiných byli položeni na dvůr u strážnice a ostatní vězni z tábora musili kolem pochodovat a na mrtvé se pro výstrahu dívat.</text:span></text:p>
      <text:p text:style-name="P1210"/>
      <text:p text:style-name="P1211">2) Útěk z Jáchymova v cívce od kabelů.</text:p>
      <text:p text:style-name="P1212"/>
      <text:p text:style-name="P1213"><text:span text:style-name="T1214">Dva vězňové pracující při kladení kabelů v Jáchymově využili velké dřevěné cívky po kabelech, vylezli si do dutiny cívky, do které si napřed upravili otvor a pravděpodobně po dohodě s civilním šoférem, který cívky odvážel z koncentráku ven, se dostali na svobodu.</text:span></text:p>
      <text:p text:style-name="P1215"/>
      <text:p text:style-name="P1216">3) Útěk v prázdné cisterně na vodu z Jáchymova.</text:p>
      <text:p text:style-name="P1217"/>
      <text:p text:style-name="P1218"><text:span text:style-name="T1219">Do tábora v Jáchymově se dovážela pitná voda cisternami, které měly nahoře velký otvor (poklop). Touto cestu v cisterně se také podařil útěk. Podrobnosti neznám. Vyprávěli to vězňové z Jáchymova.</text:span></text:p>
      <text:p text:style-name="P1220"/>
      <text:p text:style-name="P1221">4) Útěk nákladním autem z Jáchymova.</text:p>
      <text:p text:style-name="P1222"/>
      <text:p text:style-name="P1223"><text:span text:style-name="T1224">Dva vězni údržbáři při opravě auta v koncentračním táboře Jáchymov, si upravili v autodílně, kde pracovali, nákladní auto, kterým prudce velkou rychlostí prorazili závoru i bránu koncentráku a rychle se vzdálili daleko od tábora a z auta uprchli. O jejich dalším osudu nevím, mluvilo se o tom ve věznici na Pankráci.</text:span></text:p>
      <text:p text:style-name="P1225">Tragický konec pokusu o útěk autem z Leopoldova.</text:p>
      <text:p text:style-name="P1226"/>
      <text:p text:style-name="P1227">Pravděpodobně v roce 1960 přesněji se nepamatuji, došlo k pokusu o útěk 2 vězňů nákladním autem z pevnosti Leopoldov. Prudce rozjetým nákladním autem vyrazili do průjezdu hlavní brány věznice. Brána měla dvojitý uzávěr, vnitřní lehčí mříž a vnější silná ocelová vrata, auto v bráně uvízlo, při tom byl zabit jeden strážný a oba vězňové byli prý při tom zastřeleni. Svědky této události je řada politických, tam vězněných, kteří mohou podrobněji tuto událost vylíčit.</text:p>
      <text:p text:style-name="P1228"/>
      <text:p text:style-name="P1229"/>
      <text:p text:style-name="P1230">Útěk vězně z Pražského hradu.</text:p>
      <text:p text:style-name="P1231"/>
      <text:p text:style-name="P1232"><text:span text:style-name="T1233">V roce 1958 byla uspořádána „Výstava archivních dokumentů“ na pražském hradě ve Španělském sále, ve Vladislavském sále, v klínové chodbě a přilehlých prostorách.</text:span></text:p>
      <text:p text:style-name="P1234"><text:span text:style-name="T1235">Instalaci výstavy jsme několik měsíců připravovali v projekční skupině Min. Vnitra na Pankráci, kam za tím účelem byli soustředěni různí odsouzení umělci, malíři, sochaři, grafici, celkem asi 30 vězňů. Mezi nimi byl akad. malíř. Otakar Číla, akad. malíř generál Toussaint a další, na jejichž jména si nevzpomínám.</text:span></text:p>
      <text:p text:style-name="P1236"/>
      <text:p text:style-name="P1237">Nejprve jsme vypracovali návrhy na rozmístění exponátů a potom bylo pracováno na detailním provedení panelů s nápisy a různými grafickými úpravami. To vše se dělalo na Pankráci ve spolupráci s civilními experty - památkáři. Montáž na místě prováděla jen část vězňů z projekční skupiny, řemeslnické práce prováděli vězňové řemeslníci, z vězeňského hospodářského dvora.</text:p>
      <text:p text:style-name="P1238"><text:span text:style-name="T1239">Aby přítomnost vězňů na hradě nebyla nápadná, byli všichni oblečeni do montérek a bachaři byli v civilu. Pracovali zde většinou vězni s menšími tresty. Z projekční skupiny, kde byly samé vysoké tresty a političtí, na montáž výstav nebyl brán žádný z nás.</text:span></text:p>
      <text:p text:style-name="P1240"/>
      <text:p text:style-name="P1241"><text:span text:style-name="T1242">V předvečer zahájení výstavy, kdy bylo třeba naléhavě pomoci přišel náhle Ing. Bláha, civilní zaměstnanec M. V., který měl naší skupinu na starosti po odborné stránce, vybral asi 10 z nás politických, mezi nimi i mne. Odjeli jsme vězeňským autem kolem osmé večer na hrad a pomáhali dokončovat instalaci, lepit písmenka a co bylo nutné.</text:span></text:p>
      <text:p text:style-name="P1243"><text:span text:style-name="T1244">Věnoval jsem se hlavně prohlídce výstavy a dokonce jsem ve skupině vězňů s dozorem přešel asi po půlnoci přes hradní nádvoří ze Španělského sálu do Vladislavského sálu a tam si prohlédl exponáty, kde byly vystaveny i korunovační klenoty.</text:span></text:p>
      <text:p text:style-name="P1245">Druhý den odpoledne po probdělé noci jsme byli převezeni zpět na Pankrác.</text:p>
      <text:p text:style-name="P1246"/>
      <text:p text:style-name="P1247"><text:span text:style-name="T1248">Odpoledne před zahájením výstavy přijeli na hrad k předběžné prohlídce členové vlády (Zdeněk Nejedlý, Barák, a jiní). Všichni jsme musili přerušit práce a odejít ze Španělského sálu, ale rozkaz přišel příliš pozdě, stačili jsme vyjít na hlavní schodiště, kde jsme se po obou stranách rozestavili jako špalír. Byli jsme v montérkách jako pracující. V tom již přicházela vláda. Nejedlého nesli sedícího ve vozíku po schodech kolem nás. On v domnění, že jsem dělný lid na nás vězně kynul rukou. Možná, že mu bylo trochu divné, proč neděláme žádné ovace a ani na jeho zdravení nereagujeme. Tím byla záležitost výstavy pro nás ukončena.</text:span></text:p>
      <text:p text:style-name="P1249"/>
      <text:p text:style-name="P1250">Ještě jsem nevysvětlil útěk vězně z hradu.</text:p>
      <text:p text:style-name="P1251"/>
      <text:p text:style-name="P1252"><text:span text:style-name="T1253">Vězňům, pracujícím na montáži dováželi z Pankráce oběd, který vynášeli v nádobách z auta do 1. patra ve středním křídle hradu proti sv. Vítu, kde byla provizorní jídelna. Při troše nepozornosti bachařů bylo možné v chaosu kolem auta s jídlem se ztratit. Toho také jeden z nich využil a zmizel, našel úkryt v Praze u nějaké své milenky - kadeřnice. Nebyl to vězeň politický. Zřejmě šlo o pochybné existence z pražského podsvětí.</text:span></text:p>
      <text:p text:style-name="P1254"><text:span text:style-name="T1255">Asi za týden onoho uprchlíka přivedli k nám na Pankrác do projekční skupiny, nařídili nám nastoupit do řady na chodbě věznice, abychom se přesvědčili, že se útěk nezdařil. Zmíněný vězeň byl sobě téměř nepodobný. Původně jsme jej znali černovlasého s bradkou a nyní byl oholený, vlasy, obočí i řasy úplně zrzavé. Byl přebarven. Jeho milenka jej přebarvila a za několik dní, když ji chtěl opustit, učinila oznámení a byl zatčen.</text:span></text:p>
      <text:p text:style-name="P1256">Zastřelení Antonína Sluky v Jáchymově.</text:p>
      <text:p text:style-name="P1257"/>
      <text:p text:style-name="P1258"><text:span text:style-name="T1259">Po rozsudku v červenci 1949 jsem se na Pankráci seznámil s Antonínem Slukou, který byl státním soudem odsouzen k 5 létům vězení. Společně s ním jsem jel počátkem srpna 1949 z Pankráce transportem na Bory. Zde jsme se rozešli, já měl určení být vězněm v pevné věznici, proto jsem zůstal na Borech a Sluka s menším trestem byl odeslán do koncentračního tábora v Jáchymově do dolů.</text:span></text:p>
      <text:p text:style-name="P1260"/>
      <text:p text:style-name="P1261"><text:span text:style-name="T1262">Ubytovací baráky v Jáchymově byly ve větší vzdálenosti od vlastního dolu, vězně ráno transportem vodili na práci a večer zase zpět do baráků. Vodili je ohrazeným koridorem s plotem z ostnatého drátu. Několik set vězňů pochodovalo ve sraženém útvaru a po stranách šli dozorci se samopaly. Bylo zakázáno vybočiti ze zástupu. V kritické době bylo po dešti a v koridoru byly louže. Sluka se chtěl vyhnout vodě a udělal do strany malý krok a dostal ihned smrtící zásah z automatu. Tak zločincovu rukou zemřel dobrý člověk! Zprávu o jeho smrti a příčině přinesl z Jáchymova Josef Schick ze Zbraslavi, s kterým jsem se sešel v r. 1951 na Borech.</text:span></text:p>
      <text:p text:style-name="P1263"/>
      <text:p text:style-name="P1264">Jáchymovský koridor</text:p>
      <text:p text:style-name="P1265"/>
      <text:p text:style-name="P1266">Policejní zločinci, střežící vězně v Jáchymově vymýšleli nejrůznější způsoby pro hromadné převádění politických vězňů z ubytovacích baráků v létech 1949 - 53 dlouhými koridory na práci v odlehlých šachtách v dolech. Jedním z nelidských způsobů bylo spoutání celého pochodujícího útvaru několika set vězňů kolem dokola řetězem. Vězni šli ve sražených vícestupech těsně vedle sebe a úplně na sobě a takto zhuštěný útvar byl obtočen kolem řetězem a musel pochodovati. Těžko bylo udělati v sevřeném útvaru krok, všichni museli jít stejnou nohou, jinak by se pošlapali.</text:p>
      <text:p text:style-name="P1267"><text:span text:style-name="T1268">Při tom koridor byl ohrazen ostnatým drátem a plotem a kolem útvaru šly stráže s automaty. Zaznamenávám údaje spolu vězně Jos. Schicka ze Zbraslavi a řady jiných, kteří byli svědky těchto pochodů.</text:span></text:p>
      <text:p text:style-name="P1269"/>
      <text:p text:style-name="P1270">Fingovaná celnice na západní hranici.</text:p>
      <text:p text:style-name="P1271"/>
      <text:p text:style-name="P1272"><text:span text:style-name="T1273">Policejní komunistický režim lákal od r. 1949 rafinovaným způsobem zámožnější lidi, inteligenci a odpůrce režimu k odpuštění republiky. Jeho agenti předstírali nesouhlas s režimem nebo se vydávali za agenty vyslané ze západního Německa, byli vybaveni různými věcmi, jaké byly k získání jen na západě, a tím budili důvěru u našich lidí, kteří se jim svěřovali. Ti i získali síť lidí, kteří je seznamovali se svými dalšími známými. Tito agenti nabízeli našim bezpečné převedení i s majetkem a celými rodinami přes hranice do západního Německa.</text:span></text:p>
      <text:p text:style-name="P1274"><text:span text:style-name="T1275">Doporučovali, aby si s sebou vzali všechny peníze, zlato, spořitelní knížky a jiné cennosti. Smluvili s nimi schůzkou v blízkosti hranic a v noci se s nimi vydali k přechodu hranic. Často, aby vzbudili důvěru, se s nimi plazili po zemi, někde i prolézali ostnatým drátem, až se domněle ocitli u hraničního mezníku, který byl stejně falešný.</text:span></text:p>
      <text:p text:style-name="P1276">Za těmito hranicemi již šli volně až k falešné západoněmecké celnici, kde byli celníci v německých uniformách a také falešní američtí vojáci. Mluvilo se tam německy anglicky a byl tam i tlumočník. Američané seděli s nohama na stole, aby budili dojem, že jsou opravdu v cizině. Na celnici byl německý znak a nápis.</text:p>
      <text:p text:style-name="P1277">Jednou z obětí této rafinované hry byl profesor Frant. Navrátil z Plzně, byl s námi na Pankráci v projekční skupině, MV. a vyprávěl nám podrobnosti.</text:p>
      <text:p text:style-name="P1278"/>
      <text:p text:style-name="P1279"><text:span text:style-name="T1280">Po náležitém uvítání a pohoštění na falešné celnici (nebo lépe pohraniční strážnici) s nimi sepsali podrobný protokol, vyzpovídali je ze všeho, kdo z jejich známých nesouhlasí s režimem, na majetek, různé, adresy, kde co mají doma, nebo u koho schováno, co chtějí v Německu nebo v Americe dělat, zdali jsou ochotni pracovat proti Československu, uznávají-li čsl. vládní emigranty, Zenkl, Majera, Ripku atd. a jejich činnost co se vyrábí v továrnách, kde jsou vojenské posádky, kde a co je na letišti, komu by chtěli po agentech západu doma vyřídit a jiné informace. Potom je vyzvali napsati dopisy svým známým domů, že již jsou v Německu.</text:span></text:p>
      <text:p text:style-name="P1281"><text:span text:style-name="T1282">Nakonec je vyvedli ze strážnice s tím, že je převedou dál do Německa a záhy byli náhle domněle přepadeni československými hlídkami a zajati, převedeni zpět do domku, kterým byl označen přechod hranic a odvezeni na státní bezpečnost. Tento úskok byl použit pro oklamání uprchlíků, aby uvěřili, že byli na západě a nepoznali, že zde byli rafinovaně vylákáni.</text:span></text:p>
      <text:p text:style-name="P1283"/>
      <text:p text:style-name="P1284">Potom nestalo vyšetřování na STB, zapírat se nedalo, o všem věděli, pozatýkali i ostatní podezřelé o kterých se v protokole mluvilo, a následoval rozsudek. Navrátil dostal asi 15 let. Informace, které podal, byly považovány za špionáž a prozrazení státního tajemství nepříteli na západě.</text:p>
      <text:p text:style-name="P1285"/>
      <text:p text:style-name="P1286">Školení zatčených, jak vypovídat před státním soudem.</text:p>
      <text:p text:style-name="P1287"/>
      <text:p text:style-name="P1288"><text:span text:style-name="T1289">Neuvěřitelné věci se děly v létech 1949 - 1953 s některými politickými vězni v průběhu vyšetřování na STB, a při přípravě k soudním procesům. V těch létech byla řada soudních procesů záměrně vysílána rozhlasem, aby veřejnost byla zastrašována a aby sami zatčení se z donucení obviňovali z nejstrašnějších činů a tím dávali možnost soudu použít nejtvrdších trestů.</text:span></text:p>
      <text:p text:style-name="P1290"/>
      <text:p text:style-name="P1291"><text:span text:style-name="T1292">Byly to procesy s Dr. Miladou Horákovou, poslankyní čsl. strany nár. soc. a její skupinou, proces s gen. taj. R. Slánským a dalšími 12 komunistickými židovskými špičkami, a mnoho dalších procesů. Také se skupinou inženýrů z Jinonické letecké továrny, ve které byl souzen i Ing. Frant. Nušl a řada jeho kolegů, se kterými jsme po jejich odsouzení sešli v projekční skupině v Opavské věznici a dozvěděli se od nich donucovací techniku STB jak vypovídat u soudu to, co si komjatická strana a STB přeje.</text:span></text:p>
      <text:p text:style-name="P1293"/>
      <text:p text:style-name="P1294"><text:span text:style-name="T1295">Pamětníci z té doby se při poslechu vysílán soudního přelíčení a výpovědí zatčených divili, jak je možné, co vše na sebe říkají. Kdo však trochu pozorněji poslouchal, mohl postřehnout, že formulace výpovědí vyslýchaných nejsou přirozené, žádný obžalovaný při výpovědi nikdy nemluví proti sobě, jako se dělo zde. A žádný ze spoluobžalovaných při těchto procesech nereagoval záporně na výpovědi druhého a nehájil se při obviňování z nejrůznějších činů, které nahrávaly soudu vyřknout i tresty smrti. Zvláště výrazně byl proces s Rud. Slánským a jeho kumpány. Slánský jako gen. tajemník KSČ dobře znal policejní metody režimu a nakonec se sám stal jejich obětí. Vypovídali stejně z donucení to, co prokurátor chtěl, a co bylo nalinkováno komunistickým sekretariátem. Celá policejní mašinérie byla soustředěna v pověstné věznici v Ruzyních. Tam je sta cel a mnoho vyšetřovacích místností.</text:span></text:p>
      <text:p text:style-name="P1296"><text:span text:style-name="T1297">Zatčení v rámci příprav procesu byli podrobeni na celách celé měsíce trvajícímu psychologickému nátlaku. Celonoční výslechy, ve dne nespat a celý den chodit, na cele sám, neustálé střežení špehýrkou ve dveřích, jindy zase v noci každých 10 min. být buzen, vstát, v pozrou se hlásit, ulehnout a opět buzení, opakujíc se týdny až do úplného nervového vyčerpání a apatie, ve dne ani sednout, jen stále být na nohou, ven nevidí. Na vycházky nechodili. Střídání výslechů ve dne i v noci pouštění prudkého světla do očí při výslechu, bití nedostatek jídla, někdy jídlo záměrně přesolené a nemožnosti se napít.</text:span></text:p>
      <text:p text:style-name="P1298"/>
      <text:p text:style-name="P1299"/>
      <text:p text:style-name="P1300"><text:span text:style-name="T1301">Při výsleších slibování mírného trestu v případě podřízení se a vypovídání co bude žádáno vyšetřovatelem, vyhrožování zatčením celé rodiny. Do jídla dáván Skopolamin otupující vůli, vyšetřovaný pod jeho vlivem nebyl schopen odporovat a řekl vše, co věděl, prozradil vše na sebe i na jiné. Jindy dáván Skopolamin v injekcích, zvláště při rychlých výsleších.</text:span></text:p>
      <text:p text:style-name="P1302"/>
      <text:p text:style-name="P1303"><text:span text:style-name="T1304">Po tomto zpracování vyšetřované osoby, kdy nebyla schopna samostatného jednání, bez vůle k odporu, nebo k samostatnému úsudku vypracovaly policejní orgány podrobný „scénář“ procesu před soudem. Sepsány dopodrobna jak otázky, tak i odpovědi na ně. Vyšetřovanci u výslechů musili odpovídat přesně dle předlohy a mohli klást svým komplicům i otázky <text:s/>- ovšem předem předepsané. Výpovědi se hemžily větami - na příklad: „spolčili jsme se za účelem rozvrácení socialistického státu, abychom umožnili vládnout kapitalistům“, a jiné frázemi hýřícími odpověďmi, z nichž bylo patrné, kdo je autorem. Pokud se vyšetřovaný nenaučil vše doslova, byl různě persekvován, již zmíněnými způsoby útlaku, hladem, žízní nevyspáním atp. Soudní proces mohl začít a po úplném nacvičení otázek a odpovědí. Po měsíce trýznění vyšetřovanci byli nějakou dobu před zahájením procesu dobře živeni, aby před kamerami a i přítomnými diváky u soudu dělali dojem svěžích lidí.</text:span></text:p>
      <text:p text:style-name="P1305"><text:span text:style-name="T1306">Běda tomu, kdo při přelíčení u soudu vypadl z předepsané úlohy. Okamžitě byl odveden nebo bylo pod nějakou záminkou přerušeno přelíčení. Vysílání rozhlasem bylo jen ze záznamu, puštěno jen nezávadné.</text:span></text:p>
      <text:p text:style-name="P1307"/>
      <text:p text:style-name="P1308"><text:span text:style-name="T1309">Při procesu Slánského skupiny všichni ostřílení političtí pracovníci vypovídali poslušně, jak jim bylo nediktováno, osobně se před soudem hanobili - nenašel se jediný statečný, aby se vzepřel a nějakým gestem znemožnil proces. Stejně to nebylo nic platné a třináct rozsudků smrti je neminulo.</text:span></text:p>
      <text:p text:style-name="P1310"/>
      <text:p text:style-name="P1311">Statečně se před soudem zachovala Dr. Milada Horáková, vypadla z naučené úlohy a způsobila režisérům procesu nemilé překvapení. Ze msty byla jako první žena u státního soudu odsouzena k trestu smrti a všechny pokusy o její záchranu selhaly, trest byl vykonán k věčné hanbě komunistického režimu.</text:p>
      <text:p text:style-name="P1312"/>
      <text:p text:style-name="P1313">Stejným způsobem byly režírovány i jiné méně významné procesy z té doby, také skupina s Frant. Nušlem.</text:p>
      <text:p text:style-name="P1314"/>
      <text:p text:style-name="P1315"><text:span text:style-name="T1316">O metodách útlaku se zmínil i můj spoluvězeň Ing. Ondřej Kaboš, bývalý krajský tajemník SČ z Bratislavy, žid, byl rovněž souzen v souvislosti se skupinou Slánského. Pracoval s námi v projekční skupině na Pankráci. Znal jsem jej od r. 1956 do r. 1960, kdy odešel domů na amnestii.</text:span></text:p>
      <text:p text:style-name="P1317"/>
      <text:p text:style-name="P1318"/>
      <text:p text:style-name="P1319"><text:span text:style-name="T1320">Kaboš byl v Ruzyních ve vyšetřovací vazbě asi 3 roky, nedal se zlomit jako jeho společníci. Vyzkoušeli na něm všechny stupně nátlaku, marně, byl sice drobný člověk, ale se silnou vůlí a odolával i nejtvrdšímu náporu na nervy i náporu fysickému. Byl odsouzen na 15 let pro velezradu. Jediný z komunistů s pevným charakterem dobře se choval k nám „protistátním živlům nekomunistům“ a byl přístupný jakékoliv politické debatě i kritice, která od nás jemu, jako bývalému vysokému funkcionáři „šla většinou na tělo“. Byl mezi námi vážen.</text:span></text:p>
      <text:p text:style-name="P1321"/>
      <text:p text:style-name="P1322">Pátrání po šibenicích na Pankráci.</text:p>
      <text:p text:style-name="P1323"/>
      <text:p text:style-name="P1324"><text:span text:style-name="T1325"><text:s/></text:span><text:span text:style-name="T1326">Popravy politických vězňů byly prováděny nejprve za vězeňskou nemocnicí a později asi do roku 1960 v popravčí cele ve sklepě na Pankráci.</text:span></text:p>
      <text:p text:style-name="P1327"/>
      <text:p text:style-name="P1328"><text:span text:style-name="T1329">V technickém oddělení Ministerstva vnitra, kde jsme pracovali, se asi v roce 1960 zpracovával projekt rekonstrukce ústředního vytápění. K tomu jsme potřebovali podrobné plány celé pankrácké věznice. Srovnáním starých plánů se skutečným stavem jsem byl pověřen s Jar. Fialou.</text:span></text:p>
      <text:p text:style-name="P1330"/>
      <text:p text:style-name="P1331"><text:span text:style-name="T1332">Již ze zvědavosti jsme podrobně prohlédli všechny budovy i místnosti věznice a zvláštní péči jsme věnovali nemocnici a jejímu okolí, o níž jsme věděli, že byl posledním místem mnohých našich kamarádů, kteří zde přišli o život rukou katovou. Zde svůj život položila Dr. Milada Horáková, s pěti dalšími z její skupiny, z mého případu kpt. západní armády Zdeněk Jebavý, drogista J Hubálek z Dejvic, důstojníci prč. gst. Gűonic, Sabela a Song popravení <text:s/>18/7 1949. Zde byl popraven ppl. Čeněk Hruška, Bacílek, student ze skupiny gen. Kutlvašra, z naší skupiny mjr. Prokeš, Polesný, nadpor. Janda a ještě 2 další z této skupiny, všech 13 komunistů ze skupiny Slánského a ještě stovky dalších, které neznám nebo jejich jména nepamatuji. O počtu odsouzenců k smrti lze si učiniti představu z počtu těch nešťastníků, které jsme v r. 1949 vídali na dvoře při vycházce. Bývalo jich téměř čtyřicet, za ty popravené vždy přišli jiní.</text:span></text:p>
      <text:p text:style-name="P1333"/>
      <text:p text:style-name="P1334"><text:span text:style-name="T1335">Celé druhé patro oddělení A samovazeb asi se 40 celami bylo v tu dobu stále plné. Po zrušení popravčí místnosti na Pankráci po roce 1960 byly popravy konány v Ruzyních.</text:span></text:p>
      <text:p text:style-name="P1336"/>
      <text:p text:style-name="P1337">Průzkumem jsme zjistili, že na východní straně nemocnice po stranách schodišťového výstupku byly 2 šibenice, po nichž zbyly jen otvory na dvorku, do kterých fošnová šibenice zasouvala.</text:p>
      <text:p text:style-name="P1338"/>
      <text:p text:style-name="P1339"><text:span text:style-name="T1340">Největší pozornost jsme věnovali oddělení sklepa v jižním křídle věznice. Při prvním průzkumu jsme se do těchto místností nedostali, byly opatřeny vložkovými zámky a na dveřích byl krycí nápis „sklad“ Vedle bylo několik cel, ve kterých odsouzenci čekali přes noc na popravu, která se odbývala vždy ráno kolem páté hodiny. Prostor pro popravy sestával z márnice, do které vedly dveře ze dvora a další dvéře z popravčí místnosti. Druhá místnost vedle popravčí byla malá, sloužila asi katovi k úschově potřeb.</text:span></text:p>
      <text:p text:style-name="P1341"/>
      <text:p text:style-name="P1342"><text:span text:style-name="T1343">Všechny tyto místnosti měly zabílená okna. Domáhali jsme se vstupu do oněch místností, ale npor. Hodinka, který s námi chodil, jako doprovod řekl, že nemůže najít klíče. Po nějaké době jsme si vyžádali opět prohlídku s odůvodněním, že nemůžeme pokračovat na projektu.</text:span></text:p>
      <text:p text:style-name="P1344"/>
      <text:p text:style-name="P1345"><text:span text:style-name="T1346">Tentokrát jsme se do oněch místností dostali. Šibenice již tam nebyly, ale v dlažbě uprostřed místností byly 2 otvory pro nasazené šibenice. Na stěně u vchodu do márnice bylo umývadlo. Tímto průzkumem jsme si potvrdili pověsti o umístění šibenice a i to, že v té době byly již z Pankráce odstraněny.</text:span></text:p>
      <text:p text:style-name="P1347"/>
      <text:p text:style-name="P1348">Návštěvy ve věznicích</text:p>
      <text:p text:style-name="P1349"/>
      <text:p text:style-name="P1350"><text:span text:style-name="T1351">Vězeňským řádem za určitých podmínek byly povolovány návštěvy rodinných příslušníků ve věznici. V létech 1945 - 52 jednou za tři měsíce nejvýše 10 minut. V dalších létech v některých věznicích za 2, případně 1 měsíc a někdy byly až jednohodinové, což bylo výjimečné podle mimořádných výkonů, pracovalo se úkolem. Denní norma na draní peří byla 67 dkg. Nesplněním byl vězeň zbaven všech výhod, návštěv, odesílání a přijímání dopisů. Později byly zavedeny výkonnostní třídy I - III. podle výkonu. Za výkon nad 200% byla I. třída, to znamenalo delší a častější návštěva. Normy byly velmi tvrdé, a třídy se určovaly za každý měsíc. Za výkon v první třídě nebyl vězeň ostříhán dohola, jak bylo běžné, a mohl si nechat vlasy narůsti. Kuriosní bylo, že na př. první třídu dostal za první měsíc a nežli vlasy narostly, dostal třeba třetí třídu a byl zase ostříhán dohola. My političtí jsme byli od bachařů a správy věznice nenáviděni, neustále persekvováni, ponižováni a velmi často nám vyhrožováno postřelením od zvlášť horlivých bachařů.</text:span></text:p>
      <text:p text:style-name="P1352"/>
      <text:p text:style-name="P1353"><text:span text:style-name="T1354">Ve vyšetřovací vazbě nebyly návštěvy a dopisy vůbec. Výjimky byly začátkem roku 1949, kdy ještě platil starý vězeňský řád. Konkrétně Bacílek ze skupiny gen. Kutlvašra měl po obdržení obžaloby návštěvu sestry. Využil té příležitosti a při návštěvě odbývané ještě u stolu zasunul za manžetu kabátu sestře obžalovací spis označený jako „tajný“ který předala členu naší skupiny Václavu Šimákovi z Dejvic a on pak mě. Provedl jsem asi 8 opisů a Vladimír Struska, člen naší skupiny, prostřednictvím vedoucího skupiny Jebavého jeden opis poslal Anglickému a jeden Americkému velvyslanectví v Praze. Stalo se koncem února 1949. Struska byl 4. 3. 1949 náhodou zatčen a měl u sebe 1 opis. Byl z toho velký rozruch -<text:s/></text:span><text:span text:style-name="T1355">tajný spis u cizí mocnosti</text:span><text:span text:style-name="T1356">. Nakonec jsem byl vyšetřován a konfrontován na STB s Bafálkem.</text:span></text:p>
      <text:p text:style-name="P1357"><text:span text:style-name="T1358">Tato událost však měla následky. Podle textu v obžalobě, určené jen pro soud a ne pro veřejnost se uvádělo, že gen. Kutlvašr (legionář a vojenský velitel Prahy v revoluci 5.51945) byl až po ustavení protistátní skupiny organizované pplk. Čeňkem Hruškou a Bafálkem Přizvána postaven jako známá osobnost do jejího čela. Z toho vyplývalo, že sám skupinu neorganizoval. V obžalobě však byl veden na prvním místě a pravděpodobně by byl odsouzen k trestu smrti, nebýt prozrazení tajné obžaloby. Ihned po zjištění, že spis mají Američané a Angličané byl proces s gen. Kutlvašrem a celou skupinou odvolán a nový termín stanoven na květen 1949, kdy byl gen. Kutlvašr odsouzen na doživotí, pplk. Č. Hruška a Bacílek k trestu smrti a řada dalších (Ervín Novotný, Josef Slanina aj.) k dlouholetým trestům. Tím byl K. zachráněn od trestu smrti. Vše bylo způsobeno jednou návštěvou. Od té doby se návštěvy politických vězňů konaly za mimořádně zostřených podmínek, jak bude uvedeno dále.</text:span></text:p>
      <text:p text:style-name="P1359"/>
      <text:p text:style-name="P1360">Návštěvy na Pankráci v červenci 1949:</text:p>
      <text:p text:style-name="P1361"/>
      <text:p text:style-name="P1362"><text:span text:style-name="T1363">Po uvedené události s tajným spisem byla v pankrácké věznici upravena zvláštní místnost pro návštěvy, a sice tak, aby vězeň a rodinní příslušníci k sobě při návštěvě nemohli. Přes místnost bylo napnuto ve 2 řadách 60 cm od sebe drátěné pletivo od podlahy ke stropu. Do této „voliéry“ nás uvedli asi 5 v doprovodu bachařů a rodinní příslušníci byli na druhé straně za sítěmi. Děti z toho byly vyjevené a na ostatní to zapůsobilo otřesně. V místnosti byl hluk, vzájemné mluvení tolika lidí najednou, téměř nebylo slovům rozumět.</text:span></text:p>
      <text:p text:style-name="P1364"/>
      <text:p text:style-name="P1365">Návštěva trvala asi 10 minut. Pamatuji, že byla přítomna manželka a moje matka, které z dětí tam byly se již nepamatuji. Brzy potom začátkem srpna 1949 jsem byl odvezen do věznice na Borech.</text:p>
      <text:p text:style-name="P1366"/>
      <text:p text:style-name="P1367"><text:span text:style-name="T1368"><text:s/></text:span><text:span text:style-name="T1369">Návštěvy na Borech od srpna 1949 do září 1951:</text:span></text:p>
      <text:p text:style-name="P1370"/>
      <text:p text:style-name="P1371">Vězňové, kteří ještě neměli právoplatný rozsudek buď z důvodu odvolání, což v mém případě trvalo od července 1949 do září 1950, měli z počátku té éry určité výhody (platil dosud starý vězeňský řád) návštěvy každý měsíc, dopisy každých 14 dnů. Po potvrzení rozsudku všechny tyto výhody padly, ostříhali nás do hola, návštěvy po třech měsících, rovněž dopisy jsme mohli dostat a odeslat jednou za tři měsíce v omezeném rozsahu na nalinkovaném papíru velikosti osmerky.</text:p>
      <text:p text:style-name="P1372">První moje návštěva byla v původní návštěvní místnosti na Borech, přes místnost bylo jen dřevěné zábradlí a přítomen bachař. Návštěvy byly rovněž asi 10 minutové.</text:p>
      <text:p text:style-name="P1373"/>
      <text:p text:style-name="P1374"><text:span text:style-name="T1375">Ještě v roce 1949 též na Borech upravili místnosti pro návštěvy: 4 boxy, zasklená stěna, proti obličeji ve skleněné stěně pruh asi 30 cm vysoký z neprůhledného perforovaného plechu a vidět bylo jen nízkým pruhem skla nad pultíkem, bylo nutno se shýbat. Návštěva sestávala ze vzájemného ohýbání. Ani ruku podat, ani děti pohladit, více již nešlo člověka ponížit. První dva boxy byly bez plechu, jen sklo, tam bývaly návštěvy za vysoké pracovní výkony, které měl však málokdo. Přes hermetické odloučení při návštěvě, se mi několikrát podařilo propašovat moták. Z chleba jsem uhnětl pomocí slin kulaté placičky velmi tenké, do nich jsem vložil na cigaretovém papíře moták. Zprávu pro rodinu, co se ve věznici děje co potřebuji zařídit apod.</text:span></text:p>
      <text:p text:style-name="P1376"><text:span text:style-name="T1377">Na povrchu jsem vyryl nebo jinak staniolem vyzdobil věnování dětem a při návštěvě jsem požádal bachaře, aby předal mým dětem ode mne upomínku.</text:span></text:p>
      <text:p text:style-name="P1378"><text:span text:style-name="T1379">Většinou se mi to podařilo, takže ani takové zabezpečení nebylo nic platné. Z domova mi posílali zprávy u příležitostí povoleného balíčku v čokoládových bonbonech. Náplň bonbonu se vybrala, do dutinky se vložila zpráva napsaná na cigaretovém papíře a bonbon se čokoládou zatavil. Při návštěvách se nesmělo rodinám říci, co děláme. Z počátku jsem dral peří, k návštěvě jsem přišel obalený chmýřím, dovoloval jsem se bachaře před rodinou „jestli můžu říci, že deru peří“ - bachař řekl „ne“, a tím to bylo odbyté, rodina to slyšela a při tom to nebylo řečeno, protože to bachař nedovolil.</text:span></text:p>
      <text:p text:style-name="P1380"/>
      <text:p text:style-name="P1381">Návštěvy v Kartouzích u Jičína</text:p>
      <text:p text:style-name="P1382"/>
      <text:p text:style-name="P1383"><text:span text:style-name="T1384">Zde jsem byl od září 1951 do 18. 2. 1953.</text:span></text:p>
      <text:p text:style-name="P1385"><text:span text:style-name="T1386">Ve věznici bylo asi 60 kněží a vysokých církevních hodnostářů (biskup Vojtašák, Šilhan, opat Opasek aj.) ostatních asi 1200 z toho mnoho odsouzených Němců, asi třetina politických a zbytek kriminálních případů a několik vrahů. Většina pracovala v dílnách na navazování provázků, nebo pro Wales - navlékání špendlíků, ostatní na stavbě a opravách. Zde byl také známý pučista z Gajdovy aféry Kobzinek, který se zúčastnil útoku na kasárny v Židenicích. Všude bylo slyšet němčinu. Někteří Němci se pokoušeli mluvit česky, tak jsem slyšel odpověď na otázku: kam jdeš? odpověď „Na chrbáty“ to znamenalo, že jdou pracovat na vězeňský hřbitov, a jejich výslovnosti vznikla tato zkomolenina.</text:span></text:p>
      <text:p text:style-name="P1387"><text:span text:style-name="T1388">Návštěvy byly rovněž 10 minutové za přepážkou z hustého síta dole a u stropu sklo. Nebylo téměř nic vidět, tím spíš, že členové rodiny byli za přepážkou ve stínu. Dozor byl zde stejný jako na Borech. Byli zde i výtečníci - Bachaři, kteří nám slibovali postřelení.</text:span></text:p>
      <text:p text:style-name="P1389"/>
      <text:p text:style-name="P1390">Návštěvy v Opavě.</text:p>
      <text:p text:style-name="P1391"/>
      <text:p text:style-name="P1392"><text:span text:style-name="T1393">V Opavě jsem byl od 18. února 1953 asi do června 1956. Byly zde 2 věznice - původní soudní a druhá z malých kasáren. Zde byli vesměs technici, pracovalo se na projektech pro Ostravu, Vítkovice, Kunčice tj. doly a hutě, pro Stavoprojekt Ostrava. Jedna skupina rozbírala zahraniční - patentované tiskařské a textilní stroje a zpracovávala výkresy pro jejich výrobu. Malá, asi 10 členná skupina pracovala na sestavování normových ceníků pro Ústav ekonomiky v Praze. V této skupině byl též slavný brankář - Boža Modrý.</text:span></text:p>
      <text:p text:style-name="P1394"/>
      <text:p text:style-name="P1395"><text:span text:style-name="T1396">Z počátku byly i zde návštěvy za zasklenou přepážkou a později provedeno zlidštění, konaly se hromadně za stolem, z jedné strany vězňové, z druhé rodina. Byly až 1 hodinové a mohly být též předány i balíčky z domova. U stolů nebylo tak silné střežení, většinou jen bachař obcházel kolem, takže se dal leccos domluvit. Někteří z trestu měli návštěvy stále za přepážkou, buď za malý výkon, nebo za přestupky ve věznici. V té době od r. 1953 bylo dovoleno psát a přijímat dopisy každý týden.</text:span></text:p>
      <text:p text:style-name="P1397"/>
      <text:p text:style-name="P1398"><text:span text:style-name="T1399">Přesto však byly snahy i zde znepříjemnit návštěvy. Stalo se v druhé věznici, kam jsem byl asi na půl roku přeložen. Návštěva se sice konala jednou za stolem, ale byly k sobě sraženy 2 stoly, takže jsem byl od rodiny daleko - musili jsme mluvit nahlas, aby to bachař slyšel. Potom udělali ze stolů pult, nad něj asi 50 cm vysoké sklo a přes to jsme měli návštěvu. Zřejmě zlepšovací návrhy velitele věznice „z lásky“ k nám politickým.</text:span></text:p>
      <text:p text:style-name="P1400"/>
      <text:p text:style-name="P1401"><text:span text:style-name="T1402">Při jedné z takových návštěv, právě na Štědrý den přijela do Opavy moje maminka s mojí dcerkou Helenkou. Tehdy jí bylo asi 11 let. Když jsem na ni přes to zábradlí promluvil, dala se chuděra do usedavého pláče a celou návštěvu proplakala. Pro rodinu to byla oběť - celou noc jízdu vlakem a zase zpět pro 10 minut návštěvy. A jaké finanční oběti z jich chudičkého příjmu. Proto jsem usiloval dostat se do Prahy a také se to intervencí u Ing. Bláhy přes Ing. Řezáče povedlo až v roce 1956.</text:span></text:p>
      <text:p text:style-name="P1403"/>
      <text:p text:style-name="P1404">Opět Pankrác v létech 1956 - 1963.</text:p>
      <text:p text:style-name="P1405"/>
      <text:p text:style-name="P1406">V červnu 1956 jsem přemístěn do technické skupiny na Pankráci. Zde nás bylo asi 300, část pracovala na projektech pro Ministerstvo vnitra - na příklad: projekt Sportovní haly v Praze, kláštera Barnabitek (rekonstrukce) a mnoho jiných. Bylo zde asi 60 členné překladatelské oddělení, ostatní pracovali pro různé podniky.</text:p>
      <text:p text:style-name="P1407"/>
      <text:p text:style-name="P1408"><text:span text:style-name="T1409">Na Pankráci po roce 1953 vězeňský režim trochu zlidštěl. Návštěvy bývaly hromadné v sobotu a v neděli, obvykle po 2 měsících. Dopisy byly povoleny neomezeně ale běžně 1 x týdně, jindy je cenzura nebrala. Návštěvy se konaly ve velké místnosti u stolů za přítomnosti bachaře. K návštěvám byli povoleni 3 členové rodiny nebo nejbližších příbuzných. Dopisy mohly být odesílány jen rodině. Cenzura zadržovala dopisy, které se nezabývaly rodinnými záležitostmi. Cenzoři byli nedůvěřiví, ve všem viděli jinotaje. <text:s/>Kdo psal, že je venku krásně, nebo jiné věci nerodinné, byl podezírán, že něco míní říci jiného. Také o odborných věcech nedovolovali psát. Synovi Jiřímu jsem psával o různých zajímavostech staveb a některé dopisy nebyly odeslány.</text:span></text:p>
      <text:p text:style-name="P1410"/>
      <text:p text:style-name="P1411"><text:span text:style-name="T1412">Při návštěvách v Opavě jsem požádal manželku, aby se domluvila přes rodinu s mým známým, který byl vězněn na Pankráci v tech. oddělení, aby se pokusil mne vyreklamovat do Prahy. Ing. Bláha, který byl civilním vedoucím od Ministerstva vnitra to zařídil. Nechtěli mne z Opavy pustit, nakonec na naléhání mne půjčili na půl roku a jel jsem do Prahy. Asi 2 roky měl s tím Ing. Bláha práci, nežli mne v Praze nechali. Jednou jsem byl již na transport převlečen a náhodou přišel Ing. Bláha, opět mne z toho vytáhl a tak jsem zůstal na Pankráci až do propuštění na podmínku 17. 12. 1963.</text:span></text:p>
      <text:p text:style-name="P1413"/>
      <text:p text:style-name="P1414">Tajný vchod od ženského oddělení na Pankráci</text:p>
      <text:p text:style-name="P1415"/>
      <text:p text:style-name="P1416"><text:span text:style-name="T1417">Technické oddělení v pankrácké věznici někdy kolem roku 1960 zřídilo ubytovnu z objektu bývalých vězeňských dílen severně od nemocnice asi pro 60 až 100 žen, které pracovaly na pomocných pracích, stříhaly plány, psaly na stroji apod. Byly přísně odděleny od ostatních objektů obsazených muži. K této ubytovně byla asi v roce 1958 přistavena ubytovna vězňů z technického oddělení. Budovy nebyly vzájemně spojeny, měly samostatné vchody. Na styku obou budov byl zřízen světlík pro odvětrávání záchodů oddělení žen. Do světlíku vedly ocelové dveře se závorou a zámkem. Okna do světlíku byla zamřížována. Na konci chodby, kde byly dveře do světlíku byla dodatečně zřízena přepážka pro sklad chleba a vůbec všech potřeb pro ubytovnu. Klíče od skladu měl vězeň - chodbař, který rozděloval chleba a měl větší možnost se pohybovat i po uzávěrce po chodbě. Další vězeň pracoval v zámečnické dílně a měl možnost používat autogenu a také byl ubytován a s námi ale většinu času trávil ve skladu chleba s chodbařem.</text:span></text:p>
      <text:p text:style-name="P1418"/>
      <text:p text:style-name="P1419"><text:span text:style-name="T1420">Oba byli političtí, jména si již nepamatuji. Zapovězené ovoce nejvíce láká. Přišli na nápad dostat se tajně do oddělení žen, kterým podobné návštěvy také vyhovovaly. Nejdříve si opatřili klíč od ocelových dveří do světlíku. Dveře vždy pečlivě zamykali. Potom přišel na pořad autogen a pilka na železo. Vyřezali část mříží do záchodu žen ve světlíku a mříž upravili na navlékání tak, aby se dala snadno vyjmout, ale aby nebylo znát, že je porušená. V té době již byli tajně s některými ženami oknem záchodů dorozuměni a při práci střeženi, aby to zůstalo tajemstvím, jen několika žen. Následovaly noční schůzky v záchodech žen s oněmi dvěma muži, nikdo o tom nevěděl. Bylo sice nápadné, že chodili spát dlouho v noci, ale maskovali to pobytem ve skladu. <text:s/>V té době byla chodba všem vězňům ve dne i v noci přístupná a by mohli na umývárny a záchody.</text:span></text:p>
      <text:p text:style-name="P1421"/>
      <text:p text:style-name="P1422"><text:span text:style-name="T1423">V oddělení žen se o tom dozvěděly některé nežádoucí a nastala řevnivost, nepřáli to druhým, až došlo z jejich strany k prozrazení. Byl velký rozruch, oddělení žen bylo okamžitě zrušeno, ženy vyvezeny do jiných věznic a oni dva od nás uvrženi do korekce, disciplinárně potrestáni a také přeloženi do jiných věznic. Dvéře byly zazděny a idylce byl konec.</text:span></text:p>
      <text:p text:style-name="P1424"/>
      <text:p text:style-name="P1425">Technický ústav ministerstva vnitra na Pankráci</text:p>
      <text:p text:style-name="P1426"/>
      <text:p text:style-name="P1427"><text:span text:style-name="T1428"><text:s/></text:span><text:span text:style-name="T1429">Projekční skupina vězňů původně zřízená v roce 1950 na Borech byla později přemístěna na Pankrác. V té době jsem byl v Opavě, na Pankrác jsem se dostal prostřednictvím spoluvězně Ing. Jar. Řezáče, který v té době byl vedoucím. Civilním vedoucím byl Ing. Stan. Bláha, který byl zaměstnán u MV. Nejprve přemístění z Borů byla techn. skupina asi 20 členná umístěna v místnostech v přízemí pod kostelem. Asi v roce 1955 byla podstatně rozšířena a přemístěna do 2. patra společných do křídel A a B. V křídle A - směrem k nemocnici - byly pracovny a v křídle B směřujícím k hradu byly ubytovny. Obě křídla byla spojena, takže bylo možno z ložnic chodit do pracoven, pracovní doba byla téměř neomezená. Zamykali nás asi o 23. hod. v noci a ráno od 6 hod. již byly pracovny přístupné. Dávali jsme přednost pracovnám, tam jsme si tajně ponorákem z uhlíku ve džbánech vařili čaj a většinou se nás z bachařů nikdo nevšímal, byli jsme tajným oddělením, separováni od ostatních vězňů, ani na dvoře při vycházkách jsme se s nimi nesměli stýkat, abychom neprozradili, na čem pro min. vnitra pracujeme. Bachaři také do pracoven nesměli, chodili jen po chodbách a do našich ubytoven. Vybaveni jsme byli rýsovacími stoly a nejnutnějším kancelářským nábytkem, dokonce jsme měli vlastní planografii na rozmnožování plánů. Mimo techniků byla jedna místnost zařízena pro malíře. V ní pracoval akad. malíř Otakar Číla, bývalý legionář, něm. generál Toussant, bývalý velitel Prahy při kapitulaci a ještě jiní malíři a několik pomocných sil na výrobu rámů na obrazy.</text:span></text:p>
      <text:p text:style-name="P1430"/>
      <text:p text:style-name="P1431">V tomto oddělení ve 2. patře jsme byli do konce roku 1958 při stavu asi 30 vězňů, kdy jsme se přestěhovali do nově přistavěné budovy na dvoře. Asi v roce 1959 bylo přistavěno další křídlo budovy u bývalé tiskárny a zřízen Technický ústav pracující i pro jiné podniky a překladatelské oddělení o 60 vězněných celkem asi 300 vězňů - techniků včetně původního střediska M. V., kterému se říkalo dle bachařů „plánovací“ - protože jsme kreslili plány. Pro vybudování velkého technického ústavu zůstala menší skupina výhradně pro projekty Ministerstva vnitra.</text:p>
      <text:p text:style-name="P1432">Původní projekční skupina M. V. již na Borech a později v Praze pracovala na projektech věznic, celnic, ubytoven pro celníky a pro SNB, budovy pro M. V., v různých městech, stanice SNB, hotely v Smokovci pro příslušníky M. V., hotel v Červené nad Vlt., činžovní dům v Praze též pro M. V. Asi v roce 1960 se prováděly 3 projekty tajných koncentračních táborů na Slovensku se vším vybavením, čistírnou splašků, vodárnou, mimo vlastního koncentráku obehnaného několika řadami překážek z ostnatého drátu a jednou řadou o vys. napětí, kolem něho drát - pruh zvaný ostřelované pásmo, věže pro bachaře, brána kuchyně, záchod ubytovací baráky, ošetřovna.</text:p>
      <text:p text:style-name="P1433"/>
      <text:p text:style-name="P1434"><text:span text:style-name="T1435">V oddělené části vedle koncentráku byla strážnice, garáže, sklady, dílny apod. Vše bylo připraveno, baráky byly z dílů - panelů - dřevěné. Plán byl, že v případě potřeby měly být zatčeny předem označené osoby dle tajných seznamů a soustředěny v místě koncentráku. Oni by musili vybudovat ohrazení z ostnatých drátů zatím by byli pod stany, dále postupně by byli nuceni vystavět celý koncentrák.</text:span></text:p>
      <text:p text:style-name="P1436"/>
      <text:p text:style-name="P1437"><text:span text:style-name="T1438">Kde měly být zřízeny <text:s/>jsme nemohli bezpečně zjistit, situační plán místa byl bez nadpisů, ale na jedné situaci jsme zjistili, že se jedná o Slovensko. Koncentráky byly pod krycími jmény: Adamov, I. II. a III. Na projektu pracovalo celé naše techn. oddělení Ministerstvo vnitra, a po dokončení jsme musili všechny podklady, plány, poznámky a celou dokumentaci odevzdat. Na deskách balíků a dokumenty bylo všude razítko „Tajné“.</text:span></text:p>
      <text:p text:style-name="P1439"/>
      <text:p text:style-name="P1440"><text:span text:style-name="T1441">Přes veškerá opatření nám nějakým nedopatřením zůstal jeden balík kompletního koncentráku mezi spisy v regálu. Při pozdějším stěhování jsem jej našel. Bylo nebezpečné to</text:span></text:p>
      <text:p text:style-name="P1442"><text:span text:style-name="T1443">ohlásit a nechat jsme to nemohli, roztrhal jsem po kouskách všechny plány a spálil. Najít to u nás znamenalo podezření ze špionáže se všemi důsledky dalšího soudu. Mezi spisy jsem měl založeny desky s plány označené „</text:span><text:span text:style-name="T1444">Karlovy Vary</text:span><text:span text:style-name="T1445">“. Projekt jsme použili jako tajnou skrýš pro uhlíkový ponorek na vaření čaje. V plánech se vydlabala skrýš, kam byl ponorek ukládán, jeho používání bylo zakázáno a čaj jsme si přesto chtěli vařit. Nápis na deskách „Karlovy Vary“ se k vařiči také hodil. Ponorek jsme udělali z uhlíků asi 15 cm dlouhých o průměru asi 1 cm, jakých používali v naší planografii. Dva uhlíky asi 1 cm od sebe vzdálené s vloženým dřívkem mezi ně, se pěkně pevně svázal motouzem, připojil se el. drát se zástrčkou. Používali jsme je několik let a nepřišli na to.</text:span></text:p>
      <text:p text:style-name="P1446"><text:span text:style-name="T1447">Používání nejrůznějších ponoráků bylo běžné ve všech kriminálech vyjma vyšetřovacích vazeb. Gigantický ponorek měli v Jáchymovských dolech na ohřívání vody a koupání. Kousek kolejnice pomocí drátu zavěšený na el. vedení v dolech (určené pro el. vláčky). Do plechové korby vagonku na rudy se napustila voda a ponorák se pustil do ní. Ohřátá byla okamžitě, jen to zahučelo. Vyprávěli to vězňové, kteří v Jáchymově pracovali.</text:span></text:p>
      <text:p text:style-name="P1448"/>
      <text:p text:style-name="P1449">Barnabitky.</text:p>
      <text:p text:style-name="P1450"/>
      <text:p text:style-name="P1451"><text:span text:style-name="T1452">Asi v r. 1957 se dělal projekt rekonstrukce kláštera Barnabitek na Hradčanech. S Jaroslavem Fialou jsme prováděli tam kompletní a velmi komplikované zaměření celého kláštera a potom Ing. Evžen Kramár profesor z Bratislavy navrhoval úpravy. Byla to velmi náročná práce a nesmírně zajímavá, odhalovali jsme při tom různé původní architektury skryté a různě zastavěné dodatečnými úpravami v průběhu staletí. Zaměřováním jsem objevil skrytý renesanční - malovaný strop a tím i bývalý sál, který byl rozdělen na menší místnosti, a nebylo na první pohled vidět, že zde býval sál.</text:span></text:p>
      <text:p text:style-name="P1453">Na stavbu mne často vozili k řešení různých stavebních úprav a změn, při bourání se stále něco nového odkrývalo. Také šla pověst o tunelu nebo podzemní chodbě z kláštera na Petřín. Pokoušeli jsme se najít skrytý nebo zazděný vchod, nenašli jsme nic. Celý dvůr byl rozkopán pro kanalizaci, ani tam nic nebylo, jen zbytky kostí po tamním hřbitově jeptišek na dvoře kláštera.</text:p>
      <text:p text:style-name="P1454"/>
      <text:p text:style-name="P1455">Sportovní hala v Praze.</text:p>
      <text:p text:style-name="P1456"/>
      <text:p text:style-name="P1457"><text:span text:style-name="T1458">V roce 1958 jsme dostali za úkol zpracovati započatý projekt Sportovní haly V Praze na výstavišti. Byly tam již nějaké stavební úpravy a sklepní prostory pod ledovou plochou. Dostal jsem tuto akci na starost, řídit a koordinovat nejen stavební projekt, ale i ostatní práce projekční, jako kanalizaci, vodovod, elektroinstalace, klimatizaci, signalizaci, dálkové měření teplot, ovládání klimatizace z centrálního velína, úpravy pro rozhlas a televizi, reportérské kabiny, úpravy ramp, šaten, isolace a vůbec celý stavební postup. S prací bylo započato již v zimě 1958 - 59 aniž by byl ještě vůbec projekt. Věznice měla volných asi 150 vězňů a ti se musili na hale zaměstnat. Improvizovaně se nejprve provedlo hrubé rozvržení nosných sloupů a kanálů pro vzduchotechniku, aby se mohlo kopat a betonovat základy. Projektovalo se za pochodu, což bylo při tak složité stavbě na pováženou. Při rozpracování původní koncepce (nám dodané) se ukázalo, že všude vadily ocelové sloupy a konstrukce bývalého strojnického pavilonu, bylo rozhodnuto, dát jinou střechu ve tvaru klenby o rozponu asi 60 m a délce asi 90 m a původní konstrukci střechy použít jen jako lešení a dočasný kryt v zimním období, po dokončení střechy starou ocelovou střechu a vůbec všechno původní výstavní haly vybourat.</text:span></text:p>
      <text:p text:style-name="P1459"><text:span text:style-name="T1460">Na projektu pracovalo přes 30 projektantů různých profesí, některé profese dělali i mimo věznici, na příklad projekt vzduchotechniky, signalizace s velínem a chlazení za naší spolupráce. Protože se jednalo o spoustu různých zcela neobvyklých zařízení, které se různě s konstrukcemi tribun křižovaly, mým úkolem bylo, tuto problematiku koordinovat a řídit celý postup prací, aby nedošlo k nenapravitelným chybám, což při komplikovanosti tribun, ramp a schodišť, bylo snadno možné. Konstrukce ramp byla mimořádně obtížná a i zkušenému projektantu představitelná. Nakonec o celém rozsáhlém projektu jsem měl přehled jen já, vozili mne asi 2 x týdně na stavbu, kde na místě bylo nutno vysvětlovat, co a jak má být. Zodpovědným projektantem původního projektu a i nově přepracovávaného projektu byl Ing. Arch. Václav Krásný. S ním spolupracoval arch. Jaroslav Malý. S počátku oba měli pracovnu na Pankráci, aby byli s námi ve styku a oni jako civilní osoby měli za úkol projednávat potřebné záležitosti s různými úřady a podniky. Ing. Krásný i Jar. Malý byli velmi laskaví spolupracovníci a měli pochopení pro naši těžkou pozici. Ing. Krásný často mi zprostředkoval styk s rodinou a informoval, jaká je v civilu situace a co je v politice nového. Dokonce jsme si posokolsku tykali. Do naší pracovny docházel na porady Ing. Máca, vedoucí projektant vzduchotechniky (Rudé Letnice, Janka Radotín). Byl stejně i ke mně i ostatním velmi laskavý a dal mi na památku jím právě v té době vydanou příručku o vzduchotechnice.</text:span></text:p>
      <text:p text:style-name="P1461"/>
      <text:p text:style-name="P1462"><text:span text:style-name="T1463">Problematika řešení ocelové klenby byla značná a obtížná, konstrukce smělá, neobvyklých rozměrů a spočívající na 4 ocelových sloupech ze silnostěnných trub, 11 m vysokých o průměru 35 cm. Statické posouzení u nás zpracovávaných řešení bylo přezkušováno Ústavem matematiky v Praze, docházel za vězni - statiky Ing. Holanem a Ing. Horanským Ing. Dr. Horák.</text:span></text:p>
      <text:p text:style-name="P1464"/>
      <text:p text:style-name="P1465"><text:span text:style-name="T1466">Poradcem pro statiku železobetonových konstrukcí byl zpočátku Ing. Dr. Frant. Baumelt. Na Pankráci byl asi 2 x a zanedlouho jej také zavřeli a dali mezi nás, takže pracovat jako vězeň s bývalým poslancem Aloisem Janáčkou, také vězněn na výpočtech železobetonových konstrukcí tribun. Dr. Baumelt byl velmi kvalitní a vědecky fundovaný statik obdivoval jsem jeho přístup k řešení obtížných konstrukcí a dost jsem se od něho naučil. Po roce 1968 odešel do Švýcar, kde se podle zpráv od Lad. Husíka uplatňuje.</text:span></text:p>
      <text:p text:style-name="P1467"/>
      <text:p text:style-name="P1468">Ze spolupracovníků na hale si po téměř 20 letech mnoho nepamatuji, jen namátkou: Ing. Emil Bohuslav - zdravotechnika, Josef Slanina - ústřední vytápění, Durdil a Holinka - zdravotechnika, Jar. Sedláček - elektroinstalace, jeho syn Jaroslav, stavaře Jar. Fiala, stavař, Ing. Jar. Řezáč, vedoucí projekční skupiny, Ing. Dr. Leoš Šimon, Frant. Řeřábek a Ing. Ondrej Kaboš, rozpočtáři, Frant. Wiendl, stavař, Vančura a Rábl, stavaři, a řada dalších na které si nevzpomínám.</text:p>
      <text:p text:style-name="P1469"/>
      <text:p text:style-name="P1470"><text:span text:style-name="T1471">Hala byla dokončena u příležitosti mistrovství světa v krasobruslení v r. 1962. Náklady na projekty činily 5, 000.000. a celkový náklad 85,000.000, Kčs. Zvláštností je světelný most nad ledovou plochou, duralová konstrukce 35 tun zpracována technikou letadel, zhotovena tuším v Avii v Praze. Ocelová konstrukce střechy a sedačky zhotovily Modřanské strojírny. Světelný most slouží nejen k osvětlení, ale i k větrání, nebo při opačné funkci k chlazení prostoru nad ledovou plochou. Vzduchotechnické kanály pod podlahou haly jsou průchozí o rozměrech nejméně 2 x 2 m. Zaplňují téměř celé podzemní haly. Na stavbě jsem se stýkal se zástupci investora Ing. Krausem, a Ing. Talským, oba byli velmi hodní ke mně i k ostatním vězňům, a pokud mohli, vždy pro mne vše zařídili, často jsem po nich poslal domů zprávy. Ing. Talský nikdy nezapomněl něco dát k svačině, i když třeba sám nebyl tak dotovaný, vím, že dával i jiným vězňům na hale. Oba již nežijí, vděčně na ně vzpomínám, svou laskavostí a účastí nás posilovali v těžkém osudu bezprávného vězně. Díky jim!!!</text:span></text:p>
      <text:p text:style-name="P1472"/>
      <text:p text:style-name="P1473"><text:span text:style-name="T1474">S počátku výstavby Sportovní haly, se mnou při stavbě, která byly oplocena ostnatým drátem a střežena, chodil jeden bachař a dohlížel, abych s nikým z civilních zaměstnanců nehovořil, a když to bylo nutné, bedlivě střežil a poslouchal. Byl neodbytný i u záchodu, střežil u dveří. Prostor stavby byl plný různého lešení. Schválně jsem se proplétal i v nebezpečných místech, lezl jsem po konstrukcích, na střechu nejnemožnějšími místy a bachař musel všude za mnou. Trestal jsem jej. Většinou mne nestačil a ztratil z dohledu.</text:span></text:p>
      <text:p text:style-name="P1475"/>
      <text:p text:style-name="P1476">Při hovorech s civily jsem dovedl před bachařem maskovat odborným hovorem své zájmy, a oni to chápali, bachař při takových vleklých debatách ztrácel obezřetnost a nakonec si mne nevšímal, čehož jsem využíval.</text:p>
      <text:p text:style-name="P1477"/>
      <text:p text:style-name="P1478"><text:span text:style-name="T1479">Později mne přestali osobně střežit, chodil jsem celý den po stavbě i v podzemí a do kanceláří investora, důvěrnými lidmi jsem probíral politické otázky, abych získal informace pro kamarády na Pankráci, kteří ven nechodili. Podle potřeby jsem po různých lidech posílal vzkazy např. svářeč p. Kadlec z ČKD Modřany doručoval zprávy do Modřan Přes p. Antonína Klapku mé rodině. Také pan Frant. Burda, brigádník ČKD, můj bývalý spolužák z Cholupic mi nosil nějaké jídlo od sestry Hedviky i nějakou lahvičku ostré. Na stavbu se též dostal manžel mé neteře Míla Tolar, z Dolních Břežan, pracoval na trafostanici, též mi přinesl něco k snědku a vyřizoval doma různé vzkazy. Dokonce mne na stavbě navštívil můj švagr Václav Svoboda z Cholupic, který pracoval v ČKD a na stavbu haly šel na černo, svezl se spolu se zaměstnanci provádějícími montáž střechy a laviček. Na hale pracovali z Pankráce většinou nepolitičtí vězňové, jen ojediněle političtí s malými trety, já tam byl výjimkou s 25 léty.</text:span></text:p>
      <text:p text:style-name="P1480"/>
      <text:p text:style-name="P1481"><text:span text:style-name="T1482">S civilními zaměstnanci na stavbě prováděli vězňové čilý výměnný obchod. Civilové pracovali v úkolu a vězňové jim přenechávali část své práce, čímž jim zvedli výkony i příjmy, a za to jim civilové nosili cigarety, víno, jídlo a co se dalo. Klempíři mívali na střeše bandasky s denaturovaným lihem, který se většinou „vypařil“ a někteří z otrlých kriminálníků mívali povznesenou náladu. Při mých pochůzkách na stavbě jsem často zašel do různých podzemních kanálů, nebo do málo přehledných prostor pod tribunami a našel tam popíjecí party, také mi nabídli, většinou víno. Jednou při nástupu na odchod z práce, kdy jsme se řadili do trojstupu k počítání, byl spoluvězni nenápadně držen jeden opilý z nich, aby vůbec mohl stát na nohou, bachaři jej přehlídli při nástupu do nákladního auta. Vězňové nenápadně pomáhali, aby ušel pozornosti. Horší to bylo na Pankráci, po vystoupení z aut, opět do trojřadu. Bachaři nás ohmatávali, byl „filcung“ jestli něco nemáme u sebe ze stavby. Zmíněný vězeň nebyl zticha, opilost prozradil, a byl kázeňsky potrestán. Při osobní prohlídce vybrali namátkou 10 vězňů, svlékli do naha a dělali tělesnou prohlídku. Přes tuto bdělost jsme z haly na Pankrác pašovali v prázdných bandaskách od oběda různé věci. Mně se podařilo pronést láhev lihoviny, která byla ostatními v našem oddělení vítaným douškem. Jinak věci z Pankráce mi vynášel Ing. Krásný, většinou dopisy, ale také kovaný zámek renesanční z Barnabitek a 100 let starou šablonu.</text:span></text:p>
      <text:p text:style-name="P1483"><text:span text:style-name="T1484">Někdy nás na stavbu haly a zpět vozívali autobusy přes Prahu kolem Národního divadla. Po Ing. Krásným jsem vzkázal rodině, kdy jezdíme a skutečně u Národního divadla naši stáli, aby mne alespoň v autobusu na vteřinu zahlédli, a já je, což nám bylo vzácností. V autobuse jsme musili sedět a neohlížet se, podobná setkání byla tím obtížnější. Upozornil jsem na sebe rodinu utíráním zpoceného okna, bachař vedle mne sedící mne napomínal, ale nevěděl, ž jsem právě zamával našim na chodníku.</text:span></text:p>
      <text:p text:style-name="P1485"/>
      <text:p text:style-name="P1486"><text:span text:style-name="T1487">Vyskytli se i podvodníci, vydávající se za inženýry a doktory. V počátku prací na projektu haly byla přidělena k nám skupinka asi 5 techniků. Přivedli je, abych jim dal nějakou práci. Jeden se hlásil jako Ing. Arch. Kostík. Právě jsme potřebovali rozkreslit celkový plán tribun. Dal jsem to Kostíkovi, aby jako Ing. Arch. ty další řídil. Asi za týden jsem shledal, že něco není v pořádku, nemohl jsem se dopočítat v plánech od Kostíka počtu stupňů na západní tribuně, byli jich o 5 méně. Pojal jsem podezření, že není technikem. Domluvili jsme se se stavitelem Frant. Červeným Čáslavi, který s námi byl a projektoval domky pro SNB, že Kostík pro něho udělal perspektivní pohled na jeden domek se zakreslením okolí. Asi 2 dny něco začínal a opět smazal, neměl o perspektivě ani ponětí. Červený pomohl udělat hrubý obrys, abychom věděli, jak to provede v barvě. Dopadlo to katastrofálně, nabarvil modrou oblohu, žlutý barák, jakýsi velký strom tmavozeleně, ale nelíbilo se mu to, vymýval z toho barvu a opět maloval, až měl na výkrese díru. Tím skončila kariéra samozvaného Ing. arch. Byl přeřazen na projekty kanalizačních jímek, ani tam neuspěl a byl přemístěn do jiné věznice. Tam se hlásil jako Dr. Ing. Arch. (jak jsme později mohli od nově příchozích vězňů zjistit). Zřejmě tím titulem ohromil bachaře, byl přidělen na zaměřování kanalizace nivelačním strojem. Stroj však nikdy neviděl, tak to dopadlo stejně jako s perspektivou. Nakonec se ocitl opět mezi námi, už jako řadový vězeň bez titulu, ale nedal pokoj. Mezi nás nastěhovali kuchaře a pekaře, Kostík ve snaze si přilepšit na stravě navázal s nimi styky a představil se jako uvězněný náměstek ministra. Kuchaři byli celí bez sebe, že mají styky s prominentem vlády a přinášeli mu z kuchyně přilepšení. Nic se však neutají, jednou kuchař hledal mezi námi pana náměstka a tak byl odhalen jeho podvod. Měl po zásobování. Z nějaké ostudy si nic nedělal, typický podvodník.</text:span></text:p>
      <text:p text:style-name="P1488"/>
      <text:p text:style-name="P1489"><text:span text:style-name="T1490">V době, kdy jsme projektovali Sportovní halu, byl ministr vnitra Barák velkým pánem. Ak. malíř Otakar Číla měl u nás pracovnu portrétoval Baráka. S ním do věznice chodil ještě záhadný mlčící člověk, byla to Sovětská „</text:span><text:span text:style-name="T1491">Šedá eminence</text:span><text:span text:style-name="T1492">“ nadřízený Baráka na ministerstvu vnitra - Rusi, kteří v té době seděli všude na špičkách ministerstev. Číla se později s ním domluvil rusky.</text:span></text:p>
      <text:p text:style-name="P1493"/>
      <text:p text:style-name="P1494">Vládní rekreační středisko u Orlické přehrady.</text:p>
      <text:p text:style-name="P1495"/>
      <text:p text:style-name="P1496"><text:span text:style-name="T1497">Koncem roku 1956 se nám svěřil Ing. Bláha, náš civilní vedoucí z Ministerstva vnitra o chystané výstavbě rekreačních objektů pro nejvyšší vládní a stranické funkcionáře. Vybírali se různí architekti, byla mezi nimi užší soutěž na typy různých luxusních chat, též pro tehdejšího presidenta A. Novotného, mělo jich být asi 14 a k tomu hotel pro trochu menší pány a veškeré příslušenství - 3 km oplocení strážnice, strážní stanoviště kolem, 2 přístavy pro motorové čluny s výtahem člunů z jezera na břeh, silnice a osvětlení, telefony, venkovní koupací elektricky vyhřívaný bazén, hřiště a jiné nejrůznější příslušenství.</text:span></text:p>
      <text:p text:style-name="P1498"/>
      <text:p text:style-name="P1499"><text:span text:style-name="T1500">Na soutěži - pokud si pamatuji - pracoval profesor Ing. arch. Evžen Kramář, ing. arch. Jaroslav Cuhra, Akad. arch. Jar. Vančura, Dr. Ing. Arch. Leoš Šimon. Vypracování projektu bylo svěřeno Dr. Ing. arch. Šimonovi, který sice byl specialistou na projekty nemocnic (vystudoval proto medicínu), ale byl dobrým architektem. Ostatní ze soutěžících pracovali na jednotlivých projektech, ale pod jeho vedením. Pracoval jsem na projektech 2 přístavů pro motorové čluny s výtahem lodí na vysokou hráz a s hangárem pro čluny Arch. Cuhra projektoval „chatu“ pro presidenta. V projekci se prolínala práce na různých akcích - Barnabitky - Sportovní hala aj.</text:span></text:p>
      <text:p text:style-name="P1501"/>
      <text:p text:style-name="P1502"><text:span text:style-name="T1503">Na staveniště „ chaty“ pro presidenta jsem se dostal jednou s Jar Fialou, zaměřovali jsme terén u jednotlivých chat. Při té příležitosti byl bachař, který nás doprovázel zvědavý, a tak jsme se dostali i do hotové presidentské residence. Na podlahách vysoké plyšové koberce, všude samý mramor, krby, okna a terasy zasklené zrcadlovými tabulemi jako výkladní skříně.</text:span></text:p>
      <text:p text:style-name="P1504">Vytápění všech chat elektřinou, za tím účelem byly navrženy do stěn zapuštěné zářiče. Náklad na vytápění byl vypočítán 5 mil. ročně. Stavbu provádělo komando vězňů z Příbramských dolů. Celé okolí bylo přísně střeženo nejen při stavbě, ale i při provozu. Na jezeře před sídlištěm hlídkovaly policejní čluny.</text:p>
      <text:p text:style-name="P1505"/>
      <text:p text:style-name="P1506">Chaty v Poříčí nad Sázavou.</text:p>
      <text:p text:style-name="P1507"/>
      <text:p text:style-name="P1508"><text:span text:style-name="T1509">Již druhý den po příjezdu z Opavy na Pankrác v červu 1956 jsme jeli s Jar. Fialou a asi s 10 kriminálními vězni do Poříčí n. S., založit stavbu asi 5 větších chat pro rekreaci bachařů. Cesta mně šokovala. Ještě včera mě vezli v autobuse v železech z Opavy na Pankrác a dnes již sedím volně v malém nákladním autu, rozhlížím se lačně krajinou, dokonce jedeme po benešovské silnici, ze které je vidět moji rodnou ves Písnici, obec Cholupice, kde žije maminka a sestra, a vrch Čihadla nad Modřany, kde je moje rodina. Pohledem jsem hltal známý kraj, srdce mi bušilo steskem po domově, který jsem v té době již 7 let neviděl a nevěděl, zda-li jej kdy ještě uvidím. Byl to při jízdě autem krátký, ale oslňující film, jaký kdy jsem spatřil. Byl mi předveden ještě při zpáteční cestě na Pankrác a za nedlouho znovu při dalším zájezdu na chaty.</text:span></text:p>
      <text:p text:style-name="P1510"/>
      <text:p text:style-name="P1511"><text:span text:style-name="T1512">Staveniště chat bylo v zákoutí lesa. Dva bachaři měli největší strach, aby neutekl některý z „měsíčkářů“ věnovali jim veškerou pozornost a nás s Jardou si vůbec nevšímali, přesto já s 25 léty a Jarda s doživotím, jsme byli přece jenom z hlediska režimu těžcí zločinci a k tomu ještě protistátní.</text:span></text:p>
      <text:p text:style-name="P1513"/>
      <text:p text:style-name="P1514">Zájezdy z Prahy na Slovensko.</text:p>
      <text:p text:style-name="P1515"/>
      <text:p text:style-name="P1516"><text:span text:style-name="T1517">Po roce 1960 jsem byl na Slovensku zaměřit místo pro výstavbu v Komárně a prohlédnout nějaké konstrukce. Velký zájezd, se mnou šofér a 2 bachaři, jeli jsme osobním autem. Strážců jsem měl víc než dost. Po cestě zastavovali u hospod, mne v autu hlídal jeden. Pro mne hospody nebyly vhodné, a což kdybych měl zaječí úmysly? Bdělost musí být. Při tom nevadí, že provádíme zodpovědné práce, ty nám svěří, ale trochu lidského přístupu ne. Tupí bachaři!</text:span></text:p>
      <text:p text:style-name="P1518"/>
      <text:p text:style-name="P1519"><text:span text:style-name="T1520">V Komárně jsem provedl a udělal co bylo žádáno a k večeru mne odvezli do vyšetřovací vazby v Bratislavě na přespání. Tam na mne sice nečekali s chlebem a solí, ale po otevření mnoha mříží vrat a dveří jsem se ocitl v ponuré mlčící věznici a kobce. Přinesli večeři, nějaký vyšetřovanecký blaf, vrátil jsem to a druhý den ráno našim bachařům, žalovali, že jsem odmítl jídlo. Patrně se domnívali, že jsem zahájil hladovku. Bachaři se mne zbavili v base a sami šli někam do hospody. Odmítnutí jídla ve vyšetřovací vazbě bylo pro ně nepochopitelné, znám z vlastní zkušenosti, jaký hlad tam vládne, jídla málo, a najednou jídlo někdo odmítá!</text:span></text:p>
      <text:p text:style-name="P1521"/>
      <text:p text:style-name="P1522">Měření chaty v Jablonci.</text:p>
      <text:p text:style-name="P1523"/>
      <text:p text:style-name="P1524"><text:span text:style-name="T1525">Tuším v roce 1961 si mne vypůjčil na 1 den nějaký major ze správy věznice na Pankráci, jeli jsme zaměřovat chalupu poblíže Jablonce, bývalou brusírnu skla při potoce v lese, kolem daleko široko nic jen lesy, louky zarostlé plevelem, téměř 2 m vysokým, v chatě starý vysloužilý bachař s bábou, žádné oplocení, zemský ráj to na pohled pro vězně drženého léta pod hlavněmi automatů, neustále pod zámkem, s bdělými bachaři kolem. A najednou volná příroda bez hranic, zámků, bachařů. Major mne vysadil z auta, řekl, co mám zaměřovat, a jel do vedlejší vsi vyjednávat jakési fotbalové utkání. Až jsem se té samoty a svobody najednou lekl. Poctivě jsem vše zaměřil a celé půldne jsem nespatřil človíčka, sám a sám, proplétal jsem se trávou kolem potoka a uvažoval, co bych měl podniknout. Utéci? Bylo to snadné, ale co dál? A rodina? Být jako psanec a skončit někde kulkou pronásledovatelů, věděl jsem, že v té době je těžké u někoho se skrýt na delší dobu a vydávat je v nebezpečí prozrazení. Také jsem uvážil důvěru majora, bylo by to nečestné jej podvést, byl ve vězeňství naivní, ač věděl, že mých 25 roků není maličkost. Důvěřoval mi, a utéci, měl po kariéře, zavřeli by jej za nedbalost a o jednoho slušného bachaře by bylo méně. Po všech úvahách jsem zůstal na místě, nenasytně jsem do sebe vsál krásu přírody, ticha, vůně luk a bublání potůčku protékajícího pod umlčeným kolem, které již nepracuje se skláři, ti jsou již někde daleko za hranicemi odsunuti. Odpoledne přijel major, bylo pro něho samozřejmé, že ho budu očekávat. Jeli jsme zase do Prahy. Bylo mi teskno, ale život vězně není jednoduchý, myslím-li na rodinu a má-li v těle čest. Věřil jsem, že nebude dlouho trvat mé utrpení, a opět se shledám s rodinou, což by však asi nebylo možné při útěku do ilegality, nebo za hranice, kdyby se to podařilo.</text:span></text:p>
      <text:p text:style-name="P1526"/>
      <text:p text:style-name="P1527">Panoráma Prahy z oken pankrácké věznice</text:p>
      <text:p text:style-name="P1528"/>
      <text:p text:style-name="P1529"><text:span text:style-name="T1530">Naše pracovny ve 2. patře křídla A společných cel umožňoval z oken chodby a záchodů překrásný, panoramatický pohled na Prahu, s Petřínem, Hradem a okolím. Málokdo si může dovolit z pohodlného sezení na WC se kochat pohledem na Hradčany. My jsme to potěšení měli několik let. Profesor Alfred Piffl z Bratislavy mi nakreslil pastelkami ono panorama, mám jej doma, podařilo se mi ho propašovat s pomocí pan Ing. arch. Krásného.</text:span></text:p>
      <text:p text:style-name="P1531"/>
      <text:p text:style-name="P1532">Viktorka zpívá z nemocnice.</text:p>
      <text:p text:style-name="P1533"/>
      <text:p text:style-name="P1534"><text:span text:style-name="T1535">Okny pracoven ve 2. patře byla vidět Pankrácká nemocnice nedaleko od nás. V 1. patře nemocnice bylo ženské oddělení TBC. Děvčata občas vyhlížela z oken a naši někteří mládenci se s nimi na dálku dorozumívali, na okna jakoby psali tiskací písmena, jedno za druhým a děvčata to brzo pochopila a odpovídala. Tak se vyvinula tichá korespondence a dokonce se navázaly i známosti vím o jednom případě, byl z toho sňatek po návratu z vězení. Bachařům to uniklo. Jeden z párů se domluvil a dokonce si vyžádal návštěvu ve věznici, vydávali se za bratrance a sestřenici a vyšlo to, z korespondence znali svá jména i data narození. Několik týdnů, vždy k večeru, z okna vždy zpívala jedna dívka neuměle ale melodicky zádumčivou píseň, slova neznám, nebyl to normální zpěv, i říkali jsme, že zpívá „Viktorka“ dle Babičky B. Němcové. Jeden večer si „Viktorka“ podřezala žíly na rukou, viděli jsme z oken stopy krve na omítce pod oknem. Od té doby jsme ji neviděli ani neslyšeli. Trapnější byl dojem viděti v pankrácké věznici matky s kojenci po porodu. Měl jsem za úkol zaměřiti nemocnici pro plán na ústřední vytápění. Prošel jsem všechny místnosti, tedy i porodnici a ložnici narozených dětí. Bylo mi úzko dívati se na ubohé matky i děti. Po šesti týdnech byly děti matkám odebrány a dávali je buď rodinám domů, nebo do útulku.</text:span></text:p>
      <text:p text:style-name="P1536"/>
      <text:p text:style-name="P1537">Asijská chřipka na Pankráci.</text:p>
      <text:p text:style-name="P1538"/>
      <text:p text:style-name="P1539"><text:span text:style-name="T1540">Pravděpodobně v r. 1958 rozšířila se Asijská chřipka na Pankráci. Neušel jsem ji ani já. Z vězeňských nás nemocné přemístili do přízemí, křídla C společných, kde jsou malé místnosti, normální cely. Byly tam 4 dvojité postele nad sebou, dveře zamčené žádná péče, jen isolace. Dostávali jsme normální stravu, a nikdo se o nás nestaral. Jen naši kamarádi z technického oddělení - Jarda Fiala mi nosil 2 x denně džbán čaje. Byl jsem ve velké horečce, nikdo mne neměřil, nevěděl jsem co dělat. Při každém pohybu jsem nemohl popadnout dech, snad to bylo od srdce. Vylezl jsem z postele, prostěradlo jsem celé namočil do vody, na posteli se, jak bylo možné bez cizí pomoci, zabalil a trochu přikryl jednoduchou dekou. Zabalení do prostěradel a vůbec celou proceduru jsem dělal v polovědomých a neustálém nedostatku vzduchu. Zapařiti jsem se nemohl, prostěradlo studilo a deka byla z větší části odkryta, jektal jsem zuby, ale má nátura byla asi dost silná, přežil jsem to. Ostatní vězňové byli na tom stejně, pomoci jeden druhému nemohl.</text:span></text:p>
      <text:p text:style-name="P1541"><text:s/></text:p>
      <text:p text:style-name="P1542"><text:span text:style-name="T1543">Jindy, časově nemohu určit, přibližně v témže období, byla opět větší epidemie chřipky. Zůstali jsme na svých lůžkách. Lékař mi dal krabičku s 200 malými kulatými barevnými tabletkami - antibiotika a řekl, že jsou to dětské. Nerozuměl jsem mu v horečce, kolik jich mám brát a domníval se v obluzení, že během dne to mám spotřebovat.</text:span></text:p>
      <text:p text:style-name="P1544"><text:span text:style-name="T1545"><text:s/></text:span><text:span text:style-name="T1546">Od lékaře jsem šel do pracovny ke stolu a došel jsem k počtu 20 kusů při jedné dávce. Rozděloval jsem to na 10 hromádek po 20 kusech, nemohl jsem to ani spočítat, pletl jsem se. Zabalil jsem hromádky tabletek do papírků a pečlivě po předepsaných hodinách jsem do sebe nasypal vždy 20 tabletek. Bachař mne k tomu vždy v noci budil. Ráno jsem měl mít návštěvu rodiny, před návštěvou jsem šel k lékaři a přinesl zpět 1 balíček s 20 tabletami zpět s tím, že jsem to nestačil spotřebovat. Lékař, vězeň, se polekal, dávky měly být asi po 4 tabletách. Měl obavy, nezničil-li jsem si po předávkování antibiotik střevní floru, což by mohlo mít zhoubné následky. Měl jsem štěstí, přežil jsem i tuto drastickou léčbu. U návštěvy jsem byl bledý a téměř tuhý, nic jsem nevnímal, nevím, co si o mém stavu rodina pomyslila. Zřejmě jsem měl tvrdou náturu, vše nakonec ve zdraví přečkal.</text:span></text:p>
      <text:p text:style-name="P1547"/>
      <text:p text:style-name="P1548"><text:span text:style-name="T1549"><text:s/></text:span><text:span text:style-name="T1550">Švejk a „To chce klid na Pankráci“.</text:span></text:p>
      <text:p text:style-name="P1551"/>
      <text:p text:style-name="P1552">V roce 1958 byli do naší projekční skupiny na Pankráci přičleněni různí umělci - vězňové, malíři, grafici, a sochaři, aby připravili - „Celostátní výstavu archivních dokumentů na Hradě“. Byl mezi nimi i jeden malíř, jméno již nepamatuji, zavřený za pornografické obrázky. Na výstavu bylo málo času a jejich vedoucí z MV, jeden major je proháněl, ale byl přístupný žertu. Onen malíř nakreslil Švejka s nápisem „To chce klid“ a pověsili to na stěnu. Potom vyrobil malé kartičky se Švejkem a na druhé straně nějaký pornografický výjev, opět s nápisem „To chce klid“. Majorovi se to zalíbilo i bachařům, a tak se z pankrácké věznice začaly šířit ony pověstné obrázky Švejka s nápisem „To chce klid“ po Praze a dále zaplavily postupně celou naši vlast. Jeden z původních originálů mám doma.</text:p>
      <text:p text:style-name="P1553"/>
      <text:p text:style-name="P1554"/>
      <text:p text:style-name="P1555">Jak vznikla nová Fučíkova cela u sekyrárny na Pankráci.</text:p>
      <text:p text:style-name="P1556"/>
      <text:p text:style-name="P1557"><text:span text:style-name="T1558">Propagace komunisty Julia Fučíka a jeho cely č. 247 (nebo 267 - nevím přesně) na Pankráci v 1. patře samovazeb B, kde psal „Reportáž na oprátce“ v roce 1942 - 43 přitahovala zájemce i různé místní i zahraniční osobnosti. Komunisté však od roku 1948 naplňovali pankráckou věznici politickými vězni přinejmenším mnohdy stejné úrovně. Fučíka věznili Němci, naše lidi věznili komunisti a jejich osudy s mučením i s popravami si nezadali nic s osudem Julia Fučíka jen s tím rozdílem, že Fučíka popravili naši nepřátelé Němci a naše čestné lidi popravovali do tisíců komunisté a s našimi vězni jednali stejně, mnohdy i krutěji než nepřátelé. Kolik vzácných a pro vlast bojujících lidí mají na svědomí: Dr. Milada Horáková, mjr. Nechanský, mjr. Prokeš, ppl. Sabela, ppl. Song, ppl. Gonic, generál Pika, mjr. Jebavý, Hubálek, npr. Janda, Choc, Navrátil, přemnoho dalších a sta postřílených na hranicích nebo v koncentrácích na jáchymovsku.</text:span></text:p>
      <text:p text:style-name="P1559"/>
      <text:p text:style-name="P1560">Přeplněná pankrácká věznice politickými vězni, nebyla vhodným místem pro návštěvy zájemců o Fučíkovu celu. Hledalo se řešení, nebylo v mnohých případech odmítnout povolení k návštěvě Fučíkovy cely. Byl vymyšlen plán zřídit Fučíkovu celu v přízemí z jedné ze dvou místností za Němců používaných jako čekárny před popravou.</text:p>
      <text:p text:style-name="P1561"><text:span text:style-name="T1562">Byla to krajní místnost ve IV. oddělení v přízemí přímo proti vchodu do sekyrárny. Místo bylo voleno záměrně proti popravčí komoře, aby to demagogicky podtrhovalo Fučíkův boj a statečnost.</text:span></text:p>
      <text:p text:style-name="P1563"/>
      <text:p text:style-name="P1564"><text:span text:style-name="T1565">Nadporučík Hodinka z hospodářské správy věznice Pankrác si mě vybral k technické pomoci při řešení této napodobeniny Fučíkovy cely. Zavedl mne do skutečné Fučíkovy cely v 1. patře, o které jsem věděl již z doby mého vězení v r. 1942, vidíval jsem před ní stát Fučíka po návratu z Pečkárny, když nás sváželi zpět. Byla jako každá jiná ze stovek cel samovazeb - sklápěcí postel na stěně, 2 slamníky u zdi pod oknem, stolek s 2 židlemi, polička s miskami nad stolem, v rohu záchodová mísa, strop klenutý, místnost asi 420 x 220, okno u stropu, těžké dvéře z venku na zavírání a dřevěná podlaha. Na stěnách vyryté různé kalendáře, s odškrtávanými dny pobytu ve věznici, různé nápisy na poličce, dvéřích a stěnách, zašpiněné stěny, radiátor a světlo nad stolkem. Podrobnosti jsem znal nejen z doby mého vězení za okupace, ale i z doby r. 1949.</text:span></text:p>
      <text:p text:style-name="P1566"/>
      <text:p text:style-name="P1567"><text:span text:style-name="T1568">Požadavek byl upraviti novou celu v přízemí dle této. Bylo nutno napodobiti pod rovným stropem klenbu, rovné okno segmentovým, betonovou podlahu nahradit prkny, začoudit stěny a strop, vyrýt nápisy a kalendáře na stěny a dvéře, doplnit lůžko se zařízením a záchod. Vše bylo brzy provedeno a cela byla filmována pro nějaký film o Fučíkovi. Návštěvy teď mohly přicházeti shlédnout „místo, kde trpěl Fučík“ podtržené dramaticky blízkostí sekyrárny.</text:span></text:p>
      <text:p text:style-name="P1569"/>
      <text:p text:style-name="P1570"><text:span text:style-name="T1571">A komunistický další podvod byl dokonán!</text:span></text:p>
      <text:p text:style-name="P1572"/>
      <text:p text:style-name="P1573"/>
      <text:p text:style-name="P1574"/>
      <text:p text:style-name="P1575"/>
      <text:p text:style-name="P1576"/>
      <text:p text:style-name="P1577"/>
      <text:p text:style-name="P1578">Svatba dcery Heleny v červnu 1963.</text:p>
      <text:p text:style-name="P1579"/>
      <text:p text:style-name="P1580"><text:span text:style-name="T1581">Mile jsem byl překvapen sdělením náčelníka Technického oddělení o povolení 3 denní návštěvy - přerušení výkonu trestu na svatbu nejmladší dcery Heleny, která po předložení žádosti o moji účast bylo nejprve řečeno, že to bude projednáváno a že dostane vyrozumění. Helena však se nedala odbýt, kategoricky žádala o povolení ihned, neb se raději nebude vdávat. Byl vyrozuměn náčelník Tech. oddělení, který mne dobře znal a věděl o mé práci na hale a jinde rozhodl a návštěvu povolil. Po 14 létech vyjít na 3 dny z věznice není maličkost při nejmenším je to šok a rozpaky. Měl jsem radost. Odvedli mne do skladu našich oděvů, kde jsem se oblékl do civilu. Nevěděl jsem si rady, jak uvázat kravatu, oblečení bylo proti kriminálnímu tak lehké a hebké, ani poznat jsem se nemohl v zrcadle, málem bych se byl pozdravil v pohledu na fešáka. Příchod domů byl nemálo dramatický, vřelé objetí s manželkou a dětmi. Vozil mne Jiří, syn ve vypůjčené Pragovce od Zdenka Karase. Zavezli mne k příbuzným do Cholupic, kde u Svobodů se sešlo celé příbuzenstvo, asi 30 lidí, byla tam 82 letá maminka, obě sestry, moje rodina a rodiny Svobodova a Malinova. Bylo vyprávění dotazů, jídla, prostě jsme se všichni radovali, hrál nám k tomu gramofon. Hlava se mi ze všeho točila, přemíra radosti a svobody z čista jasna, ale jen na 3 dny. Poslední den jsme navštívili hrob mého otce v Cholupicích, prošli jsme se cholupickou bažantnicí a v předepsanou hodinu třetí den opět na Pankráci, s kufrem plným dobrot ze svatby pro moje kamarády. Těžko jsem překračoval práh věznice s otázkou, kdy jej budu moci s konečnou platností překročit.</text:span></text:p>
      <text:p text:style-name="P1582"/>
      <text:p text:style-name="P1583">Ale abych nekončil bez vysvětlení a popsání děje svatby a ostatních událostí kolem. Svatba se konala druhý den v Praze 4, v radnici v Táborské ulici. Bylo fotografování, přišel se dokonce podívat Evou pozvaný bývalý spoluvězeň Josef Slanina. Můj exteriér byl před propuštěním na dovolenou těžce narušen vypadnutím 2 horních předních zubů. Šišlal jsem a esteticky to bylo pro mne moc nepříjemné. Zuby jsem měl v kapse, udělal jsem si domácky vyrobenou protézu. Oba zuby jsem na zadní straně opatřil drážkou, vyřezanou v kostní dřeni, provlékl je tenkým drátem v bílé bužírce a uvázal konce drátů na ostatní horní zuby. Celkem to bylo jakž takž dobré, jenom kousat jsem na ně nemohl, takže moje svatební hostina byla s obtížemi. Mám dojem, že zhotovení primitivní protézy se 2 zuby v kriminále se mohlo rovnat s vynalezením kamenného nástroje pračlověkem. Protézu jsem používal i ve věznici několik měsíců nežli jsem se dostal k zubaři, kterého jsem tímto vlastnoručním dílem uzemnil. Velmi ocenil můj důmysl a potom jsem už měl řádnou protézu s 2 zuby od zubaře.</text:p>
      <text:p text:style-name="P1584"/>
      <text:p text:style-name="P1585"><text:span text:style-name="T1586">Po svatební hostině v Praze se konalo večerní shromáždění členů rodiny a nejbližších příbuzných u nás ve velkém pokoji. Hostina trvala dlouho do noci, všude se svítilo, nahrávalo se na magnetofon, filmovalo se (Zdeněk Karas). Pozdě večer se však udála příhoda, která vzrušila všechny přítomné. Někdo u vchodu zazvonil a skryt za keřem bezu, dožadoval se, abych přišel zeti Karlu Paterovi u dvířek a řekl nějaké heslo. Když jsem došel ke dvířkům, nikdo tam nebyl. Pátrali jsme v křovinách po zahradě, nikoho jsme nenašli. Nevěděl jsem, co to znamená, domníval jsem se, že se jedná o provokaci ze strany fízlů z věznice, že mne zkouší, ohlásím-li tuto událost po návratu. Možná, že to byl někdo ze známých, nevím však o hesle. (Již nepamatuji jaké). Proto po návratu na Pankrác jsem věc ohlásil. Nic se nedělo, zřejmě šlo o provokaci, chtěli mne kompromitovat a zkoušet. Po příchodu do Modřan jsem se týž den nahlásil na MNV u Petržílové, kterou jsem znal ze Svazu politických vězňů od r. 1945, dobře znala i ona mne. Nejevila nejmenší zájem o mne, stroze vyřídila hlášení, nechtěla se kompromitovat se velezrádcem, byl jsem pro ni černým psem. Taktéž bývalý tesařský mistr. Šimůnek, vedoucí bytové správy mne potkal na chodbě a ani okem nemrkl, aby si nezadal. Podlí zbabělci!! Jsou to komunistické bestie a Petržílová má nad to nečisté svědomí z doby, kdy Červenkovi dělala sekretářku akčního výboru v Modřanech v r. 1948 a pronásledovali mne až do kriminálu.</text:span></text:p>
      <text:p text:style-name="P1587">Třetí den mne celá rodina vyprovázela na Pankrác až k bráně.</text:p>
      <text:p text:style-name="P1588"/>
      <text:p text:style-name="P1589">První vánoce na Borech s generálem Františkem Nosálem.</text:p>
      <text:p text:style-name="P1590"/>
      <text:p text:style-name="P1591"><text:span text:style-name="T1592">Gen. Nosál, dobrý Moravák-Hanák, byl veselý, znalec nepřeberného množství moravských písní, které nám po uzávěrce na cele nebo na pracovně přezpěvoval. Na malé cele na Borech o Štědrém dnu 1949 jsme byli 4. Ani již nevím, jak jsem od někoho na Borech opatřil větévku chvojí, opatřili jsme si improvizovaný stromeček, pan Štefl strojař ze Škodovky, který docházel, jako civil za námi s prací na požádání nám kupil balíček viržinek, po kterých Nosál, jejich vášnivý kuřák tolik toužil a často hovořil. K štědrovečerní vězeňské večeři dali jsme Nosálovi tajný dárek s viržinkami. Ještě dnes vidím jeho jiskry v očích, byl dojat, ale ihned si labužnicky zapálil, přes zákaz kouření, přece kouřil. Byl to snad jeho nejdojemnější okamžik v kriminále, kde si měl odsedět 12 roků, že nehlásil faráře, který se vydával za agenta ze západu a zatím to byl nastrčený provokatér od STB, který dostal do vězení také gen. J. Peška. Gen. Nosálovi bylo v r. 1949 72 roků a přes to se neštítili použít proti němu tak podlý způsob, aby ho mohli zavřít. Gen. Nosál byl ruským legionářem a po první válce byl ministrem veřejných prací.</text:span></text:p>
      <text:p text:style-name="P1593"><text:s/></text:p>
      <text:p text:style-name="P1594">První politická amnestie v r. 1960.</text:p>
      <text:p text:style-name="P1595"/>
      <text:p text:style-name="P1596"><text:span text:style-name="T1597">S napětím jsme očekávali při 15. výročí osvobození amnestii pro politické vězně, kterými byli přeplněni všechny kriminály a koncentráky na jáchymovsku a v Příbrami. Asi 2 dny před výročím byli, dle nám nepochopitelného klíče, vybíráni političtí vězňové a houfně odváděni do věznice, kde vyčkávali, co se bude dít dál. My na celách ve věznici, zbylo nás politických opravdu málo, jsme se z výběru odvedených domnívali, že oni asi domů nepůjdou, šlo většinou o dlouhodobé tresty a celkem i významné osobnosti. Kombinovali jsme, zda snad nepustí jen nás pár, kteří jsme v projekční skupině technického oddělení zbyli. Rázem však byl úvahám konec, po vyhlášení amnestie. Šli domů oni vybraní a zbývající byli organizátoři a aktivní činitelé protistátních skupin. Mezi ně zařadili i mne. Technické oddělení ze 2/3 vylidnilo. Padla na nás zbylé tíseň a beznaděj, nebyla s námi řeč. Opuštěná pracoviště po šťastnějších jsme měli za úkol dát do pořádku a na nás bylo nějak se s tím šokem vyrovnat. Bylo to v ubikacích i na pracovnách jako po pohřbu. Přáli jsme kolegům návrat domů, nevěděli jsme, proč i my jsme nešli domů. Ještě asi 2 dny dodatečně z našich řad propustili a nebyl konec. Nezbývalo, než se s tím smířit. Rodiny nás očekávaly, ale marně. Odvolal jsem se, vyřízeno s důvody: „Organizátor protistátní skupiny, vyvíjel mimořádnou aktivitu“ a jiné zdůvodnění nebezpečné činnosti, proto se amnestie na můj případ nevztahuje.</text:span></text:p>
      <text:p text:style-name="P1598"/>
      <text:p text:style-name="P1599"><text:span text:style-name="T1600">Ze<text:s/></text:span><text:span text:style-name="T1601">státních</text:span><text:span text:style-name="T1602">, jak nám politickým říkali, nás zbylo po amnestii na Technickém oddělení asi 7 - mimo mne Jaroslav Fiala, Ing. Emil Bohuslav, další jméno si již nepamatuji. Bylo zbytečné se vzájemně utěšovat, příliš dobře jsme znali krutost komunistického režimu s jeho policejním aparátem, věřili jsme, že nic nepřetrvá věčně, ani zločinný režim. Pracovny techniků prořídly, zbyli nepolitičtí, za které označovali velkou skupinu techniků, kteří pracovali pro projekční útvar při Lidové straně. Nejprve si od nich nechali řadu projektů, a nakonec je zavřeli, protože pracovali soukromě, s tresty 5 - 15 let a zabavením majetku. Bylo jich na Pankráci 100, přesně nevím.</text:span></text:p>
      <text:p text:style-name="P1603"/>
      <text:p text:style-name="P1604">Po vyřízení amnestie, nás zbylé politické svolal ze správy věznice mjr. Šafarčík, bývalý neslavný a krutý velitel věznice na Borech. Stroze nám oznámil důvody, proč se na nás amnestie nevztahuje a bylo to odbyté.</text:p>
      <text:p text:style-name="P1605"/>
      <text:p text:style-name="P1606">Několik dnů před vyhlášením amnestie, kdy ve správě věznice třídili a připravovali doklady politických vězňů, zahájila činnost i skupina politicko-bezpečnostních bachařů. Volali jednotlivé politické vězně k tajným pohovorům. Vybírali se, kdo byl nejen mezi vězni ale i v místě svého bydliště vážený, charakterní a kterému druzí a jeho známí důvěřovali. Z těchto lidí se pokoušeli udělat tajné spolupracovníky - konfidenty, kteří po svém propuštění měli získávat informace, pátrat po protistátní činnosti a hlásit co kde a kdo řekl a dělal. Tato instituce udavačů byla známá již za okupace, stejně i Ti získávali konfidenty v civilu i v kriminálech. Kdo byl prověřen odsouzením za protistátní činnost, měl v očích svých známých doma i na pracovišti plnou důvěru, protože většina národa nešla s komunisty, a takovýto člověk - konfident - měl zrazovat a často přivádět i na šibenici své nejlepší kamarády. Kdo jednou „spolupráci“ jak konfidentství říkali, podepsal, zavázal se na celý život a nebylo úniku, vždy proti němu něco měli a ihned by ho zavřeli nebo jinak zlikvidovali, kdy nekonal práci, pro kterou se zavázal. Často získávali konfidenty i z nepolitických vězňů. Nebo STB nabídlo spolupráci tomu, kdo uvízl drápkem třeba za nějakou trestnou činnost, za podmínek, že jej nebudou soudit a propustí jej za cenu spolupráce.</text:p>
      <text:p text:style-name="P1607"><text:span text:style-name="T1608">Bohužel i mezi politickými vězni se našli zrádci, byli mezi námi a informovali správu věznice, co se na celách mluví, vlastně prověřovali spoluvězně, což by správa věznice nedokázala. Podobní výtečníci, dělali většinou před vězni hrdiny, jež se nebojí bachařů, byli na bachaře i drzí, před spoluvězni kritizovali i režim a zaváděli debaty, aby vytáhli z kamarádů jejich názor. Dokonce byly časté případy, že vězně, konfidenta - odvezli domněle k výslechu, vrátil se někdy až po dlouhé době mezi nás. Jedním byl nějaký Horák, STB jej poslali do některé vyšetřovací vazby k vězni, který nechtěl nic prozradit, a jeho úkolem bylo předstírat nějakou protistátní činnost, nebo že je zatčeným agentem přišlým ze západu atd. Byl s vyhlédnutou obětí delší dobu, aby byla získána důvěra, často i přišel z výslechu s modřinami, aby jeho důvěra byla ještě podtržena a občas byl volán na „Výslechy“ kde podával vyšetřujícímu komisaři zprávu, co z uvedené oběti vytáhl. Uvedený Slovák - jehož jméno si nepamatuji (snad jej bude znát Jar. Fiala) se vrátil po několika měsících zpět mezi nás na Pankrác a správa věznice asi za týden předala  nového vězně, který na vycházce spatřil uvedeného tajného konfidenta, o čemž ovšem nevěděl, ale znal jej pod jiným jménem, jak se mu na cele vyšetřovací vazby představil a řekl mu, že je kapitán čsl. armády a byl zatčen při přechodu hranic. Toto nešťastník vyprávěl a ihned se šel hlásit k svému „kamarádovi kapitánovi“. Z hrůzy však byl informován, že není ani kapitánem, ani jméno nesouhlasí, prostě rafinovaný bonzák, který z dotyčného vytáhl, co mohl, a ten se potom u soudu divil, jak to všechno co dělal, vědí. Správa věznice a STB utrpěly blamáž. Uvedený „pan kapitán“ brzy po odhalení zmizel z Pankráce a asi ve své spolupráci pokračoval jinde.</text:span></text:p>
      <text:p text:style-name="P1609"/>
      <text:p text:style-name="P1610"><text:span text:style-name="T1611">Jednou odhalil náš spoluvězeň Slovák Felix Müller také politického vězně, kterému vypadl z kapsy papírek od jistého kapitána bezpečnostní služby na Pankráci, kde jej žádá, aby podal informace o vězních, kteří jezdí na sportovní halu (jmenovitě byl uveden Řeřábek) Müller mu lístek ukázal, a on se přiznal, že podává informace. Měl jsem na něho podezření též, jednou mě i jemu vrátili dopis, že je závadný. On šel první k bachaři, který to vyřizoval, pustil se do něho hrubě, nic se mu nestalo, což obvykle končívá disciplinárním trestem a korekcí. Dalším odhaleným bonzákem v Opavě z nepolitických byl nějaký Hadraba, který jako komunista dělal nějaké zlodějny ve stavebnictví. V komunismus věřil i nadále i po odsouzení, ale vylepšoval si svoji pozici u bachařů podáváním informací o spoluvězních. Měli jsme ho v podezření, tajně jsme mu otevřeli stůl, byly tam zápisky azbukou psané ale česky, kde udával kdo jaký je a co kde říká. Naše podezření se potvrdilo.</text:span></text:p>
      <text:p text:style-name="P1612"><text:span text:style-name="T1613">Ani já jsem neunikl tajnému pohovoru o spolupráci. Mluvili se mnou o všem a naznačovali spolupráci. Já se vyhýbal odpovědi a předstíral, že nevím, o co jim jde, až to bylo trapné, poslední útok jsem odrazil prohlášením, že udávat nebudu, to že se dělalo za Němců a viděl jsem, jak mnoho udavačů to zaplatilo životy. Tím skončil jejich zájem o mne a proto žádná amnestie. Seděl jsem i při další amnestii v r. 1962. Čest a čisté svědomí se nesmí ztratit!!</text:span></text:p>
      <text:p text:style-name="P1614"/>
      <text:p text:style-name="P1615">Podmíněné propuštění s žádostí o milost.</text:p>
      <text:p text:style-name="P1616"/>
      <text:p text:style-name="P1617"><text:span text:style-name="T1618">Po více než 10 létech věznění žádala moje stařičká matka presidenta Novotného o milost, nebo snížení trestu. Příslušné úřady učinily dotaz na Národním výboru v Modřanech, zda nemá námitek proti propuštění. „Ujal“ se mne předseda MNV v Modřanech soudruh Karel Šárka a napsal „Návrat nežádoucí“ čímž byl osud žádosti o milost zpečetěn. Pan Šárka, komunista, usurpátor a modřanský diktátor, patrně si připomněl, že Němci také něco psali na spisy vězňů, kteří se neměli nikdy vrátit. Velmi se vyznamenal nenávistí, nevím proč, nic jsem mu neudělal, jen to, že za moje peníze se v r. 1942 dostal ze spárů gestapa.</text:span></text:p>
      <text:p text:style-name="P1619"/>
      <text:p text:style-name="P1620">Jak jsem se to dozvěděl?</text:p>
      <text:p text:style-name="P1621"/>
      <text:p text:style-name="P1622"><text:span text:style-name="T1623">Moje rodina požádala o pomoc Janu Kubálkovou z Modřan, která se znala s bývalým předsedou strany Socialistické ministrem spravedlnosti Najmanem. <text:s/>Zašla k němu a on si vyžádal mé spisy, kde našel „</text:span><text:span text:style-name="T1624">doporučení</text:span><text:span text:style-name="T1625">“ Karla Šárky. Janě řekl, že doporučení je horší nežli pro vraha.</text:span></text:p>
      <text:p text:style-name="P1626"/>
      <text:p text:style-name="P1627">První žádost o podmíněné propuštění v r. 1962</text:p>
      <text:p text:style-name="P1628"/>
      <text:p text:style-name="P1629"><text:span text:style-name="T1630">Po vydání nového zákona byl nejvyšší trest 15 roků. Výklad zněl ale jinak, že zbytek trestu být vyšší než 15 roků. Zase podvod, aby nemusili propustit politické vězně s delšími tresty. Podal jsem sám žádost o snížení trestu a byl mi upraven na 15 let místo původních 25. Požádal jsem o podmíněné propuštění po odpykání poloviny trestu - z 25 let to bylo 12,5 roku. Jednání se provádí soudním řízením. Moje žádost byla odmítnuta s odůvodněním, že část trestu již odpykaného je ještě malá (bylo to asi 13 roků a to bylo málo) a potom,<text:s/></text:span><text:span text:style-name="T1631">že jsem se dosud nepolepšil, naopak, že jsem ve výkonu trestu spáchal další trestní čin urážkou presidenta</text:span><text:span text:style-name="T1632"><text:s/>a že nemají záruku, že bych vedl venku řádný život pracujícího člověka. Věděl jsem teď jasně, na čem jsem. Po vyřízení žádosti o snížení trestu na 15 let jsem v r. 1963 podal znovu žádost o podmíněné propuštění, to jsem měl odsezeno asi 14,5 roku.</text:span></text:p>
      <text:p text:style-name="P1633">V mém soudním projednávání mé žádosti o propouštění na podmínku, jsem se nestačil divit, jak jsem se za pouhý rok změnil. Všichni mne tam chválili, jaký jsem pracovník a že je u mne záruka vésti řádný život pracujícího člověka. V tomto režimu je všechno možné, vždyť nám vládne „dialektika“ dnes je to černé, zítra to bude bílé.</text:p>
      <text:p text:style-name="P1634">Tak nadešel den 17.12.1963 kdy jsem se opět převlékl do civilu, naši mi poslali se sběru po sousedech šatstvo a po obědě jsem vyšel z brány Pankrácké věznice, kde na mne čekala manželka, syn Jiří se svoji nevěstou a taxíkem jsme jeli domů. Byl to již čtvrtý návrat z kriminálu. Doma velké pozdvižení, syn se za týden měl ženit, děti se vracely domů na uvítanou. Byl jsem v novém životě trochu nejistý, neznal jsem platné peníze, změnily se i ulice, jiné obchody, jinudy jezdí tramvaje, jiné jsou továrny i jiní jsou někde lidé - národ rozdělený - komunisté <text:s/>a ti ostatní.</text:p>
      <text:p text:style-name="P1635"/>
      <text:p text:style-name="P1636"><text:span text:style-name="T1637">Nastala strast, co budu dělat, musím pracovat pro rodinu, jsem jim tolik dlužen. Ještě ten večer 17. 12. mne manželka zavedla k Ing. ……. vedoucímu projekce Okresního stavebního podniku Praha - západ, zda by pro mne měl místo. Slíbil pomoci a také se tak stalo. Druhý den 18. 12. 63 jsem jel s dcerou Dádou do Prahy, dělala mi průvodce a učila mne po městě chodit. Připadal jsem si jako kanár puštěný z klece, který si neví s ničím rady. Potom cesta na policii pro občanský průkaz. Představoval jsem si podle zpráv a článků v novinách uveřejňovaných po 15 let mé nepřítomnosti, že Praha je zcela jiná. A zatím jsem mnoho nového neviděl, byl jsem za chvíli opět jako doma. Jen peníze jsem nechtěl utrácet. V těch dnech jsem šel kvůli úspoře 60 haléřů za tramvaj pěšky z Holešovic až do Vršovic, nohy bolely, ale haléře zůstal v kapse.</text:span></text:p>
      <text:p text:style-name="P1638"/>
      <text:p text:style-name="P1639"><text:span text:style-name="T1640">Svatba syna Jiřího týden po mém návratu 23. 12. 1963 byla vzrušením pro celou rodinu. Doma nás bylo šest, já s manželkou, provdaná dcera Helena se zetěm Karafiátem, syn Jiří a tchýně Julie Auerpergerová, po svatbě přibyla ještě Jana. První Vánoce doma po 15 létech byly dojemné. Potom pár dnů odpočinku v kruhu rodiny a 15. ledna 1964 nástup do zaměstnání u Okresního stavebního podniku Praha - západ jako přípravář výroby za 1750 Kčs hrubých měsíčně.</text:span></text:p>
      <text:p text:style-name="P1641"/>
      <text:p text:style-name="P1642"><text:span text:style-name="T1643">Po létech přišla opět chvíle pečovat a zabezpečovat rodinu, která tolik let musela strádat, odkázána sama na sebe. Domů z vězení jsem posílal, co jsem mohl, od 500 Kčs až 1200 Kčs, co mě zbylo ze mzdy po srážce 70% pro věznici. Platově jsme byli ve věznici zařazeni jako technici, můj základní plat byl 1750 Kčs a prémie podle provedené práce.</text:span></text:p>
      <text:p text:style-name="P1644">Snažil jsem se nyní šetřit maximálně, k svačině v prvních létech jsem míval ½ l mléka a dvě housky.</text:p>
      <text:p text:style-name="P1645"/>
      <text:p text:style-name="P1646"><text:span text:style-name="T1647">Po návratu domů v prvních dnech jsem se obával, jak budu přijat v Modřanech. Moji známí, ale i ti, které já neznal, ale z Modřan jsem byl známý všem, se ke mně živě hlásili, velmi vítali, a byli moc zvědaví, abych jim vyprávěl. Na to ovšem nebyla doba, musil jsem se zdržovat jakýchkoliv projevů, měl jsem podmíněný trest a nerad bych se ocitnul na Pankráci zpět. Nikoho jsem však neodbyl, vše jsem vysvětlil v náznacích a jen nejlepší a pevné přítele jsem informoval. Našli se však i ojediněle i lidé, kteří mne dobře znali a vyhýbali se, byli zbabělí, aby si se mnou nezadali, většinou mívali nečisté svědomí, poskvrněné členstvím v KSČ. To mne mrzelo, jen jsem je v duchu litoval, jací jsou ubožáci a zaprodanci.</text:span></text:p>
      <text:p text:style-name="P1648">Zjistil jsem, že jádro národa ve své většině není otráveno jedem komunismu a to mne blažilo.</text:p>
      <text:p text:style-name="P1649"/>
      <text:p text:style-name="P1650"><text:span text:style-name="T1651">Druhý den po návratu domů večer přišli za mnou Josef Vraný bývalý majitel pily a Bohumil Adámek, syn majitele autodílny a každý mi dal 500 Kčs na uvítanou. Byl jsem dojat pozorností spontánně projevenou. Při chůzi po ulici jsem býval středem pozornosti, i když ne otevřeně projevené, stačily mi letmé úsměvy pokynutí a ti odvážnější mne i objímali.</text:span></text:p>
      <text:p text:style-name="P1652"><text:span text:style-name="T1653">Vězeňský dril ze mne za pár dní nestačil vyprchat, ještě jsem sebou trhal při potkávání policajtů ve stejné uniformě, jako měli bachaři s červenými výložkami a málem bych je byl předepsaným způsobem zdravil.</text:span></text:p>
      <text:p text:style-name="P1654"/>
      <text:p text:style-name="P1655"><text:span text:style-name="T1656">Brzy po návratu jsem dostal kulturní křest, návštěvou Národního divadla, kam mne s sebou vzala dcera Dáda. Byl jsem u vytržení, stále mi ještě připadalo, že mám na sobě vězeňskou uniformu a někdo mě sleduje a při tom tolik dojmů kolem. Po nástupu do zaměstnání jsem chodil pěšky z Kunratic do Modřan, abych ušetřil za autobus.</text:span></text:p>
      <text:p text:style-name="P1657"/>
      <text:p text:style-name="P1658"><text:span text:style-name="T1659">Na jaře 1964 se příroda oděla do jarního roucha, bloudíval jsem sám lesem od Komořan až do Točné, laskal pohledem i dotykem každou květinu, brouky, zvěř, vše bylo v mých očích panenské. A ty meze nebo louky! S rozkoší jsem uléhal někde pod stromem nebo na mez abych přivoněl k mateřídoušce, nebo zkusil dělat zrcátka z utrženého mlíčí. Cvrčka na mezi u Cholupic jsem dlouho poslouchal a pozoroval, na Horkách u Cholupic hledal a našel koniklece, jako kdysi za klukovských let.</text:span></text:p>
      <text:p text:style-name="P1660"/>
      <text:p text:style-name="P1661"><text:span text:style-name="T1662">Jedna z prvních cest měla za cíl Bažantnici u Cholupic, tam jsem v mládí chodíval na procházky, pronikal taje a kouzla lesních čtvrtí a obhlížel tajuplnou myslivnu, kde žila moje tajná láska Mařenka Auerspergerová, moje manželka, vzpomínal na poklidné večery na lesních cestách pozvolna zastírané mlžným oparem a šerech při západech slunce. Nezapomenutelné to dojmy pro celý život, na nějž jsem často v ponurých kobkách vězení vzpomínal a přehlušoval jimi bezohlednou přítomnost. Bažantnice je ještě dnes, kdy se těžká léta navršila na účet mého života, nejdražším místem, kam zajdu setřást ze sebe bolest, stesk a nabrat opět síly pro další boj. Kolik nezapomenutelných nedělních večerů, jsem nesmírně šťasten prožil v myslivně před svatbou, kolik jen všedních večerů při vyprovázení mé vyvolené ze cvičení v Sokole z Cholupic do Bažantnice.</text:span></text:p>
      <text:p text:style-name="P1663"><text:span text:style-name="T1664">Závěrem vylíčení zážitků z doby komunistického temna v létech 1949 - 1963 shledávám málo výstižných slov, k ocenění nesmírného a strastiplného sebeobětování mé manželky Marie, věrné Sokolky a zanícené vlastenky a matky, která po dlouhých 15 let mého věznění a s nevšední obětavostí se starala o 4 nezaopatřené děti, v nedostatku, útlaku, nikdy nezakolísala a vychovala je k pravdě a poctivosti. Často po dlouhá léta byla se strany Národního výboru a soudního orgánu vydírána z důvodu majetkových, ačkoliv zbyly jen dluhy, majetek určený dětem byl dávno zabaven a rodina žila v trvalém nedostatku. V těch přetěžkých zkouškách dovedla posilovati i mne v odloučení, nikdy mi nevytýkala boj s komunisty a jejich bezprávím. Bojovala s úklady proti dětem, syna Jiřího ani do učení na zedníka nechtěli připustit a našla se i<text:s/></text:span><text:span text:style-name="T1665">jedna bestie - učitelka</text:span><text:span text:style-name="T1666">, která místo doporučení napsala, že si nemůže vzít na odpovědnost doporučit jej na učení, neboť není záruka, že bude vychován v řádného pracujícího člověka, vyrůstá-li v narušené rodině.</text:span></text:p>
      <text:p text:style-name="P1667"/>
      <text:p text:style-name="P1668"><text:span text:style-name="T1669">Všechny úklady, strádání a ponižování dovedla po dlouhá léta překonávat<text:s/></text:span><text:span text:style-name="T1670">a zvítězila</text:span><text:span text:style-name="T1671">. Bohužel boj neprospěl jejímu zdraví, které v neustálém napětí nervů a bídy utrpělo. Její vzácné a citlivé srdce bylo námahou vyčerpáváno do krajnosti.</text:span></text:p>
      <text:p text:style-name="P1672"><text:span text:style-name="T1673">Po necelých čtyřech létech od návratu z vězení, kdy jsme opět vedli spokojený a spořádaný život a kdy se rýsovaly klidné poměry rodinné, moje drahá manželka náhle skonala v 63 létech slabostí srdce.</text:span></text:p>
      <text:p text:style-name="P1674">S dojetím kladu tímto vylíčením kytičku vzpomínek z vděčnosti a lásky k její památce, kterou zachovám, pokud živ budu.</text:p>
      <text:p text:style-name="P1675"/>
      <text:p text:style-name="P1676"/>
      <text:p text:style-name="P1677"/>
      <text:p text:style-name="P1678"/>
      <text:p text:style-name="P1679"><text:span text:style-name="T1680">Koncept napsán během 3 týdenního pobytu v lázních Luhačovice v roce 1974 bez jakýchkoliv poznámek a dokumentů v ubytovně Fučík, a to jen ve volných chvílích mimo lázeňské procedury a ještě ne vždy, měl jsem na cele dva spolubydlící.</text:span></text:p>
      <text:p text:style-name="P1681"/>
      <text:p text:style-name="P1682"><text:span text:style-name="T1683">Omlouvám mnoho překlepů a zkomolení jmen při opisování doma, které jsem neprováděl sám.</text:span></text:p>
      <text:p text:style-name="P1684"/>
      <text:p text:style-name="P1685"/>
      <text:p text:style-name="P1686"/>
      <text:p text:style-name="P1687"/>
      <text:p text:style-name="P1688"/>
      <text:p text:style-name="P1689"/>
      <text:p text:style-name="P1690"></text:p>
      <text:p text:style-name="P1691"/>
      <text:p text:style-name="P1692"/>
      <text:p text:style-name="P1693"/>
      <text:p text:style-name="P1694"/>
      <text:p text:style-name="P1695"/>
      <text:p text:style-name="P1696"/>
      <text:p text:style-name="P1697"/>
      <text:p text:style-name="P1698"/>
      <text:p text:style-name="P1699"/>
      <text:p text:style-name="P1700"/>
      <text:p text:style-name="P1701"/>
      <text:p text:style-name="P1702"/>
      <text:p text:style-name="P1703"/>
      <text:p text:style-name="P1704"/>
      <text:p text:style-name="P1705"/>
      <text:p text:style-name="P1706"/>
      <text:p text:style-name="P1707"/>
      <text:p text:style-name="P1708"/>
      <text:p text:style-name="P1709"/>
      <text:p text:style-name="P1710"/>
      <text:p text:style-name="P1711"/>
      <text:p text:style-name="P1712"/>
      <text:p text:style-name="P1713"/>
      <text:p text:style-name="P1714"/>
      <text:p text:style-name="P1715"/>
      <text:p text:style-name="P1716"/>
      <text:p text:style-name="P1717"/>
      <text:p text:style-name="P1718"/>
      <text:p text:style-name="P1719"/>
      <text:p text:style-name="P1720"/>
      <text:p text:style-name="P1721"/>
      <text:p text:style-name="P1722"/>
      <text:p text:style-name="P1723"/>
      <text:p text:style-name="P1724"/>
      <text:p text:style-name="P1725"><text:span text:style-name="T1726"><draw:frame draw:style-name="a7" draw:name="Obrázek2" text:anchor-type="as-char" svg:x="0in" svg:y="0in" svg:width="5.47638in" svg:height="4.44016in" style:rel-width="scale" style:rel-height="scale"><draw:image xlink:href="media/image2.jpeg" xlink:type="simple" xlink:show="embed" xlink:actuate="onLoad"/><svg:title/><svg:desc/></draw:frame></text:span></text:p>
      <text:p text:style-name="P1727"/>
      <text:p text:style-name="P1728"/>
      <text:p text:style-name="P1729"/>
      <text:p text:style-name="P1730"/>
      <text:p text:style-name="P1731"/>
      <text:p text:style-name="P1732"/>
      <text:p text:style-name="P1733"/>
      <text:p text:style-name="P1734">Fotokopie závěrečného textu strojopisového</text:p>
      <text:p text:style-name="P1735">originálu s podpisem autora</text:p>
      <text:p text:style-name="P1736"/>
      <text:p text:style-name="P1737"/>
      <text:p text:style-name="P1738"/>
      <text:p text:style-name="P1739"/>
      <text:p text:style-name="P1740"/>
      <text:p text:style-name="P1741"/>
      <text:p text:style-name="P1742"/>
      <text:p text:style-name="P1743"/>
      <text:p text:style-name="P1744"/>
      <text:p text:style-name="P1745"/>
      <text:p text:style-name="P1746"/>
      <text:p text:style-name="P1747"/>
      <text:p text:style-name="P1748"/>
      <text:p text:style-name="P1749"/>
      <text:p text:style-name="P1750"/>
      <text:p text:style-name="P1751"/>
      <text:p text:style-name="P1752"/>
      <text:p text:style-name="P1753"><text:span text:style-name="T1754"><draw:frame draw:style-name="a8" draw:name="Obrázek3" text:anchor-type="as-char" svg:x="0in" svg:y="0in" svg:width="3.9189in" svg:height="5.53189in" style:rel-width="scale" style:rel-height="scale"><draw:image xlink:href="media/image3.jpeg" xlink:type="simple" xlink:show="embed" xlink:actuate="onLoad"/><svg:title/><svg:desc/></draw:frame></text:span></text:p>
      <text:p text:style-name="P1755"/>
      <text:p text:style-name="P1756"/>
      <text:p text:style-name="P1757"/>
      <text:p text:style-name="P1758">František Kolman</text:p>
      <text:p text:style-name="P1759">foto v roce 1946</text:p>
      <text:p text:style-name="P1760"/>
      <text:p text:style-name="P1761"/>
      <text:p text:style-name="P1762"/>
      <text:p text:style-name="P1763"/>
      <text:p text:style-name="P1764"/>
      <text:p text:style-name="P1765"/>
      <text:p text:style-name="P1766"/>
      <text:p text:style-name="P1767"/>
      <text:p text:style-name="P1768"/>
      <text:p text:style-name="P1769"/>
      <text:p text:style-name="P1770"/>
      <text:p text:style-name="P1771"><text:span text:style-name="T1772"><draw:frame draw:style-name="a9" draw:name="Obrázek4" text:anchor-type="as-char" svg:x="0in" svg:y="0in" svg:width="4.64016in" svg:height="6.27992in" style:rel-width="scale" style:rel-height="scale"><draw:image xlink:href="media/image4.jpeg" xlink:type="simple" xlink:show="embed" xlink:actuate="onLoad"/><svg:title/><svg:desc/></draw:frame></text:span></text:p>
      <text:p text:style-name="P1773"/>
      <text:p text:style-name="P1774"/>
      <text:p text:style-name="P1775"/>
      <text:p text:style-name="P1776">Modřany č.p. 680</text:p>
      <text:p text:style-name="P1777"/>
      <text:p text:style-name="P1778">bydliště Františka Kolmana</text:p>
      <text:p text:style-name="P1779">a jeho rodiny, manželky Mařenky,</text:p>
      <text:p text:style-name="P1780">dětí Evy, Dádi, Jirky a Heleny</text:p>
      <text:p text:style-name="P1781"/>
      <text:p text:style-name="P1782">foto 1946</text:p>
      <text:p text:style-name="P1783"/>
      <text:p text:style-name="P1784"/>
      <text:p text:style-name="P1785"/>
      <text:p text:style-name="P1786"/>
      <text:p text:style-name="P1787"/>
      <text:p text:style-name="P1788"/>
      <text:p text:style-name="P1789"/>
      <text:p text:style-name="P1790"/>
      <text:p text:style-name="P1791"/>
      <text:p text:style-name="P1792"/>
      <text:p text:style-name="P1793"/>
      <text:p text:style-name="P1794"/>
      <text:p text:style-name="P1795"/>
      <text:p text:style-name="P1796"><text:span text:style-name="T1797"><draw:frame draw:style-name="a10" draw:name="Obrázek5" text:anchor-type="as-char" svg:x="0in" svg:y="0in" svg:width="6.29449in" svg:height="5.72795in" style:rel-width="scale" style:rel-height="scale"><draw:image xlink:href="media/image5.jpeg" xlink:type="simple" xlink:show="embed" xlink:actuate="onLoad"/><svg:title/><svg:desc/></draw:frame></text:span></text:p>
      <text:p text:style-name="P1798"/>
      <text:p text:style-name="P1799"/>
      <text:p text:style-name="P1800"/>
      <text:p text:style-name="P1801"><text:span text:style-name="T1802">Inzerát v časopisu</text:span></text:p>
      <text:p text:style-name="P1803"><text:span text:style-name="T1804"><text:s/></text:span><text:span text:style-name="T1805">MODŘANSKÝ OBZOR<text:s/></text:span><text:span text:style-name="T1806"><text:s/></text:span><text:span text:style-name="T1807">č. 9</text:span></text:p>
      <text:p text:style-name="P1808">z 1. září 1940</text:p>
      <text:p text:style-name="P18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Trajan Pro" svg:font-family="Trajan Pro" style:font-family-generic="roman" style:font-pitch="variable" svg:panose-1="2 2 5 2 5 5 6 2 3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cs" fo:country="CZ" style:language-asian="zh" style:country-asian="CN" style:language-complex="hi" style:country-complex="IN" style:text-combine="none" fo:hyphenate="true"/>
    </style:default-style>
    <style:style style:name="Normální" style:display-name="Normální" style:family="paragraph">
      <style:text-properties fo:hyphenate="false"/>
    </style:style>
    <style:style style:name="Standardnípísmoodstavce" style:display-name="Standardní písmo odstavce" style:family="text"/>
    <style:style style:name="Standard" style:display-name="Standard" style:family="paragraph">
      <style:paragraph-properties fo:widows="2" fo:orphans="2"/>
      <style:text-properties style:font-name="Times New Roman" style:font-name-asian="Times New Roman"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Lucida Sans Unicode" style:font-name-complex="Tahoma"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Seznam" style:display-name="Seznam" style:family="paragraph" style:parent-style-name="Textbody">
      <style:text-properties style:font-name-complex="Tahoma" fo:hyphenate="false"/>
    </style:style>
    <style:style style:name="Titulek" style:display-name="Titulek"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Zápatí" style:display-name="Zápatí"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extkomentáře" style:display-name="Text komentáře" style:family="paragraph" style:parent-style-name="Standard">
      <style:text-properties fo:font-size="10pt" style:font-size-asian="10pt" style:font-size-complex="10pt" fo:hyphenate="false"/>
    </style:style>
    <style:style style:name="Předmětkomentáře" style:display-name="Předmět komentáře" style:family="paragraph" style:parent-style-name="Textkomentáře" style:next-style-name="Textkomentáře">
      <style:text-properties fo:font-weight="bold" style:font-weight-asian="bold" style:font-weight-complex="bold" fo:hyphenate="false"/>
    </style:style>
    <style:style style:name="Textbubliny" style:display-name="Text bubliny" style:family="paragraph" style:parent-style-name="Standard">
      <style:text-properties style:font-name="Tahoma" style:font-name-asian="Tahoma" style:font-name-complex="Tahoma" fo:font-size="8pt" style:font-size-asian="8pt" style:font-size-complex="8pt" fo:hyphenate="false"/>
    </style:style>
    <style:style style:name="Framecontents" style:display-name="Frame contents" style:family="paragraph" style:parent-style-name="Textbody">
      <style:text-properties fo:hyphenate="false"/>
    </style:style>
    <style:style style:name="Záhlaví" style:display-name="Záhlaví"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AB630D60F59F403CB531B268FE76FA17" style:display-name="AB630D60F59F403CB531B268FE76FA17" style:family="paragraph">
      <style:paragraph-properties fo:widows="2" fo:orphans="2" fo:margin-bottom="0.1388in" fo:line-height="115%"/>
      <style:text-properties style:font-name="Calibri" style:font-name-asian="Times New Roman" style:font-name-complex="Calibri" fo:font-size="11pt" style:font-size-asian="11pt" style:font-size-complex="11pt" style:language-complex="ar" style:country-complex="SA" fo:hyphenate="false"/>
    </style:style>
    <style:style style:name="Bezmezer" style:display-name="Bez mezer" style:family="paragraph">
      <style:paragraph-properties fo:widows="2" fo:orphans="2"/>
      <style:text-properties style:font-name="Calibri" style:font-name-asian="Calibri" style:font-name-complex="Calibri" fo:font-size="11pt" style:font-size-asian="11pt" style:font-size-complex="11pt" style:language-complex="ar" style:country-complex="SA" fo:hyphenate="false"/>
    </style:style>
    <style:style style:name="Normálníweb" style:display-name="Normální (web)" style:family="paragraph" style:parent-style-name="Standard">
      <style:paragraph-properties fo:margin-top="0.1944in" fo:margin-bottom="0.1944in"/>
      <style:text-properties fo:hyphenate="true"/>
    </style:style>
    <style:style style:name="float-left" style:display-name="float-left" style:family="paragraph" style:parent-style-name="Standard">
      <style:paragraph-properties fo:margin-top="0.1944in" fo:margin-bottom="0.1944in"/>
      <style:text-properties fo:hyphenate="true"/>
    </style:style>
    <style:style style:name="WW-Standardnípísmoodstavce" style:display-name="WW-Standardní písmo odstavce" style:family="text"/>
    <style:style style:name="Číslostránky" style:display-name="Číslo stránky" style:family="text" style:parent-style-name="WW-Standardnípísmoodstavce"/>
    <style:style style:name="Odkaznakomentář" style:display-name="Odkaz na komentář" style:family="text">
      <style:text-properties fo:font-size="8pt" style:font-size-asian="8pt" style:font-size-complex="8pt"/>
    </style:style>
    <style:style style:name="ZáhlavíChar" style:display-name="Záhlaví Char" style:family="text">
      <style:text-properties fo:font-size="12pt" style:font-size-asian="12pt" style:font-size-complex="12pt"/>
    </style:style>
    <style:style style:name="ZápatíChar" style:display-name="Zápatí Char" style:family="text">
      <style:text-properties fo:font-size="12pt" style:font-size-asian="12pt" style:font-size-complex="12pt"/>
    </style:style>
    <style:style style:name="BezmezerChar" style:display-name="Bez mezer Char" style:family="text">
      <style:text-properties style:font-name="Calibri" style:font-name-asian="Calibri" style:font-name-complex="Calibri"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84in"/>
      </style:footer-style>
    </style:page-layout>
    <style:style style:name="P2" style:parent-style-name="Zápatí" style:family="paragraph">
      <style:paragraph-properties fo:margin-right="0.25in"/>
    </style:style>
    <style:style style:name="T3" style:parent-style-name="Standardnípísmoodstavce" style:family="text">
      <style:text-properties style:language-asian="cs" style:country-asian="CZ"/>
    </style:style>
    <style:style style:name="P4" style:parent-style-name="Zápatí" style:family="paragraph">
      <style:paragraph-properties fo:text-align="end"/>
    </style:style>
    <style:style style:name="T5" style:parent-style-name="Standardnípísmoodstavce" style:family="text">
      <style:text-properties style:font-name="Cambria" style:font-name-complex="Cambria" fo:color="#000000" fo:font-size="20pt" style:font-size-asian="20pt" style:font-size-complex="20pt"/>
    </style:style>
    <style:style style:name="T6" style:parent-style-name="Standardnípísmoodstavce" style:family="text">
      <style:text-properties style:language-asian="cs" style:country-asian="CZ"/>
    </style:style>
    <style:page-layout style:name="PL1">
      <style:page-layout-properties fo:page-width="8.268in" fo:page-height="11.693in" style:print-orientation="portrait" fo:margin-top="0.4916in" fo:margin-left="0.984in" fo:margin-bottom="0.5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84in"/>
      </style:footer-style>
    </style:page-layout>
    <style:style style:name="P8" style:parent-style-name="Zápatí" style:family="paragraph">
      <style:paragraph-properties fo:margin-right="0.25in"/>
    </style:style>
    <style:style style:name="T9" style:parent-style-name="Standardnípísmoodstavce" style:family="text">
      <style:text-properties style:language-asian="cs" style:country-asian="CZ"/>
    </style:style>
    <style:style style:name="P10" style:parent-style-name="Zápatí" style:family="paragraph">
      <style:paragraph-properties fo:text-align="end"/>
    </style:style>
    <style:style style:name="T11" style:parent-style-name="Standardnípísmoodstavce" style:family="text">
      <style:text-properties style:font-name="Cambria" style:font-name-complex="Cambria" fo:color="#000000" fo:font-size="20pt" style:font-size-asian="20pt" style:font-size-complex="20pt"/>
    </style:style>
    <style:style style:name="T12" style:parent-style-name="Standardnípísmoodstavce" style:family="text">
      <style:text-properties style:language-asian="cs" style:country-asian="CZ"/>
    </style:style>
    <style:style style:family="graphic" style:name="a0"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background" style:horizontal-rel="page" style:vertical-rel="page" style:horizontal-pos="from-left" style:vertical-pos="from-top" draw:auto-grow-width="true" draw:auto-grow-height="true"/>
      <style:paragraph-properties style:font-independent-line-spacing="false" style:writing-mode="lr-tb"/>
    </style:style>
    <style:style style:family="graphic" style:name="a1">
      <style:graphic-properties fo:wrap-option="wrap" fo:padding-top="0.09016in" fo:padding-bottom="0.09016in" fo:padding-left="0.17362in" fo:padding-right="0.17362in" draw:textarea-vertical-align="middle" draw:textarea-horizontal-align="left" style:wrap="parallel" style:wrap-contour="false" draw:fill="solid" draw:fill-color="#4f81bd" draw:opacity="100%" draw:stroke="none"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background" style:horizontal-rel="page" style:vertical-rel="page" style:horizontal-pos="from-left" style:vertical-pos="from-top" draw:auto-grow-width="true" draw:auto-grow-height="true"/>
      <style:paragraph-properties style:font-independent-line-spacing="false" style:writing-mode="lr-tb"/>
    </style:style>
    <style:style style:family="graphic" style:name="a3">
      <style:graphic-properties fo:wrap-option="wrap" fo:padding-top="0.09016in" fo:padding-bottom="0.09016in" fo:padding-left="0.17362in" fo:padding-right="0.17362in" draw:textarea-vertical-align="middle" draw:textarea-horizontal-align="left" style:wrap="parallel" style:wrap-contour="false" draw:fill="solid" draw:fill-color="#4f81bd" draw:opacity="100%" draw:stroke="none"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Rámec1" text:anchor-type="paragraph" svg:x="5.63346in" svg:y="10.70827in" svg:width="1.65in" svg:height="0in" style:rel-width="scale" style:rel-height="scale"><draw:text-box><text:p text:style-name="P4"><text:span text:style-name="T5"><text:page-number style:num-format="1" text:fixed="false">22</text:page-number></text:span></text:p></draw:text-box><svg:title/><svg:desc/></draw:frame></text:span><text:span text:style-name="T6"><draw:custom-shape svg:x="0.98386in" svg:y="10.70827in" svg:width="6.29931in" svg:height="0.03958in" draw:z-index="251660288" draw:id="id1" draw:style-name="a1" draw:name="Obdélník 58" text:anchor-type="paragraph"><svg:title/><svg:desc/><text:p text:style-name="Normální"/><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style:footer>
    </style:master-page>
    <style:master-page style:name="MP1" style:page-layout-name="PL1">
      <style:footer>
        <text:p text:style-name="P8"><text:span text:style-name="T9"><draw:frame draw:z-index="251662336" draw:id="id2" draw:style-name="a2" draw:name="Rámec1" text:anchor-type="paragraph" svg:x="5.63346in" svg:y="10.70827in" svg:width="1.65in" svg:height="0in" style:rel-width="scale" style:rel-height="scale"><draw:text-box><text:p text:style-name="P10"><text:span text:style-name="T11"><text:page-number style:num-format="1" text:fixed="false">22</text:page-number></text:span></text:p></draw:text-box><svg:title/><svg:desc/></draw:frame></text:span><text:span text:style-name="T12"><draw:custom-shape svg:x="0.98386in" svg:y="10.70827in" svg:width="6.29931in" svg:height="0.03958in" draw:z-index="251663360" draw:id="id3" draw:style-name="a3" draw:name="Obdélník 58" text:anchor-type="paragraph"><svg:title/><svg:desc/><text:p text:style-name="Normální"/><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V Praze 9</dc:title>
    <meta:initial-creator>Kraus</meta:initial-creator>
    <dc:creator>Kolman Filip</dc:creator>
    <meta:creation-date>2012-03-20T13:41:00Z</meta:creation-date>
    <dc:date>2026-07-26T19:31:00Z</dc:date>
    <meta:template xlink:href="Normal.dotm" xlink:type="simple"/>
    <meta:editing-cycles>8</meta:editing-cycles>
    <meta:editing-duration>PT8400S</meta:editing-duration>
    <meta:document-statistic meta:page-count="1" meta:paragraph-count="489" meta:word-count="35569" meta:character-count="244942" meta:row-count="1748" meta:non-whitespace-character-count="209862"/>
  </office:meta>
</office:document-meta>
</file>